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13199e5291a56eea20bad45ac0f799d.png"/>
  <manifest:file-entry manifest:media-type="image/png" manifest:full-path="Pictures/7bf9361941bf172a202b4296afd2f882.png"/>
  <manifest:file-entry manifest:media-type="image/png" manifest:full-path="Pictures/ccc1a5ec8805fa492a6e6de9c646745c.png"/>
  <manifest:file-entry manifest:media-type="image/jpeg" manifest:full-path="Pictures/8183bfafc22eff62a1db66f12925068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16:20160723_ip:start"/><text:bookmark-start text:name="__RefHeading___installations-party_ip.2016.7_1"/><text:bookmark-start text:name="installations-party_ip.2016.7"/>Installations-Party [IP.2016.7]<text:bookmark-end text:name="__RefHeading___installations-party_ip.2016.7_1"/><text:bookmark-end text:name="installations-party_ip.2016.7"/></text:h>
      <text:p text:style-name="Text_20_body">Nach dem großen Erfolg des LPD-BS.2016.1 und wegen der hohen Nachfrage, gab es eine Installation-Party [IP.2016.7] am: <text:span text:style-name="Strong_20_Emphasis">2016-07-23 ab 13:00 Uhr im Protohaus</text:span></text:p>
      <text:h text:style-name="Heading_20_1" text:outline-level="1"><text:bookmark-start text:name="__RefHeading___abschlussbericht_2"/><text:bookmark-start text:name="abschlussbericht"/>Abschlussbericht<text:bookmark-end text:name="__RefHeading___abschlussbericht_2"/><text:bookmark-end text:name="abschlussbericht"/></text:h>
      <text:p text:style-name="Text_20_body">Urlaubszeit bedingt war unsere Veranstaltung nur mäßig besucht, aber auch im Repair-Café war nicht viel los. Insgesamt haben wir nur rund 10 Rechner 'beglückt', dafür war mehr Zeit für weitergehende Beratung und Einweisung. Vorträge sind mangels Publikum komplett ausgefallen. Erstaunlich fanden wir auch, das drei Voranmeldetickets nicht benutzt wurden; die hätten wir doch noch locker mit bestückt.</text:p>
      <text:p text:style-name="Text_20_body">Wir hoffen, das es den Besuchern gefallen hat und das wir uns auf dem ein oder anderen Treffen wiedersehen.</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draw:frame draw:style-name="medialeft" draw:name="0" text:anchor-type="paragraph" draw:z-index="0" svg:width="10.583333333333cm" svg:height="7.0350213426465cm"><draw:image xlink:href="Pictures/813199e5291a56eea20bad45ac0f799d.png" xlink:type="simple" xlink:show="embed" xlink:actuate="onLoad"/></draw:frame></text:p>
      <text:p text:style-name="Text_20_body">Protohaus,
Rebenring 31,
Eingang A12, Hof A,
38106 Braunschweig.
<text:a xlink:type="simple" xlink:href="https://lpd.fkn-systems.de/osm_lpd/?c=ver%3Dprotohaus" text:style-name="Internet_20_link" text:visited-style-name="Visited_20_Internet_20_Link">Zur LPD-Karte (Anfahrt, Navigation mit Auto oder Öffentlichen)</text:a></text:p>
      <text:h text:style-name="Heading_20_2" text:outline-level="2"><text:bookmark-start text:name="__RefHeading___programm_4"/><text:bookmark-start text:name="programm"/>Programm:<text:bookmark-end text:name="__RefHeading___programm_4"/><text:bookmark-end text:name="programm"/></text:h>
      <text:p text:style-name="Text_20_body">Mit Unterstützung durch die BS-LUG Mitglieder, kann sich der Besucher ein LINUX auf seinen Rechner installieren. Zur Verkürzung der Wartezeiten gibt es ein Rahmenprogramm aus Vorträgen. Parallel findet im Protohaus das Repair-Café statt bei dem vielleicht neben der LINUX-Installation auch noch das ein oder andere geliebte Kleinod wieder zum
Leben erwecken werden kann.</text:p>
      <text:h text:style-name="Heading_20_2" text:outline-level="2"><text:bookmark-start text:name="__RefHeading___was_ist_eine_installationsparty_5"/><text:bookmark-start text:name="was_ist_eine_installationsparty"/>Was ist eine Installationsparty?<text:bookmark-end text:name="__RefHeading___was_ist_eine_installationsparty_5"/><text:bookmark-end text:name="was_ist_eine_installationsparty"/></text:h>
      <text:p text:style-name="Text_20_body">Auf einer IP werden Rechner mit einem LINUX bespielt um das vorherige OS zu ersetzen. Das 'Party' bezieht sich auf das Schreddern der vorherigen OS (meisst WIN <draw:frame draw:style-name="media" draw:name="1" text:anchor-type="as-char" draw:z-index="1" svg:width="0.52916666666667cm" svg:height="0.52916666666667cm"><draw:image xlink:href="Pictures/7bf9361941bf172a202b4296afd2f882.png" xlink:type="simple" xlink:show="embed" xlink:actuate="onLoad"/></draw:frame>) und darauf, dass es auch oft einen Party ähnlichen Charakter hat und/oder mit einem Begleitprogamm versehen ist.</text:p>
      <text:h text:style-name="Heading_20_2" text:outline-level="2"><text:bookmark-start text:name="__RefHeading___linux-auswahl_6"/><text:bookmark-start text:name="linux-auswahl"/>LINUX-Auswahl<text:bookmark-end text:name="__RefHeading___linux-auswahl_6"/><text:bookmark-end text:name="linux-auswahl"/></text:h>
      <text:p text:style-name="Text_20_body">Für den IP.2016.7 steht diesmal nur <text:a xlink:type="simple" xlink:href="http://www.ubuntu.com/download/alternative-downloads" text:style-name="Internet_20_link" text:visited-style-name="Visited_20_Internet_20_Link">Ubuntu 16.4 LTS</text:a> zur Auswahl - jeweils in der 32/64Bit Version.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7"/><text:bookmark-start text:name="teilnahmebedingungen"/>Teilnahmebedingungen:<text:bookmark-end text:name="__RefHeading___teilnahmebedingungen_7"/><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text:p>
            </text:list-item>
            <text:list-item>
              <text:p text:style-name="List_20_1_Content"> 1 CPU Kern mit 1Ghz</text:p>
            </text:list-item>
            <text:list-item>
              <text:p text:style-name="List_20_1_Content"> 20GB Festplatte</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dein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3" text:outline-level="3"><text:bookmark-start text:name="__RefHeading___verhalten_vor_ort_8"/><text:bookmark-start text:name="verhalten_vor_ort"/>Verhalten vor Ort<text:bookmark-end text:name="__RefHeading___verhalten_vor_ort_8"/><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9"/><text:bookmark-start text:name="voranmeldungen"/>Voranmeldungen:<text:bookmark-end text:name="__RefHeading___voranmeldungen_9"/><text:bookmark-end text:name="voranmeldungen"/></text:h>
      <text:p text:style-name="Text_20_body">Anmeldeschluß!</text:p>
      <text:p text:style-name="Text_20_body">Wir sehen uns auf dem IP!</text:p>
      <text:h text:style-name="Heading_20_2" text:outline-level="2"><text:bookmark-start text:name="__RefHeading___veranstalter_10"/><text:bookmark-start text:name="veranstalter"/>Veranstalter:<text:bookmark-end text:name="__RefHeading___veranstalter_10"/><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Protohaus und anderen. Der Eintritt zur Veranstaltung ist frei.</text:p>
      <text:h text:style-name="Heading_20_2" text:outline-level="2"><text:bookmark-start text:name="__RefHeading___medien_zum_ip_11"/><text:bookmark-start text:name="medien_zum_ip"/>Medien zum IP<text:bookmark-end text:name="__RefHeading___medien_zum_ip_11"/><text:bookmark-end text:name="medien_zum_ip"/></text:h>
      <text:list text:style-name="List_20_1" text:continue-numbering="false">
        <text:list-item>
          <text:p text:style-name="LastListParagraph_List_20_1_Content_First"> Plakat - Ankündigung: <draw:frame draw:style-name="media" draw:name="3" text:anchor-type="as-char" draw:z-index="3" svg:width="5.2916666666667cm" style:rel-width="100%" svg:height="7.4843094038623cm" style:rel-height="scale"><draw:image xlink:href="Pictures/8183bfafc22eff62a1db66f129250682.jpg" xlink:type="simple" xlink:show="embed" xlink:actuate="onLoad"/></draw:frame> / <text:a xlink:type="simple" xlink:href="https://bs-lug.de/activitys/partys/ip.2016.7.001.pdf" text:style-name="Internet_20_link" text:visited-style-name="Visited_20_Internet_20_Link">ip.2016.7.001.pdf</text:a></text:p>
        </text:list-item>
      </text:list>
      <text:h text:style-name="Heading_20_2" text:outline-level="2"><text:bookmark-start text:name="__RefHeading___pressemitteilung_12"/><text:bookmark-start text:name="pressemitteilung"/>Pressemitteilung<text:bookmark-end text:name="__RefHeading___pressemitteilung_12"/><text:bookmark-end text:name="pressemitteilung"/></text:h>
      <text:h text:style-name="Heading_20_2" text:outline-level="2"><text:bookmark-start text:name="__RefHeading___sicherungsabzuege_dieser_seite_13"/><text:bookmark-start text:name="sicherungsabzuege_dieser_seite"/>Sicherungsabzüge dieser Seite<text:bookmark-end text:name="__RefHeading___sicherungsabzuege_dieser_seite_13"/><text:bookmark-end text:name="sicherungsabzuege_dieser_seite"/></text:h>
      <text:list text:style-name="List_20_1" text:continue-numbering="false">
        <text:list-item>
          <text:p text:style-name="List_20_1_Content_First"> <text:a xlink:type="simple" xlink:href="https://bs-lug.de/activitys/partys/installations-party_ip.2016.7.201608723101702.pdf" text:style-name="Internet_20_link" text:visited-style-name="Visited_20_Internet_20_Link">bis 10:15 Uhr</text:a></text:p>
        </text:list-item>
        <text:list-item>
          <text:p text:style-name="List_20_1_Content_Last"> <text:a xlink:type="simple" xlink:href="https://bs-lug.de/activitys/partys/installations-party_ip.2016.7.201608723101922.pdf" text:style-name="Internet_20_link" text:visited-style-name="Visited_20_Internet_20_Link">ab 10:15 Uhr</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2:57</meta:creation-date>
    <dc:creator>Generated</dc:creator>
    <dc:date>2026-08-20T20::02:57</dc:date>
    <dc:language>en-US</dc:language>
    <meta:editing-cycles>1</meta:editing-cycles>
    <meta:editing-duration>PT0S</meta:editing-duration>
    <dc:title>activitys:2016:20160723_ip:start</dc:title>
  </office:meta>
</office:document-meta>
</file>