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file-entry manifest:media-type="image/png" manifest:full-path="Pictures/129f5d740429421818ab33765275fdf9.png"/>
  <manifest:file-entry manifest:media-type="image/png" manifest:full-path="Pictures/ce27b085c67708ad408e5a69d29bc944.png"/>
  <manifest:file-entry manifest:media-type="image/jpeg" manifest:full-path="Pictures/223c200e2aaaa7619ba090fafd7e8850.jpg"/>
  <manifest:file-entry manifest:media-type="image/png" manifest:full-path="Pictures/ccc1a5ec8805fa492a6e6de9c646745c.png"/>
  <manifest:file-entry manifest:media-type="image/jpeg" manifest:full-path="Pictures/dc2dd3f9e2419557c025715c201e3ce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18:20180124_ip:start"/><text:bookmark-start text:name="__RefHeading___installations-party_ip.2018.1_1"/><text:bookmark-start text:name="installations-party_ip.2018.1"/>Installations-Party [IP.2018.1]<text:bookmark-end text:name="__RefHeading___installations-party_ip.2018.1_1"/><text:bookmark-end text:name="installations-party_ip.2018.1"/></text:h>
      <text:p text:style-name="Text_20_body">Wegen der hohen Nachfrage, und des Spaßes wegen, <draw:frame draw:style-name="media" draw:name="0" text:anchor-type="as-char" draw:z-index="0" svg:width="0.52916666666667cm" svg:height="0.52916666666667cm"><draw:image xlink:href="Pictures/7bf9361941bf172a202b4296afd2f882.png" xlink:type="simple" xlink:show="embed" xlink:actuate="onLoad"/></draw:frame> gab es erneut eine Installation-Party [IP.2018.1] am: <text:span text:style-name="Strong_20_Emphasis">2018-01-24 ab 18:00 Uhr</text:span></text:p>
      <text:h text:style-name="Heading_20_1" text:outline-level="1"><text:bookmark-start text:name="__RefHeading___auswertung_2"/><text:bookmark-start text:name="auswertung"/>Auswertung<text:bookmark-end text:name="__RefHeading___auswertung_2"/><text:bookmark-end text:name="auswertung"/></text:h>
      <text:p text:style-name="Text_20_body">Wir wollten eigentlich um 18 Uhr starten, leider haben wir die Vorbereitungszeit zu knapp kalkuliert, sodass um 18 Uhr bereits die ersten Interessenten da waren - und schon installiert wurden - während parallel noch der Aufbau lief. Das sorgte anfangs für etwas durcheinander - wie der kleine Brand auf dem Grill für Rauchwolken. Dafür entschuldigen wir uns; aber hey: Sonst gäb es den Enkeln ja nix zu erzählen. <draw:frame draw:style-name="media" draw:name="1" text:anchor-type="as-char" draw:z-index="1" svg:width="0.52916666666667cm" svg:height="0.52916666666667cm"><draw:image xlink:href="Pictures/129f5d740429421818ab33765275fdf9.png" xlink:type="simple" xlink:show="embed" xlink:actuate="onLoad"/></draw:frame> </text:p>
      <text:p text:style-name="Text_20_body">Kurzum, es kamen zehn Gäste zum installieren ihrer Rechner - vorwiegend Laptops - und fast alle konnten stolz ihr neues Linux nach Hause tragen. Einige Rechner erwiesen sich als recht harte Nuss, in Bezug darauf ein Windows loszuwerden und ein Linux auf der Hardware zu installieren. Hier ist schon deutlich zu erkennen, wo die (Fehl-)Entwicklung des Kommerzes hingeht, und das wir noch intensiver daran arbeiten müssen die Nutzer von dieser Bevormundung zu befreien. Die technische Verblombung von Hardware mit einem (kommerziellem) Betriebssystem nimmt weiter zu und damit die Entmündigung des Nutzers - der dann fälschlicherweise Besitzer genannt wird.</text:p>
      <text:p text:style-name="Text_20_body">Erreicht wurden die Gäste überwiegend über die Zeitung. Bei insgesamt fünf abgegebenen Bewertungen erreichen wir 95% - was hoffentlich nicht nur am Rahmenprogramm lag, indem  noch Würstchen, Getränke und mehr vorhanden waren. <draw:frame draw:style-name="media" draw:name="2" text:anchor-type="as-char" draw:z-index="2" svg:width="0.52916666666667cm" svg:height="0.52916666666667cm"><draw:image xlink:href="Pictures/ce27b085c67708ad408e5a69d29bc944.png" xlink:type="simple" xlink:show="embed" xlink:actuate="onLoad"/></draw:frame></text:p>
      <text:p text:style-name="Text_20_body">Installiert wurden: openSUSE, Kanotix, Antix (Debian basiert, für ganz kleine Rechner), Debian und Fedora. Überwiegend schon 64 Bit Systeme, zwei 32 Bit und ein Atom getriebenes Netbook. Dabei war es interessant zu sehen, wie die Gäste jeweils von einem BS-LUG Mitglied empfangen und eingewiesen wurden, um anschließend von anderen mit der jeweilig passenderen Expertise, bzw. dem passenderem Installationsmedium weiter betreut zu werden. Dabei zeigte sich die Vielfalt und Stärke von Linux, indem sich für jeden Rechner auch ein OS fand, welches auf die Möglichkeiten des Systems am besten zugeschnitten ist.</text:p>
      <text:p text:style-name="Text_20_body">Von der Zeitplanung her zeigte sich aber auch, dass es - wegen überwiegend älterer Hardwware - im Mittel ein bis zwei Stunden braucht, ein OS zu installieren; in einem Härtefall sogar über drei. Eine Zeitspanne von 18-22 Uhr ist daher ausreichend, könnte aber aber mehr sein.</text:p>
      <text:p text:style-name="Text_20_body">Herzlichen Dank allen Besuchern, wir hoffen es hat gefallen und geholfen, und empfehlt uns weiter.</text:p>
      <text:p text:style-name="Text_20_body">Wir sehen uns! Jeden Mittwoch, 18 Uhr.  — <text:span text:style-name="Emphasis"><text:a xlink:type="simple" xlink:href="#activitys:2018:20180124_ip:start" text:style-name="Local_20_link" text:visited-style-name="Visited_20_Local_20_Link">Franke</text:a> 2018-01-24 23:06</text:span></text:p>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ab8fff966f435a26b44b15ab47e571b6" text:style-name="Internet_20_link" text:visited-style-name="Visited_20_Internet_20_Link">Nachbarschaftszentrum / Haus der Talente</text:a>, Elbestr. 45 (Tram 3, Haltestelle: Saalestr.)
Anfahrt: <draw:a xlink:type="simple" xlink:href="https://linux-events.org/DL_ab8fff966f435a26b44b15ab47e571b6"><draw:frame draw:style-name="mediaright" draw:name="3" text:anchor-type="paragraph" draw:z-index="3" svg:width="5.2916666666667cm" style:rel-width="100%" svg:height="4.6365079365079cm" style:rel-height="scale"><draw:image xlink:href="Pictures/223c200e2aaaa7619ba090fafd7e8850.jpg" xlink:type="simple" xlink:show="embed" xlink:actuate="onLoad"/></draw:frame></draw:a></text:p>
      <text:h text:style-name="Heading_20_2" text:outline-level="2"><text:bookmark-start text:name="__RefHeading___programm_4"/><text:bookmark-start text:name="programm"/>Programm:<text:bookmark-end text:name="__RefHeading___programm_4"/><text:bookmark-end text:name="programm"/></text:h>
      <text:p text:style-name="Text_20_body">Mit Unterstützung durch die BS-LUG Mitglieder, kann sich der Besucher ein LINUX auf seinen Rechner installieren. Zur Verkürzung der Wartezeiten gibt es Grillgut und Getränke, jede Menge Gespräche nebst Einweisungen, Tipps und Tricks und natürlich stellen wir uns euren Fragen.</text:p>
      <text:h text:style-name="Heading_20_2" text:outline-level="2"><text:bookmark-start text:name="__RefHeading___was_ist_eine_installationsparty_5"/><text:bookmark-start text:name="was_ist_eine_installationsparty"/>Was ist eine Installationsparty?<text:bookmark-end text:name="__RefHeading___was_ist_eine_installationsparty_5"/><text:bookmark-end text:name="was_ist_eine_installationsparty"/></text:h>
      <text:p text:style-name="Text_20_body">Auf einer IP werden Rechner mit einem LINUX bespielt um das vorherige OS zu ersetzen. Das 'Party' bezieht sich auf das Schreddern der vorherigen OS (meisst WIN <draw:frame draw:style-name="media" draw:name="4" text:anchor-type="as-char" draw:z-index="4" svg:width="0.52916666666667cm" svg:height="0.52916666666667cm"><draw:image xlink:href="Pictures/7bf9361941bf172a202b4296afd2f882.png" xlink:type="simple" xlink:show="embed" xlink:actuate="onLoad"/></draw:frame>) und darauf, dass es auch oft einen Party ähnlichen Charakter hat und/oder mit einem Begleitprogamm versehen ist.</text:p>
      <text:h text:style-name="Heading_20_2" text:outline-level="2"><text:bookmark-start text:name="__RefHeading___linux-auswahl_6"/><text:bookmark-start text:name="linux-auswahl"/>LINUX-Auswahl<text:bookmark-end text:name="__RefHeading___linux-auswahl_6"/><text:bookmark-end text:name="linux-auswahl"/></text:h>
      <text:p text:style-name="Text_20_body">Für den IP.2018.1 werden verschiedene LINUX-Versionen vorgehalten, installiert wird dann was auf das Gerät passt und gefällt.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7"/><text:bookmark-start text:name="teilnahmebedingungen"/>Teilnahmebedingungen:<text:bookmark-end text:name="__RefHeading___teilnahmebedingungen_7"/><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text:p>
            </text:list-item>
            <text:list-item>
              <text:p text:style-name="List_20_1_Content"> 1 CPU Kern mit 1Ghz</text:p>
            </text:list-item>
            <text:list-item>
              <text:p text:style-name="List_20_1_Content"> 20GB Festplatte</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euren Besuch! <draw:frame draw:style-name="media" draw:name="5" text:anchor-type="as-char" draw:z-index="5" svg:width="0.52916666666667cm" svg:height="0.52916666666667cm"><draw:image xlink:href="Pictures/ccc1a5ec8805fa492a6e6de9c646745c.png" xlink:type="simple" xlink:show="embed" xlink:actuate="onLoad"/></draw:frame></text:p>
      <text:h text:style-name="Heading_20_3" text:outline-level="3"><text:bookmark-start text:name="__RefHeading___verhalten_vor_ort_8"/><text:bookmark-start text:name="verhalten_vor_ort"/>Verhalten vor Ort<text:bookmark-end text:name="__RefHeading___verhalten_vor_ort_8"/><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9"/><text:bookmark-start text:name="voranmeldungen"/>Voranmeldungen:<text:bookmark-end text:name="__RefHeading___voranmeldungen_9"/><text:bookmark-end text:name="voranmeldungen"/></text:h>
      <text:p text:style-name="Text_20_body">Voranmeldungen:
Installations-Party / IP.2018.1
Zum Erhalt der Voranmeldung unten stehendes Formular ausfüllen und absenden. Du erhältst dann die Voranmeldenummer per Email, diese ist am IP-Tag bis 19:00 Uhr gültig. Beachte auch die <text:a xlink:type="simple" xlink:href="https://bs-lug.de/activitys/partys/20180124.ip#teilnahmebedingungen" text:style-name="Internet_20_link" text:visited-style-name="Visited_20_Internet_20_Link">Teilnahmebedingungen</text:a>.
Es werden die ersten 15 Einsender eine solche in Form einer Nummer erhalten. Voranmeldungsnummern müssen am IP-Tag bis 19:00 Uhr vorgelegt werden, da sie sonst verfallen.
Sind nicht genug Voranmeldungen ab 18:00 Uhr da, werden normale Wartemarken vorgezogen. Sonst haben Voranmeldungen Vorrang. Der Rechtsweg ist ausgeschlossen.</text:p>
      <text:p text:style-name="Text_20_body">Wir sehen uns auf dem IP!</text:p>
      <text:h text:style-name="Heading_20_2" text:outline-level="2"><text:bookmark-start text:name="__RefHeading___veranstalter_10"/><text:bookmark-start text:name="veranstalter"/>Veranstalter:<text:bookmark-end text:name="__RefHeading___veranstalter_10"/><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11"/><text:bookmark-start text:name="medien_zum_ip"/>Medien zum IP<text:bookmark-end text:name="__RefHeading___medien_zum_ip_11"/><text:bookmark-end text:name="medien_zum_ip"/></text:h>
      <text:list text:style-name="List_20_1" text:continue-numbering="false">
        <text:list-item>
          <text:p text:style-name="LastListParagraph_List_20_1_Content_First"> Plakat - Ankündigung: <draw:frame draw:style-name="media" draw:name="6" text:anchor-type="as-char" draw:z-index="6" svg:width="5.2916666666667cm" style:rel-width="100%" svg:height="7.4843094038623cm" style:rel-height="scale"><draw:image xlink:href="Pictures/dc2dd3f9e2419557c025715c201e3cec.jpg" xlink:type="simple" xlink:show="embed" xlink:actuate="onLoad"/></draw:frame> / <text:a xlink:type="simple" xlink:href="https://bs-lug.de/activitys/partys/ip.2018.1.plakat.20171208.pdf" text:style-name="Internet_20_link" text:visited-style-name="Visited_20_Internet_20_Link">ip.2018.1.plakat.20171208.pdf</text:a></text:p>
        </text:list-item>
      </text:list>
      <text:h text:style-name="Heading_20_2" text:outline-level="2"><text:bookmark-start text:name="__RefHeading___pressemitteilung_12"/><text:bookmark-start text:name="pressemitteilung"/>Pressemitteilung<text:bookmark-end text:name="__RefHeading___pressemitteilung_12"/><text:bookmark-end text:name="pressemitteilung"/></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2::35:12</meta:creation-date>
    <dc:creator>Generated</dc:creator>
    <dc:date>2026-08-21T02::35:12</dc:date>
    <dc:language>en-US</dc:language>
    <meta:editing-cycles>1</meta:editing-cycles>
    <meta:editing-duration>PT0S</meta:editing-duration>
    <dc:title>activitys:2018:20180124_ip:start</dc:title>
  </office:meta>
</office:document-meta>
</file>