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23c200e2aaaa7619ba090fafd7e8850.jpg"/>
  <manifest:file-entry manifest:media-type="image/png" manifest:full-path="Pictures/ccc1a5ec8805fa492a6e6de9c646745c.png"/>
  <manifest:file-entry manifest:media-type="image/png" manifest:full-path="Pictures/82bfb3a73071fbe31393c334b8567229.png"/>
  <manifest:file-entry manifest:media-type="image/png" manifest:full-path="Pictures/612f6b68bd102b20ffd5e108e7d075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Veranstaltung/Anwendungs-Party AP.2018.3;-" text:style-name="Internet_20_link" text:visited-style-name="Visited_20_Internet_20_Link">entry&gt;Veranstaltung/Anwendungs-Party AP.2018.3;-</text:a></text:p>
      <text:h text:style-name="Heading_20_1" text:outline-level="1"><text:bookmark text:name="activitys:2018:20180321_ap:start"/><text:bookmark-start text:name="__RefHeading___anwendungs-partyap.2018.3_1"/><text:bookmark-start text:name="anwendungs-partyap.2018.3"/>Anwendungs-Party / AP.2018.3<text:bookmark-end text:name="__RefHeading___anwendungs-partyap.2018.3_1"/><text:bookmark-end text:name="anwendungs-partyap.2018.3"/></text:h>
      <text:p text:style-name="Text_20_body">Am: <text:span text:style-name="Strong_20_Emphasis">2018-03-21 ab 18:00 Uhr</text:span>, machen wir eine Anwendungs-Party!</text:p>
      <text:p text:style-name="Text_20_body">Was Ihr schon immer mal über eure Programme wissen wolltet aber euch nie getraut habt zu fragen!</text:p>
      <text:h text:style-name="Heading_20_2" text:outline-level="2"><text:bookmark-start text:name="__RefHeading___anfahrtadresse_2"/><text:bookmark-start text:name="anfahrtadresse"/>Anfahrt / Adresse:<text:bookmark-end text:name="__RefHeading___anfahrtadresse_2"/><text:bookmark-end text:name="anfahrtadresse"/></text:h>
      <text:p text:style-name="Text_20_body">Im <text:a xlink:type="simple" xlink:href="https://linux-events.org/DL_933306a9b481b0ea17fb7c261cd2c9d4" text:style-name="Internet_20_link" text:visited-style-name="Visited_20_Internet_20_Link">Nachbarschaftszentrum / Haus der Talente</text:a>, Elbestr. 45 (Tram 3, Haltestelle: Saalestr.)
Anfahrt: <draw:a xlink:type="simple" xlink:href="https://linux-events.org/DL_933306a9b481b0ea17fb7c261cd2c9d4"><draw:frame draw:style-name="mediaright" draw:name="0" text:anchor-type="paragraph" draw:z-index="0" svg:width="5.2916666666667cm" style:rel-width="100%" svg:height="4.6365079365079cm" style:rel-height="scale"><draw:image xlink:href="Pictures/223c200e2aaaa7619ba090fafd7e8850.jpg" xlink:type="simple" xlink:show="embed" xlink:actuate="onLoad"/></draw:frame></draw:a></text:p>
      <text:h text:style-name="Heading_20_2" text:outline-level="2"><text:bookmark-start text:name="__RefHeading___programm_3"/><text:bookmark-start text:name="programm"/>Programm:<text:bookmark-end text:name="__RefHeading___programm_3"/><text:bookmark-end text:name="programm"/></text:h>
      <text:p text:style-name="Text_20_body">Auf der Anwendungs-Party werden im lockerem Rahmen verschiedene Programme des täglichen Lebens vorgestellt, dazu gibt es Einweisungen und kleinere Vorführungen, Tipps und Tricks, persönliche Gespräche, sowie Rat von Fachmenschen.</text:p>
      <text:p text:style-name="Text_20_body">Geplant sind etwa folgende Anwendungen:</text:p>
      <text:list text:style-name="List_20_1" text:continue-numbering="false">
        <text:list-item>
          <text:p text:style-name="List_20_1_Content_First"> Libreoffice (Layout, Briefe, Tabellenkalkulation)</text:p>
        </text:list-item>
        <text:list-item>
          <text:p text:style-name="List_20_1_Content"> Thunderbird (Email, Kontakte und Kalender)</text:p>
        </text:list-item>
        <text:list-item>
          <text:p text:style-name="List_20_1_Content"> Firefox (Internet, Apps)</text:p>
        </text:list-item>
        <text:list-item>
          <text:p text:style-name="List_20_1_Content"> Dolphin (Dateibrowser)</text:p>
        </text:list-item>
        <text:list-item>
          <text:p text:style-name="List_20_1_Content"> Okular (PDF, Dokumentenbetrachter)</text:p>
        </text:list-item>
        <text:list-item>
          <text:p text:style-name="List_20_1_Content"> Gwenview (Bildbetrachter, -Importer)</text:p>
        </text:list-item>
        <text:list-item>
          <text:p text:style-name="List_20_1_Content"> Gimp (Bildbearbeitung)</text:p>
        </text:list-item>
        <text:list-item>
          <text:p text:style-name="List_20_1_Content_Last"> Weitere nach Anfrage</text:p>
        </text:list-item>
      </text:list>
      <text:p text:style-name="Text_20_body">Kurzvorträge gibt es ab ca 19 Uhr.</text:p>
      <text:p text:style-name="Text_20_body">Sowie Speis' und Trank.</text:p>
      <text:h text:style-name="Heading_20_2" text:outline-level="2"><text:bookmark-start text:name="__RefHeading___teilnahmebedingungen_4"/><text:bookmark-start text:name="teilnahmebedingungen"/>Teilnahmebedingungen:<text:bookmark-end text:name="__RefHeading___teilnahmebedingungen_4"/><text:bookmark-end text:name="teilnahmebedingungen"/></text:h>
      <text:p text:style-name="Text_20_body">Interessierte können sich per Voranmeldung registrieren. Und teilt uns bitte auch mit, welche Programme euch noch interessieren.</text:p>
      <text:p text:style-name="Text_20_body">Wir freuen uns schon auf euren Besuch! <draw:frame draw:style-name="media" draw:name="1" text:anchor-type="as-char" draw:z-index="1" svg:width="0.52916666666667cm" svg:height="0.52916666666667cm"><draw:image xlink:href="Pictures/ccc1a5ec8805fa492a6e6de9c646745c.png" xlink:type="simple" xlink:show="embed" xlink:actuate="onLoad"/></draw:frame></text:p>
      <text:h text:style-name="Heading_20_2" text:outline-level="2"><text:bookmark-start text:name="__RefHeading___voranmeldungen_5"/><text:bookmark-start text:name="voranmeldungen"/>Voranmeldungen:<text:bookmark-end text:name="__RefHeading___voranmeldungen_5"/><text:bookmark-end text:name="voranmeldungen"/></text:h>
      <text:p text:style-name="Text_20_body">Es wäre nett wenn ihr eine Voranmeldung abgeben würdet, damit wir ungefähr wissen, mit wie vielen Leuten wir rechnen müssen. Vielen Dank!</text:p>
      <text:h text:style-name="Heading_20_2" text:outline-level="2"><text:bookmark-start text:name="__RefHeading___veranstalter_6"/><text:bookmark-start text:name="veranstalter"/>Veranstalter:<text:bookmark-end text:name="__RefHeading___veranstalter_6"/><text:bookmark-end text:name="veranstalter"/></text:h>
      <text:p text:style-name="Text_20_body">Veranstalter ist die <text:a xlink:type="simple" xlink:href="http://bs-lug.de" text:style-name="Internet_20_link" text:visited-style-name="Visited_20_Internet_20_Link">Braunschweiger - Linux-User-Group</text:a> (kurz BS-LUG) und Freiwillige, unterstützt von FKN-Systems und dem Haus der Talente. Der Eintritt zur Veranstaltung ist frei.</text:p>
      <text:h text:style-name="Heading_20_2" text:outline-level="2"><text:bookmark-start text:name="__RefHeading___medien_zum_ip_7"/><text:bookmark-start text:name="medien_zum_ip"/>Medien zum IP<text:bookmark-end text:name="__RefHeading___medien_zum_ip_7"/><text:bookmark-end text:name="medien_zum_ip"/></text:h>
      <text:list text:style-name="List_20_1" text:continue-numbering="false">
        <text:list-item>
          <text:p text:style-name="List_20_1_Content_First"> Plakat - Ankündigung: <draw:frame draw:style-name="media" draw:name="2" text:anchor-type="as-char" draw:z-index="2" svg:width="5.2916666666667cm" style:rel-width="100%" svg:height="7.4843094038623cm" style:rel-height="scale"><draw:image xlink:href="Pictures/82bfb3a73071fbe31393c334b8567229.png" xlink:type="simple" xlink:show="embed" xlink:actuate="onLoad"/></draw:frame> <text:a xlink:type="simple" xlink:href="https://bs-lug.de/activitys/partys/bs-lug_-_ap.2018.3.plakat.20180208.pdf" text:style-name="Internet_20_link" text:visited-style-name="Visited_20_Internet_20_Link">bs-lug_-_ap.2018.3.plakat.20180208.pdf</text:a></text:p>
        </text:list-item>
        <text:list-item>
          <text:p text:style-name="List_20_1_Content_Last"> Postcards - Ankündigung: <draw:frame draw:style-name="media" draw:name="3" text:anchor-type="as-char" draw:z-index="3" svg:width="5.2916666666667cm" style:rel-width="100%" svg:height="3.741392104482cm" style:rel-height="scale"><draw:image xlink:href="Pictures/612f6b68bd102b20ffd5e108e7d07583.png" xlink:type="simple" xlink:show="embed" xlink:actuate="onLoad"/></draw:frame> <text:a xlink:type="simple" xlink:href="https://bs-lug.de/activitys/partys/bs-lug_-_ap.2018.3.plakat_postcards.20180208.pdf" text:style-name="Internet_20_link" text:visited-style-name="Visited_20_Internet_20_Link">bs-lug_-_ap.2018.3.plakat_postcards.20180208.pdf</text:a></text:p>
        </text:list-item>
      </text:list>
      <text:h text:style-name="Heading_20_2" text:outline-level="2"><text:bookmark-start text:name="__RefHeading___pressemitteilung_8"/><text:bookmark-start text:name="pressemitteilung"/>Pressemitteilung<text:bookmark-end text:name="__RefHeading___pressemitteilung_8"/><text:bookmark-end text:name="pressemitteil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2::33:28</meta:creation-date>
    <dc:creator>Generated</dc:creator>
    <dc:date>2026-08-21T02::33:28</dc:date>
    <dc:language>en-US</dc:language>
    <meta:editing-cycles>1</meta:editing-cycles>
    <meta:editing-duration>PT0S</meta:editing-duration>
    <dc:title>activitys:2018:20180321_ap:start</dc:title>
  </office:meta>
</office:document-meta>
</file>