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3c200e2aaaa7619ba090fafd7e8850.jpg"/>
  <manifest:file-entry manifest:media-type="image/png" manifest:full-path="Pictures/ccc1a5ec8805fa492a6e6de9c646745c.png"/>
  <manifest:file-entry manifest:media-type="image/png" manifest:full-path="Pictures/be3259351cdc2c19f589845e59eef563.png"/>
  <manifest:file-entry manifest:media-type="image/png" manifest:full-path="Pictures/013c8c91590b6a367bf57c705d5dc7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8:20180323_sp:start"/><text:bookmark-start text:name="__RefHeading___spiele-party_sp.2018.5_1"/><text:bookmark-start text:name="spiele-party_sp.2018.5"/>Spiele-Party [SP.2018.5]<text:bookmark-end text:name="__RefHeading___spiele-party_sp.2018.5_1"/><text:bookmark-end text:name="spiele-party_sp.2018.5"/></text:h>
      <text:p text:style-name="Text_20_body">Am: <text:span text:style-name="Strong_20_Emphasis">2018-05-23 ab 18:00 Uhr</text:span>, machen wir eine Spiele-Party!</text:p>
      <text:p text:style-name="Text_20_body">Wir stellen diverse Möglichkeiten vor, Spiele unter Linux zu installieren und zu spielen.</text:p>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933306a9b481b0ea17fb7c261cd2c9d4" text:style-name="Internet_20_link" text:visited-style-name="Visited_20_Internet_20_Link">Nachbarschaftszentrum / Haus der Talente</text:a>, Elbestr. 45 (Tram 3, Haltestelle: Saalestr.)
Anfahrt: <draw:a xlink:type="simple" xlink:href="https://linux-events.org/DL_933306a9b481b0ea17fb7c261cd2c9d4"><draw:frame draw:style-name="mediaright" draw:name="0" text:anchor-type="paragraph" draw:z-index="0"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3"/><text:bookmark-start text:name="programm"/>Programm:<text:bookmark-end text:name="__RefHeading___programm_3"/><text:bookmark-end text:name="programm"/></text:h>
      <text:p text:style-name="Text_20_body">Auf der Spiele-Party geht es - wer hätte es gedacht - um das Thema Spielen unter LINUX. Denn mit Linux kann man nicht nur arbeiten, sondern auch (mehr oder weniger sinnfrei) Spaß haben. Leider kommt vor dem Spaß oft erst einmal noch die Arbeit. Wir zeigen euch, dass das nicht soo schlimm ist und das es häufig mit einer einfachen Installation, bzw. mit ein paar Klicks erledigt ist. Wir gehen auf die Gelegenheitsspiele (Brettspiele, Kartenspiele, …) sowie auf die 'richtigen' Computerspiele ein, stellen einige vor und erklären etwas über das Thema Treiber. Außerdem verraten wir einige Tricks um mehr Geschwindigkeit zu bekommen oder was wohl das Flackern auf dem Bildschirm zu bedeuten hat und wie man das abstellten kann.</text:p>
      <text:p text:style-name="Text_20_body">Neben den üblichen Verdächtigen, wie den oft vorinstallierten Kleinspielen, ist geplant folgende Spiele etwas eingehender zu beleuchten:</text:p>
      <text:list text:style-name="List_20_1" text:continue-numbering="false">
        <text:list-item>
          <text:p text:style-name="List_20_1_Content_First"> Gelegenheitsspiele wie Patience, Brett-, Knobel- oder Kartenspiele</text:p>
        </text:list-item>
        <text:list-item>
          <text:p text:style-name="List_20_1_Content"> Strategie- und Aufbauspiele </text:p>
        </text:list-item>
        <text:list-item>
          <text:p text:style-name="List_20_1_Content"> Rennspiele und Simulatoren</text:p>
        </text:list-item>
        <text:list-item>
          <text:p text:style-name="List_20_1_Content"> Actionspiele</text:p>
        </text:list-item>
        <text:list-item>
          <text:p text:style-name="List_20_1_Content"> Kommerzielle Spiele unter Linux</text:p>
        </text:list-item>
        <text:list-item>
          <text:p text:style-name="List_20_1_Content_Last"> Auch darf die Spielemaschine ScummVM nicht fehlen, sie wird gebraucht um Klassiker wie, Maniac Mansion, Day of the Tentacle oder Lure of the Temptress und weitere zu spielen.</text:p>
        </text:list-item>
      </text:list>
      <text:p text:style-name="Text_20_body">Mittendrin und nebenher gibt es noch einige Kurzvorträge sowie Speis' und Trank.</text:p>
      <text:p text:style-name="Text_20_body">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2" text:outline-level="2"><text:bookmark-start text:name="__RefHeading___veranstalter_4"/><text:bookmark-start text:name="veranstalter"/>Veranstalter:<text:bookmark-end text:name="__RefHeading___veranstalter_4"/><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r_sp_5"/><text:bookmark-start text:name="medien_zur_sp"/>Medien zur SP<text:bookmark-end text:name="__RefHeading___medien_zur_sp_5"/><text:bookmark-end text:name="medien_zur_sp"/></text:h>
      <text:list text:style-name="List_20_1" text:continue-numbering="false">
        <text:list-item>
          <text:p text:style-name="List_20_1_Content_First"> Plakat - Ankündigung:<draw:frame draw:style-name="media" draw:name="2" text:anchor-type="as-char" draw:z-index="2" svg:width="5.2916666666667cm" style:rel-width="100%" svg:height="7.4843094038623cm" style:rel-height="scale"><draw:image xlink:href="Pictures/be3259351cdc2c19f589845e59eef563.png" xlink:type="simple" xlink:show="embed" xlink:actuate="onLoad"/></draw:frame> <text:a xlink:type="simple" xlink:href="https://bs-lug.de/activitys/partys/bs-lug_-_sp.2018.5.plakat.20180408.pdf" text:style-name="Internet_20_link" text:visited-style-name="Visited_20_Internet_20_Link">bs-lug_-_sp.2018.5.plakat.20180408.pdf</text:a></text:p>
        </text:list-item>
        <text:list-item>
          <text:p text:style-name="List_20_1_Content_Last"> Postcards - Ankündigung: <draw:frame draw:style-name="media" draw:name="3" text:anchor-type="as-char" draw:z-index="3" svg:width="5.2916666666667cm" style:rel-width="100%" svg:height="3.6184920634921cm" style:rel-height="scale"><draw:image xlink:href="Pictures/013c8c91590b6a367bf57c705d5dc780.png" xlink:type="simple" xlink:show="embed" xlink:actuate="onLoad"/></draw:frame> <text:a xlink:type="simple" xlink:href="https://bs-lug.de/activitys/partys/bs-lug_-_sp.2018.5.postcard.20180408.pdf" text:style-name="Internet_20_link" text:visited-style-name="Visited_20_Internet_20_Link">bs-lug_-_sp.2018.5.postcard.20180408.pdf</text:a></text:p>
        </text:list-item>
      </text:list>
      <text:h text:style-name="Heading_20_2" text:outline-level="2"><text:bookmark-start text:name="__RefHeading___pressemitteilung_6"/><text:bookmark-start text:name="pressemitteilung"/>Pressemitteilung<text:bookmark-end text:name="__RefHeading___pressemitteilung_6"/><text:bookmark-end text:name="pressemittei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05:56</meta:creation-date>
    <dc:creator>Generated</dc:creator>
    <dc:date>2026-08-20T19::05:56</dc:date>
    <dc:language>en-US</dc:language>
    <meta:editing-cycles>1</meta:editing-cycles>
    <meta:editing-duration>PT0S</meta:editing-duration>
    <dc:title>activitys:2018:20180323_sp:start</dc:title>
  </office:meta>
</office:document-meta>
</file>