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ce27b085c67708ad408e5a69d29bc944.png"/>
  <manifest:file-entry manifest:media-type="image/jpeg" manifest:full-path="Pictures/223c200e2aaaa7619ba090fafd7e8850.jpg"/>
  <manifest:file-entry manifest:media-type="image/png" manifest:full-path="Pictures/ccc1a5ec8805fa492a6e6de9c646745c.png"/>
  <manifest:file-entry manifest:media-type="image/png" manifest:full-path="Pictures/940cbd6775dda275a0c60c07a365b3a2.png"/>
  <manifest:file-entry manifest:media-type="image/png" manifest:full-path="Pictures/5c921f46875e8fcd7777f4b9f50526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18:20180620_ip:start"/><text:bookmark-start text:name="__RefHeading___installations-party_ip.2018.6_1"/><text:bookmark-start text:name="installations-party_ip.2018.6"/>Installations-Party [IP.2018.6]<text:bookmark-end text:name="__RefHeading___installations-party_ip.2018.6_1"/><text:bookmark-end text:name="installations-party_ip.2018.6"/></text:h>
      <text:p text:style-name="Text_20_body">Wegen der hohen Nachfrage, und des Spaßes wegen, <draw:frame draw:style-name="media" draw:name="0" text:anchor-type="as-char" draw:z-index="0" svg:width="0.52916666666667cm" svg:height="0.52916666666667cm"><draw:image xlink:href="Pictures/7bf9361941bf172a202b4296afd2f882.png" xlink:type="simple" xlink:show="embed" xlink:actuate="onLoad"/></draw:frame> gibt es erneut eine Installation-Party [IP.2018.6] am: <text:span text:style-name="Strong_20_Emphasis">Mittwoch, 2018-06-20 ab 18:00 Uhr</text:span></text:p>
      <text:h text:style-name="Heading_20_1" text:outline-level="1"><text:bookmark-start text:name="__RefHeading___aufbereitung_2"/><text:bookmark-start text:name="aufbereitung"/>Aufbereitung<text:bookmark-end text:name="__RefHeading___aufbereitung_2"/><text:bookmark-end text:name="aufbereitung"/></text:h>
      <text:p text:style-name="Text_20_body">Mit 18 Gästen und vielen Voranmeldungen hatten wir einiges zu tun um jedem Gerät auf die Sprünge zu helfen. <draw:frame draw:style-name="media" draw:name="1" text:anchor-type="as-char" draw:z-index="1" svg:width="0.52916666666667cm" svg:height="0.52916666666667cm"><draw:image xlink:href="Pictures/ce27b085c67708ad408e5a69d29bc944.png" xlink:type="simple" xlink:show="embed" xlink:actuate="onLoad"/></draw:frame></text:p>
      <text:p text:style-name="Text_20_body">Leider erweist sich die Herstellerbedingte Hardwareverdongelung - also die möglichst feste Verbindung zwischen Hardware und dem vorinstallierten Betriebsspion - zunehmend als lästiger Gegner. Auch die 'Immer Billiger'-Kultur, mit dem verbauen seltsamer Hardwarekomponenten oder fantasievoller BIOS/Boot-Mechanismen wird mehr und mehr eine Herausforderung. In der Folge muss häufig erst ein Weg zur Installation gefunden werden, anstatt wie früher einfach etwas aufzuspielen.</text:p>
      <text:p text:style-name="Text_20_body">Hier zeigt sich einmal mehr die Tendenz den Käufer seiner Hardware zu entmündigen und ihm eine freie Nutzung vorzuenthalten um ihn weiter in einem Abhängigkeitsverhältnis das Geld aus der Tasche zu ziehen. Insgesamt eine gesellschaftlich und ökologische Fehlentwicklung, die es zu bekämpfen gilt.</text:p>
      <text:p text:style-name="Text_20_body">Das Reparaturcafe 'Haus der Talente' hat 2 Kuchenplatten spendiert, was allen den ganzen Spaß etwas versüsst hat. <draw:frame draw:style-name="media" draw:name="2" text:anchor-type="as-char" draw:z-index="2" svg:width="0.52916666666667cm" svg:height="0.52916666666667cm"><draw:image xlink:href="Pictures/7bf9361941bf172a202b4296afd2f882.png" xlink:type="simple" xlink:show="embed" xlink:actuate="onLoad"/></draw:frame></text:p>
      <text:p text:style-name="Text_20_body">Einigen Gästen wird auf zukünftigen Treffen weiter geholfen.</text:p>
      <text:p text:style-name="Text_20_body">Es war ein wunderschöner Tag, und wir freuen uns darauf euch wiederzusehen und danken allen Besuchern und dem Reparaturcafe.</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ab8fff966f435a26b44b15ab47e571b6" text:style-name="Internet_20_link" text:visited-style-name="Visited_20_Internet_20_Link">Nachbarschaftszentrum / Haus der Talente</text:a>, Elbestr. 45 (Tram 3, Haltestelle: Saalestr.)
Anfahrt: <draw:a xlink:type="simple" xlink:href="https://linux-events.org/DL_ab8fff966f435a26b44b15ab47e571b6"><draw:frame draw:style-name="mediaright" draw:name="3" text:anchor-type="paragraph" draw:z-index="3" svg:width="5.2916666666667cm" style:rel-width="100%" svg:height="4.6365079365079cm" style:rel-height="scale"><draw:image xlink:href="Pictures/223c200e2aaaa7619ba090fafd7e8850.jpg" xlink:type="simple" xlink:show="embed" xlink:actuate="onLoad"/></draw:frame></draw:a></text:p>
      <text:h text:style-name="Heading_20_2" text:outline-level="2"><text:bookmark-start text:name="__RefHeading___programm_4"/><text:bookmark-start text:name="programm"/>Programm:<text:bookmark-end text:name="__RefHeading___programm_4"/><text:bookmark-end text:name="programm"/></text:h>
      <text:p text:style-name="Text_20_body">Mit Unterstützung durch die BS-LUG Mitglieder, kann sich der Besucher ein LINUX auf seinen Rechner installieren. Zur Verkürzung der Wartezeiten gibt es einige Kleinigkeiten und Getränke, jede Menge Gespräche nebst Einweisungen, Tipps und Tricks und natürlich stellen wir uns euren Fragen.</text:p>
      <text:h text:style-name="Heading_20_2" text:outline-level="2"><text:bookmark-start text:name="__RefHeading___was_ist_eine_installationsparty_5"/><text:bookmark-start text:name="was_ist_eine_installationsparty"/>Was ist eine Installationsparty?<text:bookmark-end text:name="__RefHeading___was_ist_eine_installationsparty_5"/><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4" text:anchor-type="as-char" draw:z-index="4"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6"/><text:bookmark-start text:name="linux-auswahl"/>LINUX-Auswahl<text:bookmark-end text:name="__RefHeading___linux-auswahl_6"/><text:bookmark-end text:name="linux-auswahl"/></text:h>
      <text:p text:style-name="Text_20_body">Für die IP.2018.6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7"/><text:bookmark-start text:name="teilnahmebedingungen"/>Teilnahmebedingungen:<text:bookmark-end text:name="__RefHeading___teilnahmebedingungen_7"/><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text:p>
            </text:list-item>
            <text:list-item>
              <text:p text:style-name="List_20_1_Content"> 1x 64-bit CPU-Kern mit &gt;=1Ghz</text:p>
            </text:list-item>
            <text:list-item>
              <text:p text:style-name="List_20_1_Content"> 20GB Festplatte</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5" text:anchor-type="as-char" draw:z-index="5" svg:width="0.52916666666667cm" svg:height="0.52916666666667cm"><draw:image xlink:href="Pictures/ccc1a5ec8805fa492a6e6de9c646745c.png" xlink:type="simple" xlink:show="embed" xlink:actuate="onLoad"/></draw:frame></text:p>
      <text:h text:style-name="Heading_20_3" text:outline-level="3"><text:bookmark-start text:name="__RefHeading___verhalten_vor_ort_8"/><text:bookmark-start text:name="verhalten_vor_ort"/>Verhalten vor Ort<text:bookmark-end text:name="__RefHeading___verhalten_vor_ort_8"/><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9"/><text:bookmark-start text:name="voranmeldungen"/>Voranmeldungen:<text:bookmark-end text:name="__RefHeading___voranmeldungen_9"/><text:bookmark-end text:name="voranmeldungen"/></text:h>
      <text:p text:style-name="Text_20_body">Voranmeldungen:
Installations-Party / IP.2018.6
Zum Erhalt der Voranmeldung unten stehendes Formular ausfüllen und absenden. Du erhältst dann die Voranmeldenummer per Email, diese ist am IP-Tag bis 19:00 Uhr gültig. Beachte auch die <text:a xlink:type="simple" xlink:href="https://bs-lug.de/activitys/partys/20180124.ip#teilnahmebedingungen" text:style-name="Internet_20_link" text:visited-style-name="Visited_20_Internet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Wir sehen uns auf dem IP!</text:p>
      <text:h text:style-name="Heading_20_2" text:outline-level="2"><text:bookmark-start text:name="__RefHeading___veranstalter_10"/><text:bookmark-start text:name="veranstalter"/>Veranstalter:<text:bookmark-end text:name="__RefHeading___veranstalter_10"/><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1"/><text:bookmark-start text:name="medien_zum_ip"/>Medien zum IP<text:bookmark-end text:name="__RefHeading___medien_zum_ip_11"/><text:bookmark-end text:name="medien_zum_ip"/></text:h>
      <text:list text:style-name="List_20_1" text:continue-numbering="false">
        <text:list-item>
          <text:p text:style-name="List_20_1_Content_First"> Plakat: <draw:frame draw:style-name="media" draw:name="6" text:anchor-type="as-char" draw:z-index="6" svg:width="5.2916666666667cm" style:rel-width="100%" svg:height="7.4843094038623cm" style:rel-height="scale"><draw:image xlink:href="Pictures/940cbd6775dda275a0c60c07a365b3a2.png" xlink:type="simple" xlink:show="embed" xlink:actuate="onLoad"/></draw:frame> / <text:a xlink:type="simple" xlink:href="https://bs-lug.de/activitys/partys/bs-lug_-_ip.2018.6.plakat.20180512.pdf" text:style-name="Internet_20_link" text:visited-style-name="Visited_20_Internet_20_Link">bs-lug_-_ip.2018.6.plakat.20180512.pdf</text:a></text:p>
        </text:list-item>
        <text:list-item>
          <text:p text:style-name="List_20_1_Content_Last"> Postcards: <draw:frame draw:style-name="media" draw:name="7" text:anchor-type="as-char" draw:z-index="7" svg:width="5.2916666666667cm" style:rel-width="100%" svg:height="3.5776051475204cm" style:rel-height="scale"><draw:image xlink:href="Pictures/5c921f46875e8fcd7777f4b9f50526c9.png" xlink:type="simple" xlink:show="embed" xlink:actuate="onLoad"/></draw:frame> / <text:a xlink:type="simple" xlink:href="https://bs-lug.de/activitys/partys/bs-lug_-_ip.2018.6.postcards.20180512.pdf" text:style-name="Internet_20_link" text:visited-style-name="Visited_20_Internet_20_Link">bs-lug_-_ip.2018.6.postcards.20180512.pdf</text:a></text:p>
        </text:list-item>
      </text:list>
      <text:h text:style-name="Heading_20_2" text:outline-level="2"><text:bookmark-start text:name="__RefHeading___pressemitteilung_12"/><text:bookmark-start text:name="pressemitteilung"/>Pressemitteilung<text:bookmark-end text:name="__RefHeading___pressemitteilung_12"/><text:bookmark-end text:name="pressemitteilung"/></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7::34:52</meta:creation-date>
    <dc:creator>Generated</dc:creator>
    <dc:date>2026-08-20T17::34:52</dc:date>
    <dc:language>en-US</dc:language>
    <meta:editing-cycles>1</meta:editing-cycles>
    <meta:editing-duration>PT0S</meta:editing-duration>
    <dc:title>activitys:2018:20180620_ip:start</dc:title>
  </office:meta>
</office:document-meta>
</file>