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png" manifest:full-path="Pictures/35c255d58c0a2e19b0054c8326927ef3.png"/>
  <manifest:file-entry manifest:media-type="image/png" manifest:full-path="Pictures/94fde88c02f0b4edb33f500f10b6a0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8:20180926_sicherheits-party:start"/><text:bookmark-start text:name="__RefHeading___sicherheits-abend_si.2018.9_1"/><text:bookmark-start text:name="sicherheits-abend_si.2018.9"/>Sicherheits-Abend [SI.2018.9]<text:bookmark-end text:name="__RefHeading___sicherheits-abend_si.2018.9_1"/><text:bookmark-end text:name="sicherheits-abend_si.2018.9"/></text:h>
      <text:p text:style-name="Text_20_body">Am: <text:span text:style-name="Strong_20_Emphasis">2018-09-26 ab 18 Uhr</text:span>, dreht sich alles um die Sicherheit.</text:p>
      <text:p text:style-name="Text_20_body">Geplant sind Vorträge und ein Podium mit Fragen und Antworten rund um das Thema Sicherheit am Computer, im Internet und weiteren Bereichen.</text:p>
      <text:h text:style-name="Heading_20_2" text:outline-level="2"><text:bookmark-start text:name="__RefHeading___anfahrtadresse_2"/><text:bookmark-start text:name="anfahrtadresse"/>Anfahrt / Adresse:<text:bookmark-end text:name="__RefHeading___anfahrtadresse_2"/><text:bookmark-end text:name="anfahrtadresse"/></text:h>
      <text:a xlink:type="simple" xlink:href="https://linux-events.org/DL_933306a9b481b0ea17fb7c261cd2c9d4" text:style-name="Internet_20_link" text:visited-style-name="Visited_20_Internet_20_Link">https://Linux-Events.org</text:a>
      <text:p text:style-name="Text_20_body">Im <text:a xlink:type="simple" xlink:href="https://linux-events.org/DL_933306a9b481b0ea17fb7c261cd2c9d4"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Geplant sind Vorträge zu Fragen der Sicherheit, am Computer, im Internet und weiteren Bereichen. Wir (er)klären einige Unterschiede an Beispielen verschiedener Betriebssysteme, was warum besser ist und worauf man achten sollte. Dazu gibt es ein Podium, mit euren Fragen und Antworten. Und abschließend offene Diskussion im gemütlichen Kreis.</text:p>
      <text:h text:style-name="Heading_20_3" text:outline-level="3"><text:bookmark-start text:name="__RefHeading___folgende_themen_sind_angedacht_4"/><text:bookmark-start text:name="folgende_themen_sind_angedacht"/>Folgende Themen sind angedacht<text:bookmark-end text:name="__RefHeading___folgende_themen_sind_angedacht_4"/><text:bookmark-end text:name="folgende_themen_sind_angedacht"/></text:h>
      <text:list text:style-name="List_20_1" text:continue-numbering="false">
        <text:list-item>
          <text:p text:style-name="List_20_1_Content_First"> Sicherheit, was ist das?</text:p>
        </text:list-item>
        <text:list-item>
          <text:p text:style-name="List_20_1_Content"> Werbung im Internet als Sicherheitsrisiko</text:p>
        </text:list-item>
        <text:list-item>
          <text:p text:style-name="List_20_1_Content"> Das Problem sitzt <text:span text:style-name="Emphasis">doch</text:span> vor dem Bildschirm!</text:p>
        </text:list-item>
        <text:list-item>
          <text:p text:style-name="List_20_1_Content"> NOSCRIPT ist doof, richtig? Völlig falsch!</text:p>
        </text:list-item>
        <text:list-item>
          <text:p text:style-name="List_20_1_Content"> Vorstellung einiger Addon's für mehr Sicherheit im Browser</text:p>
        </text:list-item>
        <text:list-item>
          <text:p text:style-name="List_20_1_Content"> Mythen und Legenden, auf die man besser verzichtet</text:p>
        </text:list-item>
        <text:list-item>
          <text:p text:style-name="List_20_1_Content_Last"> Sicherheit und Privatsphäre</text:p>
        </text:list-item>
      </text:list>
      <text:h text:style-name="Heading_20_3" text:outline-level="3"><text:bookmark-start text:name="__RefHeading___programm_5"/><text:bookmark-start text:name="programm1"/>Programm<text:bookmark-end text:name="__RefHeading___programm_5"/><text:bookmark-end text:name="programm1"/></text:h>
      <text:list text:style-name="List_20_1" text:continue-numbering="false">
        <text:list-item>
          <text:p text:style-name="List_20_1_Content_First"> Hallo zusammen</text:p>
        </text:list-item>
        <text:list-item>
          <text:p text:style-name="List_20_1_Content"> Sicherer im Internet mit Firefox / Franke</text:p>
        </text:list-item>
        <text:list-item>
          <text:p text:style-name="List_20_1_Content"> Passwörter mit Sicherheit / Franke</text:p>
        </text:list-item>
        <text:list-item>
          <text:p text:style-name="List_20_1_Content"> Unterschiede von Windows und LINUX am Beispiel der Datenausleitung / Malte</text:p>
        </text:list-item>
        <text:list-item>
          <text:p text:style-name="List_20_1_Content"> Mailverschlüsselung und die Realität / Marius</text:p>
        </text:list-item>
        <text:list-item>
          <text:p text:style-name="List_20_1_Content"> Mathematik schützt / Sie und Ihr Passwort / Marius</text:p>
        </text:list-item>
        <text:list-item>
          <text:p text:style-name="List_20_1_Content_Last"> Podium: Fachmenschen stellen sich live euren Fragen</text:p>
        </text:list-item>
      </text:list>
      <text:p text:style-name="Text_20_body">Für Speis' und Trank ist ebenfalls gesorgt.</text:p>
      <text:p text:style-name="Text_20_body">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voranmeldungen_6"/><text:bookmark-start text:name="voranmeldungen"/>Voranmeldungen:<text:bookmark-end text:name="__RefHeading___voranmeldungen_6"/><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text:span text:style-name="del"><text:a xlink:type="simple" xlink:href="https://bs-lug.de/anmelden" text:style-name="Internet_20_link" text:visited-style-name="Visited_20_Internet_20_Link">Voranmeldung bitte hier</text:a></text:span>.</text:p>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Nachbarschaftszentrum. Der Eintritt zur Veranstaltung ist frei.</text:p>
      <text:h text:style-name="Heading_20_2" text:outline-level="2"><text:bookmark-start text:name="__RefHeading___medien_zum_ip_8"/><text:bookmark-start text:name="medien_zum_ip"/>Medien zum IP<text:bookmark-end text:name="__RefHeading___medien_zum_ip_8"/><text:bookmark-end text:name="medien_zum_ip"/></text:h>
      <text:list text:style-name="List_20_1" text:continue-numbering="false">
        <text:list-item>
          <text:p text:style-name="List_20_1_Content_First"> Plakat - Ankündigung: <draw:frame draw:style-name="media" draw:name="1" text:anchor-type="as-char" draw:z-index="1" svg:width="5.2916666666667cm" style:rel-width="100%" svg:height="7.4843094038623cm" style:rel-height="scale"><draw:image xlink:href="Pictures/35c255d58c0a2e19b0054c8326927ef3.png" xlink:type="simple" xlink:show="embed" xlink:actuate="onLoad"/></draw:frame> <text:a xlink:type="simple" xlink:href="https://bs-lug.de/activitys/partys/bs-lug_-_si.2018.9.plakat.20180811.pdf" text:style-name="Internet_20_link" text:visited-style-name="Visited_20_Internet_20_Link">bs-lug_-_si.2018.9.plakat.20180811.pdf</text:a></text:p>
        </text:list-item>
        <text:list-item>
          <text:p text:style-name="List_20_1_Content_Last"> Postcards - Ankündigung: <draw:frame draw:style-name="media" draw:name="2" text:anchor-type="as-char" draw:z-index="2" svg:width="5.2916666666667cm" style:rel-width="100%" svg:height="3.5114756623537cm" style:rel-height="scale"><draw:image xlink:href="Pictures/94fde88c02f0b4edb33f500f10b6a0d0.png" xlink:type="simple" xlink:show="embed" xlink:actuate="onLoad"/></draw:frame> <text:a xlink:type="simple" xlink:href="https://bs-lug.de/activitys/partys/bs-lug_-_si.2018.9.postcard.20180811.pdf" text:style-name="Internet_20_link" text:visited-style-name="Visited_20_Internet_20_Link">bs-lug_-_si.2018.9.postcard.20180811.pdf</text:a></text:p>
        </text:list-item>
      </text:list>
      <text:h text:style-name="Heading_20_2" text:outline-level="2"><text:bookmark-start text:name="__RefHeading___pressemitteilung_9"/><text:bookmark-start text:name="pressemitteilung"/>Pressemitteilung<text:bookmark-end text:name="__RefHeading___pressemitteilung_9"/><text:bookmark-end text:name="pressemittei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39:14</meta:creation-date>
    <dc:creator>Generated</dc:creator>
    <dc:date>2026-08-21T01::39:14</dc:date>
    <dc:language>en-US</dc:language>
    <meta:editing-cycles>1</meta:editing-cycles>
    <meta:editing-duration>PT0S</meta:editing-duration>
    <dc:title>activitys:2018:20180926_sicherheits-party:start</dc:title>
  </office:meta>
</office:document-meta>
</file>