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jpeg" manifest:full-path="Pictures/223c200e2aaaa7619ba090fafd7e8850.jpg"/>
  <manifest:file-entry manifest:media-type="image/png" manifest:full-path="Pictures/ccc1a5ec8805fa492a6e6de9c646745c.png"/>
  <manifest:file-entry manifest:media-type="image/png" manifest:full-path="Pictures/6e5e425457937a1bb80a7654f451aaec.png"/>
  <manifest:file-entry manifest:media-type="image/png" manifest:full-path="Pictures/f4cce4bab888925c609e87571f214e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9:20190123_ip:start"/><text:bookmark-start text:name="__RefHeading___installations-party_ip.2019.1_1"/><text:bookmark-start text:name="installations-party_ip.2019.1"/>Installations-Party [IP.2019.1]<text:bookmark-end text:name="__RefHeading___installations-party_ip.2019.1_1"/><text:bookmark-end text:name="installations-party_ip.2019.1"/></text:h>
      <text:p text:style-name="Text_20_body">Wegen der hohen Nachfrage, und des Spaßes wegen, und um die ganzen neuen Geschenke-Rechner vom Window^WLametta zu befreien, <draw:frame draw:style-name="media" draw:name="0" text:anchor-type="as-char" draw:z-index="0" svg:width="0.52916666666667cm" svg:height="0.52916666666667cm"><draw:image xlink:href="Pictures/7bf9361941bf172a202b4296afd2f882.png" xlink:type="simple" xlink:show="embed" xlink:actuate="onLoad"/></draw:frame> gibt es erneut eine Installation-Party am: <text:span text:style-name="Strong_20_Emphasis">Mittwoch, 2019-01-23 ab 18:00 Uhr</text:span></text:p>
      <text:h text:style-name="Heading_20_1" text:outline-level="1"><text:bookmark-start text:name="__RefHeading___auswertung_2"/><text:bookmark-start text:name="auswertung"/>Auswertung<text:bookmark-end text:name="__RefHeading___auswertung_2"/><text:bookmark-end text:name="auswertung"/></text:h>
      <text:p text:style-name="Text_20_body">Mit fast zehn Interessierten war diese Veranstaltung wieder recht gut besucht. Allen konnte geholfen werden und auch vertrackte Probleme, wie defektes Multiboot auf EFI mit LIN, Android und WIN, wurden behoben. Daneben gab es viele nette Gespräche, Fachsimpellei und natürlich auch konkrete Antworten zu Fragen und anderen IT-Problemchen. Ein überraschendes Highlight war die volle Hardware Kontrolle unter Linux auf einem Surface-Book, wo direkt alle Features dieses Gerätes incl. der automatischen Bildschirmausrichtung im laufenden Video Betrieb funktionierte. Alle hatten Spaß am Gerät und am Tresen mit erweiterter Erbsensuppe plus Schmalzstullen, und so zog sich das tatsächlich bis 22:30 Uhr.</text:p>
      <text:p text:style-name="Text_20_body">Wir danken allen Besuchern und allen die mitgemacht habe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126df4e95fa2a8675e5b915be93ac673" text:style-name="Internet_20_link" text:visited-style-name="Visited_20_Internet_20_Link">Nachbarschaftszentrum / Haus der Talente</text:a>, Elbestr. 45 (Tram 3, Haltestelle: Saalestr.)
Anfahrt: <draw:a xlink:type="simple" xlink:href="https://linux-events.org/DL_126df4e95fa2a8675e5b915be93ac673"><draw:frame draw:style-name="mediaright" draw:name="1" text:anchor-type="paragraph" draw:z-index="1"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2" text:anchor-type="as-char" draw:z-index="2"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P.2019.1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text:p>
            </text:list-item>
            <text:list-item>
              <text:p text:style-name="List_20_1_Content"> 1x 64-bit CPU-Kern mit &gt;=1Ghz</text:p>
            </text:list-item>
            <text:list-item>
              <text:p text:style-name="List_20_1_Content"> 2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https://bs-lug.de/activitys/partys/20180124.ip#teilnahmebedingungen" text:style-name="Internet_20_link" text:visited-style-name="Visited_20_Internet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ist_20_1_Content_First"> Plakat: <draw:frame draw:style-name="media" draw:name="4" text:anchor-type="as-char" draw:z-index="4" svg:width="5.2916666666667cm" style:rel-width="100%" svg:height="7.4843094038623cm" style:rel-height="scale"><draw:image xlink:href="Pictures/6e5e425457937a1bb80a7654f451aaec.png" xlink:type="simple" xlink:show="embed" xlink:actuate="onLoad"/></draw:frame> / <text:a xlink:type="simple" xlink:href="https://bs-lug.de/activitys/partys/bs-lug_-_ip.2019.1.plakat.20181208.pdf" text:style-name="Internet_20_link" text:visited-style-name="Visited_20_Internet_20_Link">bs-lug_-_ip.2019.1.plakat.20181208.pdf</text:a></text:p>
        </text:list-item>
        <text:list-item>
          <text:p text:style-name="List_20_1_Content_Last"> Postcards: <draw:frame draw:style-name="media" draw:name="5" text:anchor-type="as-char" draw:z-index="5" svg:width="5.2916666666667cm" style:rel-width="100%" svg:height="3.5776051475204cm" style:rel-height="scale"><draw:image xlink:href="Pictures/f4cce4bab888925c609e87571f214e34.png" xlink:type="simple" xlink:show="embed" xlink:actuate="onLoad"/></draw:frame> / <text:a xlink:type="simple" xlink:href="https://bs-lug.de/activitys/partys/bs-lug_-_ip.2019.1.postcards.20181208.pdf" text:style-name="Internet_20_link" text:visited-style-name="Visited_20_Internet_20_Link">bs-lug_-_ip.2019.1.postcards.20181208.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03:38</meta:creation-date>
    <dc:creator>Generated</dc:creator>
    <dc:date>2026-08-20T19::03:38</dc:date>
    <dc:language>en-US</dc:language>
    <meta:editing-cycles>1</meta:editing-cycles>
    <meta:editing-duration>PT0S</meta:editing-duration>
    <dc:title>activitys:2019:20190123_ip:start</dc:title>
  </office:meta>
</office:document-meta>
</file>