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27b085c67708ad408e5a69d29bc944.png"/>
  <manifest:file-entry manifest:media-type="image/png" manifest:full-path="Pictures/ccc1a5ec8805fa492a6e6de9c64674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2019:20190803_lug_regionaltreffen:start"/><text:bookmark-start text:name="__RefHeading___regionaltreffen_der_lugs_1"/><text:bookmark-start text:name="regionaltreffen_der_lugs"/>Regionaltreffen der LUGs<text:bookmark-end text:name="__RefHeading___regionaltreffen_der_lugs_1"/><text:bookmark-end text:name="regionaltreffen_der_lugs"/></text:h>
      <text:p text:style-name="Text_20_body"><text:span text:style-name="Strong_20_Emphasis">Hallo LUG!</text:span> Wir laden Euch ein nach Braunschweig zu einem Regionaltreffen der LUGs aus dem Umland. Einfach mal zusammenkommen, sich unterhalten und austauschen.</text:p>
      <text:p text:style-name="Text_20_body">Themen: Gemeinsame Veranstaltungen, bessere Vernetzung, Tools fürs Internet, Ideenaustausch / Was wir schon immer mal machen wollten, uns aber nicht getr…</text:p>
      <text:p text:style-name="Text_20_body">Bei Interesse: <text:a xlink:type="simple" xlink:href="https://bs-lug.de/kontakt" text:style-name="Internet_20_link" text:visited-style-name="Visited_20_Internet_20_Link">Anmelden</text:a>.</text:p>
      <text:h text:style-name="Heading_20_3" text:outline-level="3"><text:bookmark-start text:name="__RefHeading___weitersagenteilen_2"/><text:bookmark-start text:name="weitersagenteilen"/>Weitersagen/-Teilen<text:bookmark-end text:name="__RefHeading___weitersagenteilen_2"/><text:bookmark-end text:name="weitersagenteilen"/></text:h>
      <text:p text:style-name="Text_20_body">Zum Weitersagen/-Teilen diesen Link benutzen: <text:a xlink:type="simple" xlink:href="https://bs-lug.de/lugsregtreff" text:style-name="Internet_20_link" text:visited-style-name="Visited_20_Internet_20_Link">https://bs-lug.de/lugsregtreff</text:a> <text:line-break/>
Und/oder direkt zu unserem Kanal-Beitrag: <text:a xlink:type="simple" xlink:href="https://hubzilla.fkn-systems.de/channel/bs-lug/?f=&amp;mid=b64.aHR0cHM6Ly9odWJ6aWxsYS5ma24tc3lzdGVtcy5kZS9pdGVtLzI0MGJlMDkzLWQ0ZWEtNDhkYS04ZTY0LWE4M2YyMjE0MzUyZg" text:style-name="Internet_20_link" text:visited-style-name="Visited_20_Internet_20_Link">https://hubzilla.fkn-systems.de/channel/bs-lug/?f=&amp;mid=b64.aHR0cHM6Ly9odWJ6aWxsYS5ma24tc3lzdGVtcy5kZS9pdGVtLzI0MGJlMDkzLWQ0ZWEtNDhkYS04ZTY0LWE4M2YyMjE0MzUyZg</text:a></text:p>
      <text:h text:style-name="Heading_20_2" text:outline-level="2"><text:bookmark-start text:name="__RefHeading___aktuelles_3"/><text:bookmark-start text:name="aktuelles"/>Aktuelles:<text:bookmark-end text:name="__RefHeading___aktuelles_3"/><text:bookmark-end text:name="aktuelles"/></text:h>
      <text:list text:style-name="List_20_1" text:continue-numbering="false">
        <text:list-item>
          <text:p text:style-name="List_20_1_Content_First"> Was das Regionaltreffen angeht, habe ich wohl in ein Nest gestochen; sofort viele positive Rückmeldungen. Schreiben dürft Ihr gerne jetzt, doch die Planung dazu geht Urlaubsbedingt erst in ein paar Wochen weiter. Also etwas Geduld bitte. <draw:frame draw:style-name="media" draw:name="0" text:anchor-type="as-char" draw:z-index="0" svg:width="0.52916666666667cm" svg:height="0.52916666666667cm"><draw:image xlink:href="Pictures/ce27b085c67708ad408e5a69d29bc944.png" xlink:type="simple" xlink:show="embed" xlink:actuate="onLoad"/></draw:frame>  — <text:span text:style-name="Emphasis">[|Franke]] 2019-06-21 16:43</text:span></text:p>
        </text:list-item>
        <text:list-item>
          <text:p text:style-name="List_20_1_Content"> Und es geht weiter: Haustermin in Anfrage, LUGs in Anfrage. — <text:span text:style-name="Emphasis">[|Franke]] 2019-07-18 21:43</text:span></text:p>
        </text:list-item>
        <text:list-item>
          <text:p text:style-name="List_20_1_Content_Last"> Die ersten Anmeldungen sind schon da. <draw:frame draw:style-name="media" draw:name="1" text:anchor-type="as-char" draw:z-index="1" svg:width="0.52916666666667cm" svg:height="0.52916666666667cm"><draw:image xlink:href="Pictures/ce27b085c67708ad408e5a69d29bc944.png" xlink:type="simple" xlink:show="embed" xlink:actuate="onLoad"/></draw:frame>  — <text:span text:style-name="Emphasis">[|Franke]] 2019-07-21 09:23</text:span></text:p>
        </text:list-item>
      </text:list>
      <text:h text:style-name="Heading_20_2" text:outline-level="2"><text:bookmark-start text:name="__RefHeading___planung_und_termin_4"/><text:bookmark-start text:name="planung_und_termin"/>Planung und Termin<text:bookmark-end text:name="__RefHeading___planung_und_termin_4"/><text:bookmark-end text:name="planung_und_termin"/></text:h>
      <text:p text:style-name="Text_20_body">Regionaltreffen der LUGs in BS, am Samstag, 2019-08-03, 12-18 Uhr. Also ungefähr <text:a xlink:type="simple" xlink:href="https://linux-events.org/DL_d91881f3bd4c7915ab75ad4ca12a7ac5" text:style-name="Internet_20_link" text:visited-style-name="Visited_20_Internet_20_Link">hier</text:a>. 38120 Braunschweig, Elbestr. 45, NBZ. Oder <text:a xlink:type="simple" xlink:href="https://www.openstreetmap.org/node/5727552522" text:style-name="Internet_20_link" text:visited-style-name="Visited_20_Internet_20_Link">hier</text:a>.</text:p>
      <text:p text:style-name="Text_20_body">Programm:</text:p>
      <text:list text:style-name="List_20_1" text:continue-numbering="false">
        <text:list-item>
          <text:p text:style-name="List_20_1_Content_First"> Begrüssung &amp; Kennenlernen</text:p>
        </text:list-item>
        <text:list-item>
          <text:p text:style-name="List_20_1_Content"> Austauschen / Quatschen und schnacken</text:p>
          <text:list text:style-name="List_20_1">
            <text:list-item>
              <text:p text:style-name="List_20_1_Content"> Themen:</text:p>
              <text:list text:style-name="List_20_1">
                <text:list-item>
                  <text:p text:style-name="List_20_1_Content"> Gemeinsame Veranstaltungen</text:p>
                </text:list-item>
                <text:list-item>
                  <text:p text:style-name="List_20_1_Content"> Bessere Vernetzung</text:p>
                </text:list-item>
                <text:list-item>
                  <text:p text:style-name="List_20_1_Content"> Tools fürs Internet</text:p>
                  <text:list text:style-name="List_20_1">
                    <text:list-item>
                      <text:p text:style-name="List_20_1_Content"> Hubzilla, Friendica, XMPP, Dokuwiki, …</text:p>
                    </text:list-item>
                  </text:list>
                </text:list-item>
                <text:list-item>
                  <text:p text:style-name="List_20_1_Content"> Ideenaustausch</text:p>
                </text:list-item>
              </text:list>
            </text:list-item>
          </text:list>
        </text:list-item>
        <text:list-item>
          <text:p text:style-name="List_20_1_Content"> Essen und Trinken</text:p>
          <text:list text:style-name="List_20_1">
            <text:list-item>
              <text:p text:style-name="List_20_1_Content"> Bier, Brause, Kaffee, Wasser</text:p>
            </text:list-item>
            <text:list-item>
              <text:p text:style-name="List_20_1_Content"> Grill</text:p>
              <text:list text:style-name="List_20_1">
                <text:list-item>
                  <text:p text:style-name="List_20_1_Content"> Fleisch, Wurst</text:p>
                </text:list-item>
              </text:list>
            </text:list-item>
            <text:list-item>
              <text:p text:style-name="List_20_1_Content"> Fladenbrot</text:p>
            </text:list-item>
            <text:list-item>
              <text:p text:style-name="List_20_1_Content"> Ketshup, Senf, Gewürze</text:p>
            </text:list-item>
            <text:list-item>
              <text:p text:style-name="List_20_1_Content"> ? Salate (Wer?)</text:p>
            </text:list-item>
            <text:list-item>
              <text:p text:style-name="List_20_1_Content"> ? Weiteres (Wer, Was?)</text:p>
            </text:list-item>
            <text:list-item>
              <text:p text:style-name="List_20_1_Content_Last"> ..</text:p>
            </text:list-item>
          </text:list>
        </text:list-item>
      </text:list>
      <text:p text:style-name="Text_20_body">Für Übernachtungsmöglichkeiten, müsste jeder selber sorgen, so nötig/geplant. Hier gibt es Jugendherberge, Hotel und Campingplätze: Ggf. Nachfragen.</text:p>
      <text:p text:style-name="Text_20_body">P.S.: Bitte an weitere bekannte LUGs weiterleiten. Danke.</text:p>
      <text:h text:style-name="Heading_20_2" text:outline-level="2"><text:bookmark-start text:name="__RefHeading___anmeldezusagen_5"/><text:bookmark-start text:name="anmeldezusagen"/>Anmeldezusagen<text:bookmark-end text:name="__RefHeading___anmeldezusagen_5"/><text:bookmark-end text:name="anmeldezusagen"/></text:h>
      <text:p text:style-name="Text_20_body"><text:span text:style-name="underline">Von Ort / LUG: Wieviel Personen</text:span></text:p>
      <text:list text:style-name="List_20_1" text:continue-numbering="false">
        <text:list-item>
          <text:p text:style-name="List_20_1_Content_First"> <text:a xlink:type="simple" xlink:href="https://lug-celle.de/" text:style-name="Internet_20_link" text:visited-style-name="Visited_20_Internet_20_Link">Celle</text:a>: 3-4</text:p>
        </text:list-item>
        <text:list-item>
          <text:p text:style-name="List_20_1_Content"> <text:a xlink:type="simple" xlink:href="http://www.lug-wr.de" text:style-name="Internet_20_link" text:visited-style-name="Visited_20_Internet_20_Link">Wernigerode</text:a>: 1(~+)</text:p>
        </text:list-item>
        <text:list-item>
          <text:p text:style-name="List_20_1_Content"> Wolfsburg:</text:p>
        </text:list-item>
        <text:list-item>
          <text:p text:style-name="List_20_1_Content"> Hannover:</text:p>
        </text:list-item>
        <text:list-item>
          <text:p text:style-name="List_20_1_Content"> Peine:</text:p>
        </text:list-item>
        <text:list-item>
          <text:p text:style-name="List_20_1_Content"> Magdeburg:</text:p>
        </text:list-item>
        <text:list-item>
          <text:p text:style-name="List_20_1_Content"> Eichsfeld:</text:p>
        </text:list-item>
        <text:list-item>
          <text:p text:style-name="List_20_1_Content"> Kassel:</text:p>
        </text:list-item>
        <text:list-item>
          <text:p text:style-name="List_20_1_Content_Last"> ??</text:p>
        </text:list-item>
      </text:list>
      <text:h text:style-name="Heading_20_2" text:outline-level="2"><text:bookmark-start text:name="__RefHeading___uebrigens_6"/><text:bookmark-start text:name="uebrigens"/>Übrigens<text:bookmark-end text:name="__RefHeading___uebrigens_6"/><text:bookmark-end text:name="uebrigens"/></text:h>
      <text:p text:style-name="Text_20_body">Wäre es nicht toll eine Übersicht in der Öffentlichkeit zu haben, wo jeder auf einen Blick sehen kann, welche LUGs es in der Umgebung gibt?</text:p>
      <text:p text:style-name="Text_20_body"><text:span text:style-name="Strong_20_Emphasis"><text:span text:style-name="Emphasis">Na, da hab ich doch mal was vorbereitet!</text:span></text:span> <draw:frame draw:style-name="media" draw:name="2" text:anchor-type="as-char" draw:z-index="2" svg:width="0.52916666666667cm" svg:height="0.52916666666667cm"><draw:image xlink:href="Pictures/ccc1a5ec8805fa492a6e6de9c646745c.png" xlink:type="simple" xlink:show="embed" xlink:actuate="onLoad"/></draw:frame></text:p>
      <text:p text:style-name="Text_20_body">Trag eure LUG doch hier ein: Registrieren, Anmelden und Eintrag erstellen:</text:p>
      <text:list text:style-name="List_20_1" text:continue-numbering="false">
        <text:list-item>
          <text:p text:style-name="LastListParagraph_List_20_1_Content_First"> <text:a xlink:type="simple" xlink:href="https://linux-events.org/SL_LUGs" text:style-name="Internet_20_link" text:visited-style-name="Visited_20_Internet_20_Link">https://linux-events.org/SL_LUGs</text:a></text:p>
        </text:list-item>
      </text:list>
      <text:p text:style-name="Text_20_body">TIPP: Mit CONTACT_US ist auch gleich ein anonymes Email-Formular auf die angegebene Adresse geschaltet und der Interessierte kann Euch sofort kontakten.</text:p>
      <text:p text:style-name="Text_20_body">Mehr Infos zu LEO gibt es hier: <text:a xlink:type="simple" xlink:href="https://l-p-d.org/faq:leo" text:style-name="Internet_20_link" text:visited-style-name="Visited_20_Internet_20_Link">https://l-p-d.org/faq:le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04::06:06</meta:creation-date>
    <dc:creator>Generated</dc:creator>
    <dc:date>2026-08-22T04::06:06</dc:date>
    <dc:language>en-US</dc:language>
    <meta:editing-cycles>1</meta:editing-cycles>
    <meta:editing-duration>PT0S</meta:editing-duration>
    <dc:title>activitys:2019:20190803_lug_regionaltreffen:start</dc:title>
  </office:meta>
</office:document-meta>
</file>