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19:20190824_abschlussfest_ilmweg:start"/><text:bookmark-start text:name="__RefHeading___abschlussfest_ilmweg_am_24._august_2019_1"/><text:bookmark-start text:name="abschlussfest_ilmweg_am_24._august_2019"/>Abschlussfest Ilmweg am 24. August 2019<text:bookmark-end text:name="__RefHeading___abschlussfest_ilmweg_am_24._august_2019_1"/><text:bookmark-end text:name="abschlussfest_ilmweg_am_24._august_2019"/></text:h>
      <text:p text:style-name="Text_20_body">Im August gibt euch die BS-LUG den Rest!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Auf dem Abschlussfest am Samstag, 2019-08-24, 14-18 Uhr nehmen wir nicht nur mit einem Infostand teil, sondern versorgen Euch auch am Getränkestand.</text:p>
      <text:p text:style-name="Text_20_body">Wir sehen uns!</text:p>
      <text:h text:style-name="Heading_20_4" text:outline-level="4"><text:bookmark-start text:name="__RefHeading___weitere_infos_zum_foerdergebiet_stadtumbau_west_ilmweg_2"/><text:bookmark-start text:name="weitere_infos_zum_foerdergebiet_stadtumbau_west_ilmweg"/>Weitere Infos zum Fördergebiet „Stadtumbau West – Ilmweg“<text:bookmark-end text:name="__RefHeading___weitere_infos_zum_foerdergebiet_stadtumbau_west_ilmweg_2"/><text:bookmark-end text:name="weitere_infos_zum_foerdergebiet_stadtumbau_west_ilmweg"/></text:h>
      <text:p text:style-name="Text_20_body"><draw:frame draw:style-name="medialeft" draw:name="1" text:anchor-type="paragraph" draw:z-index="1" svg:width="5.2916666666667cm" style:rel-width="100%" svg:height="5.2916666666667cm" style:rel-height="scale"><draw:image xlink:href="/srv/www/vhosts/bs-lug/public_html/data/media/abschlussfest_ilmweg_2019_flyer_einladung_final_seite1.png" xlink:type="simple" xlink:show="embed" xlink:actuate="onLoad"/></draw:frame></text:p>
      <text:p text:style-name="Text_20_body">Am 24. August 2019 wird unter dem Motto „Ein Quartier auf neuem Kurs“ eine große Abschlussfeier zum Fördergebiet Ilmweg zwischen 14.00 – 18.00 Uhr rund um den Südhof am Ilmweg in der Weststadt veranstaltet. In Kooperation mit der Baugenossenschaft Wiederaufbau eG, der Nibelungen-Wohnbau-GmbH, dem Verein Stadtteilentwicklung Weststadt und unter Beteiligung der Anwohnerinnen und Anwohner konnte das Quartier Ilmweg nach zehn Jahren und mit insgesamt rd. 4,2 Mio. € Fördermitteln erfolgreich erneuert und für die Zukunft gerüstet werden. So wurde unter anderem die Schaffung von barrierefreien Wohnungen, der Neubau des Jugendplatzes, die Neugestaltung von Spielplätzen, der Neubau eines Nachbarschaftszentrums sowie die Verbesserung des Wohnumfeldes gefördert.</text:p>
      <text:p text:style-name="Text_20_body">Zum Abschlussfest gibt es neben vielen Informationen, Interviews mit Akteuren aus der Weststadt und regen Austauschmöglichkeiten zum städtebaulichen Erneuerungsprozess ein buntes Rahmenprogramm für Jung und Alt.</text:p>
      <text:p text:style-name="Text_20_body">Flyer zum <text:a xlink:type="simple" xlink:href="https://www.stadtteilentwicklung-weststadt.de/fileadmin/user_upload/dokumente/Abschlussfest_Ilmweg_2019_Flyer_Einladung_final.pdf" text:style-name="Internet_20_link" text:visited-style-name="Visited_20_Internet_20_Link">herabladen</text:a>. </text:p>
      <text:p text:style-name="Text_20_body">Mehr auf: <text:a xlink:type="simple" xlink:href="https://www.stadtteilentwicklung-weststadt.de/aktuelles/news/das-abschlussfest-am-24-august-2019/" text:style-name="Internet_20_link" text:visited-style-name="Visited_20_Internet_20_Link">Stadtteilentwicklung-Weststadt.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58:57</meta:creation-date>
    <dc:creator>Generated</dc:creator>
    <dc:date>2026-08-20T23::58:57</dc:date>
    <dc:language>en-US</dc:language>
    <meta:editing-cycles>1</meta:editing-cycles>
    <meta:editing-duration>PT0S</meta:editing-duration>
    <dc:title>activitys:2019:20190824_abschlussfest_ilmweg:start</dc:title>
  </office:meta>
</office:document-meta>
</file>