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jpeg" manifest:full-path="Pictures/223c200e2aaaa7619ba090fafd7e8850.jpg"/>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6e5e425457937a1bb80a7654f451aaec.png"/>
  <manifest:file-entry manifest:media-type="image/png" manifest:full-path="Pictures/f4cce4bab888925c609e87571f214e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9:20191127_installations_party:start"/><text:bookmark-start text:name="__RefHeading___installations-party_ip.2019-11_1"/><text:bookmark-start text:name="installations-party_ip.2019-11"/>Installations-Party [IP.2019-11]<text:bookmark-end text:name="__RefHeading___installations-party_ip.2019-11_1"/><text:bookmark-end text:name="installations-party_ip.2019-11"/></text:h>
      <text:p text:style-name="Text_20_body">Anläßlich des Supportendes von Windows7, und vor allem des Spaßes wegen, <draw:frame draw:style-name="media" draw:name="0" text:anchor-type="as-char" draw:z-index="0" svg:width="0.52916666666667cm" svg:height="0.52916666666667cm"><draw:image xlink:href="Pictures/7bf9361941bf172a202b4296afd2f882.png" xlink:type="simple" xlink:show="embed" xlink:actuate="onLoad"/></draw:frame> veranstaltet die BS-LUG eine Installation-Party am: <text:span text:style-name="Strong_20_Emphasis">Mittwoch, 2019-11-27 ab 18:00 Uhr</text:span> unter dem Motto:</text:p>
      <text:p text:style-name="Text_20_body">„**<text:span text:style-name="Emphasis">Auf LINUX umsteigen, leicht gemacht!</text:span>“
**</text:p>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126df4e95fa2a8675e5b915be93ac673" text:style-name="Internet_20_link" text:visited-style-name="Visited_20_Internet_20_Link">Nachbarschaftszentrum / Haus der Talente</text:a>, Elbestr. 45 (Tram 3, Haltestelle: Saalestr.)
Anfahrt: <draw:a xlink:type="simple" xlink:href="https://linux-events.org/DL_126df4e95fa2a8675e5b915be93ac673"><draw:frame draw:style-name="mediaright" draw:name="1" text:anchor-type="paragraph" draw:z-index="1"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2" text:anchor-type="as-char" draw:z-index="2"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text:p>
            </text:list-item>
            <text:list-item>
              <text:p text:style-name="List_20_1_Content"> 1x 64-bit CPU-Kern mit &gt;=1Ghz</text:p>
            </text:list-item>
            <text:list-item>
              <text:p text:style-name="List_20_1_Content"> 2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7"/><text:bookmark-start text:name="verhalten_vor_ort"/>Verhalten vor Ort<text:bookmark-end text:name="__RefHeading___verhalten_vor_ort_7"/><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8"/><text:bookmark-start text:name="voranmeldungen"/>Voranmeldungen:<text:bookmark-end text:name="__RefHeading___voranmeldungen_8"/><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9"/><text:bookmark-start text:name="veranstalter"/>Veranstalter:<text:bookmark-end text:name="__RefHeading___veranstalter_9"/><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0"/><text:bookmark-start text:name="medien_zum_ip"/>Medien zum IP<text:bookmark-end text:name="__RefHeading___medien_zum_ip_10"/><text:bookmark-end text:name="medien_zum_ip"/></text:h>
      <text:p text:style-name="Text_20_body"><draw:frame draw:style-name="media" draw:name="4" text:anchor-type="as-char" draw:z-index="4"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5" text:anchor-type="as-char" draw:z-index="5" svg:width="5.2916666666667cm" style:rel-width="100%" svg:height="7.4843094038623cm" style:rel-height="scale"><draw:image xlink:href="Pictures/6e5e425457937a1bb80a7654f451aaec.png" xlink:type="simple" xlink:show="embed" xlink:actuate="onLoad"/></draw:frame> / <text:a xlink:type="simple" xlink:href="https://bs-lug.de/activitys/partys/bs-lug_-_ip.2019.1.plakat.20181208.pdf" text:style-name="Internet_20_link" text:visited-style-name="Visited_20_Internet_20_Link">bs-lug_-_ip.2019.1.plakat.20181208.pdf</text:a></text:p>
        </text:list-item>
        <text:list-item>
          <text:p text:style-name="List_20_1_Content_Last"> Postcards: <draw:frame draw:style-name="media" draw:name="6" text:anchor-type="as-char" draw:z-index="6" svg:width="5.2916666666667cm" style:rel-width="100%" svg:height="3.5776051475204cm" style:rel-height="scale"><draw:image xlink:href="Pictures/f4cce4bab888925c609e87571f214e34.png" xlink:type="simple" xlink:show="embed" xlink:actuate="onLoad"/></draw:frame> / <text:a xlink:type="simple" xlink:href="https://bs-lug.de/activitys/partys/bs-lug_-_ip.2019.1.postcards.20181208.pdf" text:style-name="Internet_20_link" text:visited-style-name="Visited_20_Internet_20_Link">bs-lug_-_ip.2019.1.postcards.20181208.pdf</text:a></text:p>
        </text:list-item>
      </text:list>
      <text:h text:style-name="Heading_20_2" text:outline-level="2"><text:bookmark-start text:name="__RefHeading___pressemitteilung_11"/><text:bookmark-start text:name="pressemitteilung"/>Pressemitteilung<text:bookmark-end text:name="__RefHeading___pressemitteilung_11"/><text:bookmark-end text:name="pressemitteilung"/></text:h>
      <text:p text:style-name="Text_20_body"><draw:frame draw:style-name="media" draw:name="7" text:anchor-type="as-char" draw:z-index="7" svg:width="" svg:rel-width="100%" svg:height="0cm"><draw:image xlink:href="Pictures/661475a8368700b9b3d2a37e5eafe1ff.svg" xlink:type="simple" xlink:show="embed" xlink:actuate="onLoad"/></draw:frame>
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6::53:06</meta:creation-date>
    <dc:creator>Generated</dc:creator>
    <dc:date>2026-08-20T16::53:06</dc:date>
    <dc:language>en-US</dc:language>
    <meta:editing-cycles>1</meta:editing-cycles>
    <meta:editing-duration>PT0S</meta:editing-duration>
    <dc:title>activitys:2019:20191127_installations_party:start</dc:title>
  </office:meta>
</office:document-meta>
</file>