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9:start"/><text:bookmark-start text:name="__RefHeading___die_bs-lug_engagiert_sich_1"/><text:bookmark-start text:name="die_bs-lug_engagiert_sich"/>Die BS-LUG engagiert sich!<text:bookmark-end text:name="__RefHeading___die_bs-lug_engagiert_sich_1"/><text:bookmark-end text:name="die_bs-lug_engagiert_sich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30:53</meta:creation-date>
    <dc:creator>Generated</dc:creator>
    <dc:date>2026-08-21T02::30:53</dc:date>
    <dc:language>en-US</dc:language>
    <meta:editing-cycles>1</meta:editing-cycles>
    <meta:editing-duration>PT0S</meta:editing-duration>
    <dc:title>activitys:2019:start</dc:title>
  </office:meta>
</office:document-meta>
</file>