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tivitys:2021:20210123_lpd_video_tools:start"/><text:bookmark-start text:name="__RefHeading___planung_lpd-bs_und_video-tools_zur_vortragserstellung_1"/><text:bookmark-start text:name="planung_lpd-bs_und_video-tools_zur_vortragserstellung"/>Planung LPD-BS und Video-Tools zur Vortragserstellung<text:bookmark-end text:name="__RefHeading___planung_lpd-bs_und_video-tools_zur_vortragserstellung_1"/><text:bookmark-end text:name="planung_lpd-bs_und_video-tools_zur_vortragserstellu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18::54:31</meta:creation-date>
    <dc:creator>Generated</dc:creator>
    <dc:date>2026-08-20T18::54:31</dc:date>
    <dc:language>en-US</dc:language>
    <meta:editing-cycles>1</meta:editing-cycles>
    <meta:editing-duration>PT0S</meta:editing-duration>
    <dc:title>activitys:2021:20210123_lpd_video_tools:start</dc:title>
  </office:meta>
</office:document-meta>
</file>