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png" manifest:full-path="Pictures/0dc6772788117fe470f4f390641d0d94.png"/>
  <manifest:file-entry manifest:media-type="image/png" manifest:full-path="Pictures/6a6ae18f6a516b663e2af6571def3a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3:20231129_installations_party:start"/><text:bookmark-start text:name="__RefHeading___installations-party_ip.2023-11_1"/><text:bookmark-start text:name="installations-party_ip.2023-11"/>Installations-Party [IP.2023-11]<text:bookmark-end text:name="__RefHeading___installations-party_ip.2023-11_1"/><text:bookmark-end text:name="installations-party_ip.2023-11"/></text:h>
      <text:p text:style-name="Text_20_body">Komm vorbei und laß' Dir LINUX installieren! Die BS-LUG veranstaltet eine Installation-Party am: <text:span text:style-name="Strong_20_Emphasis">Mittwoch, 2023-11-29 ab 18 Uhr</text:span> unter dem Motto:</text:p>
      <text:p text:style-name="Text_20_body">„<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Zwischen 1730 und 2030 Uhr fanden sich fünf begeisterte Rechnerbesitzer ein um LINUX auf dieselben zu bringen. bei einem kleinen Zeitungsartikel in der BZ am Vortag und einer Voranmeldung, und bei Wiener auf Brödchen zu Getränken und gaanz viel Fachsimpeln, ein netter Abend.  — <text:span text:style-name="Emphasis"><text:a xlink:type="simple" xlink:href="https://bs-lug.de/franke" text:style-name="Internet_20_link" text:visited-style-name="Visited_20_Internet_20_Link">Franke</text:a> 2023-11-29 21:27</text:spa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0" text:anchor-type="as-char" draw:z-index="0"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2" text:anchor-type="as-char" draw:z-index="2" svg:width="5.2916666666667cm" style:rel-width="100%" svg:height="7.4843094038623cm" style:rel-height="scale"><draw:image xlink:href="Pictures/0dc6772788117fe470f4f390641d0d94.png" xlink:type="simple" xlink:show="embed" xlink:actuate="onLoad"/></draw:frame> / <text:a xlink:type="simple" xlink:href="https://bs-lug.de/activitys/2023/20231129_installations_party/bs-lug_-_ip.2023-11.plakat.20231023.pdf" text:style-name="Internet_20_link" text:visited-style-name="Visited_20_Internet_20_Link">bs-lug_-_ip.2023-11.plakat.20231023.pdf</text:a></text:p>
        </text:list-item>
        <text:list-item>
          <text:p text:style-name="List_20_1_Content_Last"> Postcards: <draw:frame draw:style-name="media" draw:name="3" text:anchor-type="as-char" draw:z-index="3" svg:width="5.2916666666667cm" style:rel-width="100%" svg:height="3.6532852564103cm" style:rel-height="scale"><draw:image xlink:href="Pictures/6a6ae18f6a516b663e2af6571def3a7d.png" xlink:type="simple" xlink:show="embed" xlink:actuate="onLoad"/></draw:frame> / <text:a xlink:type="simple" xlink:href="https://bs-lug.de/activitys/2023/20231129_installations_party/bs-lug_-_ip.2023-11.postcards.20231023.pdf" text:style-name="Internet_20_link" text:visited-style-name="Visited_20_Internet_20_Link">bs-lug_-_ip.2023-11.postcards.20231023.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19:50</meta:creation-date>
    <dc:creator>Generated</dc:creator>
    <dc:date>2026-08-20T23::19:50</dc:date>
    <dc:language>en-US</dc:language>
    <meta:editing-cycles>1</meta:editing-cycles>
    <meta:editing-duration>PT0S</meta:editing-duration>
    <dc:title>activitys:2023:20231129_installations_party:start</dc:title>
  </office:meta>
</office:document-meta>
</file>