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a2a404b4805d6df30e0a57f7c483cb1b.png"/>
  <manifest:file-entry manifest:media-type="image/png" manifest:full-path="Pictures/462b83bd376161ae85501192a46256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4:20240228_installations_party:start"/><text:bookmark-start text:name="__RefHeading___installations-party_ip.2024-02_1"/><text:bookmark-start text:name="installations-party_ip.2024-02"/>Installations-Party [IP.2024-02]<text:bookmark-end text:name="__RefHeading___installations-party_ip.2024-02_1"/><text:bookmark-end text:name="installations-party_ip.2024-02"/></text:h>
      <text:p text:style-name="Text_20_body">Komm vorbei und laß' Dir LINUX installieren! Die BS-LUG veranstaltet eine Installation-Party am: <text:span text:style-name="Strong_20_Emphasis">Mittwoch, 2024-02-28 ab 18:00 Uhr</text:span> unter dem Motto:</text:p>
      <text:p text:style-name="Text_20_body">„<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0" text:anchor-type="as-char" draw:z-index="0"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7"/><text:bookmark-start text:name="war_etwas_unverstaendlich"/>War etwas unverständlich?<text:bookmark-end text:name="__RefHeading___war_etwas_unverstaendlich_7"/><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p text:style-name="Text_20_body"><draw:frame draw:style-name="media" draw:name="2" text:anchor-type="as-char" draw:z-index="2"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a2a404b4805d6df30e0a57f7c483cb1b.png" xlink:type="simple" xlink:show="embed" xlink:actuate="onLoad"/></draw:frame> / <text:a xlink:type="simple" xlink:href="https://bs-lug.de/activitys/2023/20230222_installations_party/bs-lug_-_ip.2023-02.plakat.20230222.pdf" text:style-name="Internet_20_link" text:visited-style-name="Visited_20_Internet_20_Link">bs-lug_-_ip.2023-02.plakat.20230222.pdf</text:a></text:p>
        </text:list-item>
        <text:list-item>
          <text:p text:style-name="List_20_1_Content_Last"> Postcards: <draw:frame draw:style-name="media" draw:name="4" text:anchor-type="as-char" draw:z-index="4" svg:width="5.2916666666667cm" style:rel-width="100%" svg:height="3.6532852564103cm" style:rel-height="scale"><draw:image xlink:href="Pictures/462b83bd376161ae85501192a4625645.png" xlink:type="simple" xlink:show="embed" xlink:actuate="onLoad"/></draw:frame> / <text:a xlink:type="simple" xlink:href="https://bs-lug.de/activitys/2023/20230222_installations_party/bs-lug_-_ip.2023-02.postcards.20230222.pdf" text:style-name="Internet_20_link" text:visited-style-name="Visited_20_Internet_20_Link">bs-lug_-_ip.2023-02.postcards.20230222.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draw:frame draw:style-name="media" draw:name="5" text:anchor-type="as-char" draw:z-index="5" svg:width="" svg:rel-width="100%" svg:height="0cm"><draw:image xlink:href="Pictures/661475a8368700b9b3d2a37e5eafe1ff.svg" xlink:type="simple" xlink:show="embed" xlink:actuate="onLoad"/></draw:frame>
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49:50</meta:creation-date>
    <dc:creator>Generated</dc:creator>
    <dc:date>2026-08-21T01::49:50</dc:date>
    <dc:language>en-US</dc:language>
    <meta:editing-cycles>1</meta:editing-cycles>
    <meta:editing-duration>PT0S</meta:editing-duration>
    <dc:title>activitys:2024:20240228_installations_party:start</dc:title>
  </office:meta>
</office:document-meta>
</file>