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a0f99945b94327e48cd2bbe92cb2696.png"/>
  <manifest:file-entry manifest:media-type="image/png" manifest:full-path="Pictures/69e2e994915b98c0e9cfae02666f8445.png"/>
  <manifest:file-entry manifest:media-type="image/png" manifest:full-path="Pictures/7bf9361941bf172a202b4296afd2f882.png"/>
  <manifest:file-entry manifest:media-type="image/png" manifest:full-path="Pictures/ccc1a5ec8805fa492a6e6de9c646745c.png"/>
  <manifest:file-entry manifest:media-type="image/png" manifest:full-path="Pictures/114b6286e1ac273335c7092411b110bc.png"/>
  <manifest:file-entry manifest:media-type="image/png" manifest:full-path="Pictures/1c45b9b269eae9b48b9fcd3133b353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24:20240529_installations_party:start"/><text:bookmark-start text:name="__RefHeading___installations-party_ip.2024-05_1"/><text:bookmark-start text:name="installations-party_ip.2024-05"/>Installations-Party [IP.2024-05]<text:bookmark-end text:name="__RefHeading___installations-party_ip.2024-05_1"/><text:bookmark-end text:name="installations-party_ip.2024-05"/></text:h>
      <text:p text:style-name="Text_20_body">Komm vorbei und laß' Dir LINUX installieren! Die BS-LUG veranstaltet eine Installation-Party am: <text:span text:style-name="Strong_20_Emphasis">Mittwoch, 2024-05-29 ab 18:00 Uhr</text:span> unter dem Motto:</text:p>
      <text:p text:style-name="Text_20_body">„<text:span text:style-name="Strong_20_Emphasis"><text:span text:style-name="Emphasis">Auf LINUX umsteigen, leicht gemacht!</text:span></text:span>“</text:p>
      <text:a xlink:type="simple" xlink:href="https://linux-events.org/DL_47903050d6df391c063ebae4c4a59749" text:style-name="Internet_20_link" text:visited-style-name="Visited_20_Internet_20_Link">https://Linux-Events.org</text:a>
      <text:h text:style-name="Heading_20_2" text:outline-level="2"><text:bookmark-start text:name="__RefHeading___nachbereitung_2"/><text:bookmark-start text:name="nachbereitung"/>Nachbereitung<text:bookmark-end text:name="__RefHeading___nachbereitung_2"/><text:bookmark-end text:name="nachbereitung"/></text:h>
      <text:p text:style-name="Text_20_body">Wir hatten einen Zeitungsartikel und eine Anmeldung, gekommen ist keiner. <draw:frame draw:style-name="media" draw:name="0" text:anchor-type="as-char" draw:z-index="0" svg:width="0.52916666666667cm" svg:height="0.52916666666667cm"><draw:image xlink:href="Pictures/aa0f99945b94327e48cd2bbe92cb2696.png" xlink:type="simple" xlink:show="embed" xlink:actuate="onLoad"/></draw:frame> </text:p>
      <text:p text:style-name="Text_20_body">So haben wir uns einen gemütlichen Abend gemacht und die leckere selbstgebackene Pizza ganz alleine aufgegessen. <draw:frame draw:style-name="media" draw:name="1" text:anchor-type="as-char" draw:z-index="1" svg:width="0.52916666666667cm" svg:height="0.52916666666667cm"><draw:image xlink:href="Pictures/69e2e994915b98c0e9cfae02666f8445.png" xlink:type="simple" xlink:show="embed" xlink:actuate="onLoad"/></draw:frame> </text:p>
      <text:p text:style-name="Text_20_body">
— <text:span text:style-name="Emphasis"><text:a xlink:type="simple" xlink:href="https://bs-lug.de/user/franke" text:style-name="Internet_20_link" text:visited-style-name="Visited_20_Internet_20_Link">Franke</text:a> 2024-05-30 11:01</text:span></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47903050d6df391c063ebae4c4a59749"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Mit Unterstützung durch die BS-LUG Mitglieder, kann sich der Besucher ein LINUX auf seinen Rechner installieren. Zur Verkürzung der Wartezeiten gibt es einige Kleinigkeiten zum Essen und Getränke, jede Menge Gespräche nebst Einweisungen, Tipps und Tricks und natürlich stellen wir uns euren Fragen.</text:p>
      <text:h text:style-name="Heading_20_2" text:outline-level="2"><text:bookmark-start text:name="__RefHeading___was_ist_eine_installations-party_5"/><text:bookmark-start text:name="was_ist_eine_installations-party"/>Was ist eine Installations-Party?<text:bookmark-end text:name="__RefHeading___was_ist_eine_installations-party_5"/><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2" text:anchor-type="as-char" draw:z-index="2"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6"/><text:bookmark-start text:name="linux-auswahl"/>LINUX-Auswahl<text:bookmark-end text:name="__RefHeading___linux-auswahl_6"/><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7"/><text:bookmark-start text:name="teilnahmebedingungen"/>Teilnahmebedingungen:<text:bookmark-end text:name="__RefHeading___teilnahmebedingungen_7"/><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 besser &gt;2GB+</text:p>
            </text:list-item>
            <text:list-item>
              <text:p text:style-name="List_20_1_Content"> 1x 64-bit CPU-Kern mit &gt;=1Ghz / besser &gt; 2 CPU-Kerne+</text:p>
            </text:list-item>
            <text:list-item>
              <text:p text:style-name="List_20_1_Content"> 20GB Festplatte / besser &gt;100 GB+</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3" text:anchor-type="as-char" draw:z-index="3" svg:width="0.52916666666667cm" svg:height="0.52916666666667cm"><draw:image xlink:href="Pictures/ccc1a5ec8805fa492a6e6de9c646745c.png" xlink:type="simple" xlink:show="embed" xlink:actuate="onLoad"/></draw:frame></text:p>
      <text:h text:style-name="Heading_20_3" text:outline-level="3"><text:bookmark-start text:name="__RefHeading___war_etwas_unverstaendlich_8"/><text:bookmark-start text:name="war_etwas_unverstaendlich"/>War etwas unverständlich?<text:bookmark-end text:name="__RefHeading___war_etwas_unverstaendlich_8"/><text:bookmark-end text:name="war_etwas_unverstaendlich"/></text:h>
      <text:p text:style-name="Text_20_body">Dann fragt uns einfach im <text:a xlink:type="simple" xlink:href="https://bs-lug.de/kontakt" text:style-name="Internet_20_link" text:visited-style-name="Visited_20_Internet_20_Link">Kontaktformular</text:a>.</text:p>
      <text:h text:style-name="Heading_20_3" text:outline-level="3"><text:bookmark-start text:name="__RefHeading___verhalten_vor_ort_9"/><text:bookmark-start text:name="verhalten_vor_ort"/>Verhalten vor Ort<text:bookmark-end text:name="__RefHeading___verhalten_vor_ort_9"/><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10"/><text:bookmark-start text:name="voranmeldungen"/>Voranmeldungen:<text:bookmark-end text:name="__RefHeading___voranmeldungen_10"/><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7"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m IP!</text:p>
      <text:h text:style-name="Heading_20_2" text:outline-level="2"><text:bookmark-start text:name="__RefHeading___veranstalter_11"/><text:bookmark-start text:name="veranstalter"/>Veranstalter:<text:bookmark-end text:name="__RefHeading___veranstalter_11"/><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2"/><text:bookmark-start text:name="medien_zum_ip"/>Medien zum IP<text:bookmark-end text:name="__RefHeading___medien_zum_ip_12"/><text:bookmark-end text:name="medien_zum_ip"/></text:h>
      <text:list text:style-name="List_20_1" text:continue-numbering="false">
        <text:list-item>
          <text:p text:style-name="List_20_1_Content_First"> Plakat: <draw:frame draw:style-name="media" draw:name="4" text:anchor-type="as-char" draw:z-index="4" svg:width="5.2916666666667cm" style:rel-width="100%" svg:height="7.3862847222222cm" style:rel-height="scale"><draw:image xlink:href="Pictures/114b6286e1ac273335c7092411b110bc.png" xlink:type="simple" xlink:show="embed" xlink:actuate="onLoad"/></draw:frame> / <text:a xlink:type="simple" xlink:href="https://bs-lug.de/activitys/2024/20240529_installations_party/bs-lug_-_ip.2024-05.plakat.20240518.pdf" text:style-name="Internet_20_link" text:visited-style-name="Visited_20_Internet_20_Link">bs-lug_-_ip.2024-05.plakat.20240518.pdf</text:a></text:p>
        </text:list-item>
        <text:list-item>
          <text:p text:style-name="List_20_1_Content_Last"> Postcards: <draw:frame draw:style-name="media" draw:name="5" text:anchor-type="as-char" draw:z-index="5" svg:width="5.2916666666667cm" style:rel-width="100%" svg:height="3.6532852564103cm" style:rel-height="scale"><draw:image xlink:href="Pictures/1c45b9b269eae9b48b9fcd3133b353fc.png" xlink:type="simple" xlink:show="embed" xlink:actuate="onLoad"/></draw:frame> / <text:a xlink:type="simple" xlink:href="https://bs-lug.de/activitys/2024/20240529_installations_party/bs-lug_-_ip.2024-05.postcards.20240518.pdf" text:style-name="Internet_20_link" text:visited-style-name="Visited_20_Internet_20_Link">bs-lug_-_ip.2024-05.postcards.20240518.pdf</text:a></text:p>
        </text:list-item>
      </text:list>
      <text:h text:style-name="Heading_20_2" text:outline-level="2"><text:bookmark-start text:name="__RefHeading___pressemitteilung_13"/><text:bookmark-start text:name="pressemitteilung"/>Pressemitteilung<text:bookmark-end text:name="__RefHeading___pressemitteilung_13"/><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4::29:06</meta:creation-date>
    <dc:creator>Generated</dc:creator>
    <dc:date>2026-08-21T04::29:06</dc:date>
    <dc:language>en-US</dc:language>
    <meta:editing-cycles>1</meta:editing-cycles>
    <meta:editing-duration>PT0S</meta:editing-duration>
    <dc:title>activitys:2024:20240529_installations_party:start</dc:title>
  </office:meta>
</office:document-meta>
</file>