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5:2025-01-12_mitmach_linux:totos"/><text:bookmark-start text:name="__RefHeading___temporaere_seite_todos_und_texte_1"/><text:bookmark-start text:name="temporaere_seite_todos_und_texte"/>Temporäre Seite TODOs und Texte<text:bookmark-end text:name="__RefHeading___temporaere_seite_todos_und_texte_1"/><text:bookmark-end text:name="temporaere_seite_todos_und_texte"/></text:h>
      <text:h text:style-name="Heading_20_2" text:outline-level="2"><text:bookmark-start text:name="__RefHeading___text_fuer_fkn-infotafel_2"/><text:bookmark-start text:name="text_fuer_fkn-infotafel"/>Text für FKN-Infotafel:<text:bookmark-end text:name="__RefHeading___text_fuer_fkn-infotafel_2"/><text:bookmark-end text:name="text_fuer_fkn-infotafel"/></text:h>
      <text:p text:style-name="Text_20_body">BS-LUG, Logo, …</text:p>
      <text:p text:style-name="Text_20_body">Wir präsentieren die BS-LUG Mitmach-LINUX Veranstaltungsreihe.</text:p>
      <text:p text:style-name="Text_20_body">Ab Januar 2025 gibt es monatlich eine interaktive Folge zum Thema: Libreoffice, die freie Officesuite.</text:p>
      <text:p text:style-name="Text_20_body">Interaktiv, weil ein Rechner mit vorinstalliertem Libreoffice mitzubringen ist, um darauf selber die Vorführbeispiele mitzumachen.</text:p>
      <text:p text:style-name="Text_20_body">Zielgruppe sind Libreoffice-Interessierte und LINUX-Einsteiger, Teilnahme frei, Spende erwünscht. Mehr auf <text:a xlink:type="simple" xlink:href="https://bs-lug.de/mml" text:style-name="Internet_20_link" text:visited-style-name="Visited_20_Internet_20_Link">https://bs-lug.de/mml</text:a></text:p>
      <text:p text:style-name="Text_20_body">… Und im Dezember könnt Ihr dann selber eure Grußkarten gestalten! <draw:frame draw:style-name="media" draw:name="0" text:anchor-type="as-char" draw:z-index="0" svg:width="0.52916666666667cm" svg:height="0.52916666666667cm"><draw:image xlink:href="Pictures/7bf9361941bf172a202b4296afd2f882.png" xlink:type="simple" xlink:show="embed" xlink:actuate="onLoad"/></draw:frame></text:p>
      <text:p text:style-name="Text_20_body">Wir sehen uns!</text:p>
      <text:h text:style-name="Heading_20_2" text:outline-level="2"><text:bookmark-start text:name="__RefHeading___text_fuer_internet-mediastream_hubzilla_co_3"/><text:bookmark-start text:name="text_fuer_internet-mediastream_hubzilla_co"/>Text für Internet-Mediastream (Hubzilla &amp; Co.):<text:bookmark-end text:name="__RefHeading___text_fuer_internet-mediastream_hubzilla_co_3"/><text:bookmark-end text:name="text_fuer_internet-mediastream_hubzilla_co"/></text:h>
      <text:h text:style-name="Heading_20_2" text:outline-level="2"><text:bookmark-start text:name="__RefHeading___todos_4"/><text:bookmark-start text:name="todos"/>TODOs<text:bookmark-end text:name="__RefHeading___todos_4"/><text:bookmark-end text:name="todos"/></text:h>
      <text:list text:style-name="List_20_1" text:continue-numbering="false">
        <text:list-item>
          <text:p text:style-name="List_20_1_Content_First"> IP im NOV?</text:p>
        </text:list-item>
        <text:list-item>
          <text:p text:style-name="List_20_1_Content_Last"> Themenabend NOV: Installieren, Sichern und … als Vorbereitung zum MML</text:p>
        </text:list-item>
      </text:list>
      <text:h text:style-name="Heading_20_2" text:outline-level="2"><text:bookmark-start text:name="__RefHeading___navigate_5"/><text:bookmark-start text:name="navigate"/>Navigate<text:bookmark-end text:name="__RefHeading___navigate_5"/><text:bookmark-end text:name="navigate"/></text:h>
      <text:list text:style-name="List_20_1" text:continue-numbering="false">
        <text:list-item>
          <text:p text:style-name="LastListParagraph_List_20_1_Content_First"> <text:a xlink:type="simple" xlink:href="https://bs-lug.de/activitys/2025/2025-01-12_mitmach_linux/start" text:style-name="Internet_20_link" text:visited-style-name="Visited_20_Internet_20_Link">Ebene hoch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29:21</meta:creation-date>
    <dc:creator>Generated</dc:creator>
    <dc:date>2026-08-21T04::29:21</dc:date>
    <dc:language>en-US</dc:language>
    <meta:editing-cycles>1</meta:editing-cycles>
    <meta:editing-duration>PT0S</meta:editing-duration>
    <dc:title>activitys:2025:2025-01-12_mitmach_linux:totos</dc:title>
  </office:meta>
</office:document-meta>
</file>