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61475a8368700b9b3d2a37e5eafe1ff.svg"/>
  <manifest:file-entry manifest:media-type="image/png" manifest:full-path="Pictures/e3a0ffe2dd479205679df48d1175ad65.png"/>
  <manifest:file-entry manifest:media-type="image/png" manifest:full-path="Pictures/afc1b3cee59767ceda7e614ab08118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ctivitys:2025:20250226_ta_fotos_mit_linux:start"/><text:bookmark-start text:name="__RefHeading___themenabend_1"/><text:bookmark-start text:name="themenabend"/>Themenabend:<text:bookmark-end text:name="__RefHeading___themenabend_1"/><text:bookmark-end text:name="themenabend"/></text:h>
      <text:p text:style-name="Text_20_body"><draw:frame draw:style-name="media" draw:name="0" text:anchor-type="as-char" draw:z-index="0" svg:width="" svg:rel-width="100%" svg:height="0cm"><draw:image xlink:href="Pictures/661475a8368700b9b3d2a37e5eafe1ff.svg" xlink:type="simple" xlink:show="embed" xlink:actuate="onLoad"/></draw:frame></text:p>
      <text:p text:style-name="Text_20_body">Am <text:span text:style-name="Strong_20_Emphasis">2019-04-24 ab 18 Uhr</text:span>, sprechen wir einmal mehr über den Schutz unserer Daten und was die Politik da so neues vorhat.</text:p>
      <text:h text:style-name="Heading_20_2" text:outline-level="2"><text:bookmark-start text:name="__RefHeading___anfahrtadresse_2"/><text:bookmark-start text:name="anfahrtadresse"/>Anfahrt / Adresse:<text:bookmark-end text:name="__RefHeading___anfahrtadresse_2"/><text:bookmark-end text:name="anfahrtadresse"/></text:h>
      <text:a xlink:type="simple" xlink:href="https://linux-events.org/DL_d91881f3bd4c7915ab75ad4ca12a7ac5" text:style-name="Internet_20_link" text:visited-style-name="Visited_20_Internet_20_Link">https://Linux-Events.org</text:a>
      <text:p text:style-name="Text_20_body">Im <text:a xlink:type="simple" xlink:href="https://linux-events.org/DL_d91881f3bd4c7915ab75ad4ca12a7ac5"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Am 2018-05-25 wurde die Datenschutzverordnung [DSGVO] 'scharf', und obgleich sie schon seit April 2016 in Kraft war, hat es niemand vorher so richtig bemerkt. Auch der Gesetzgeber hat erst danach angefangen, Gesetze wie das Bundes-Datenschutz-Gesetz [BDSG (2019)] zu überarbeiten und weitere anzupassen.</text:p>
      <text:p text:style-name="Text_20_body">Wir gehen auf Änderungen und aktuelle Lage ein und werden einige Aspekte etwas genauer beleuchten, z.B.: Was das dem normalen Menschen bringt und wie das Unternehmen betrifft, worauf man achten sollte, und was sich geändert hat. Dazu werden wir in Vorträgen die Zusammenhänge vorstellen, die Neuigkeiten, und natürlich was für den Einzelnen wichtig ist. Und wir werden sicher auch auf die diversen Missgriffe und Fehlentscheidungen eingehen. Anschließend gibt es ein Podium, wo wir gemeinsam diskutieren und auf Eure Fragen eingehen.</text:p>
      <text:p text:style-name="Text_20_body">Wie immer gilt bei solchen Themen:</text:p>
      <text:p text:style-name="Text_20_body"><text:span text:style-name=""><text:span text:style-name="">Wir geben KEINE verbindlichen Rechtsauskünfte, wer sowas will, fragt bitte (s)einen Fach-Anwalt.</text:span></text:span></text:p>
      <text:p text:style-name="Text_20_body">Und weil das Thema so trocken ist, gibt es sicher auch wieder Speis' und Trank.</text:p>
      <text:p text:style-name="Text_20_body">Wir freuen uns auf Euren Besuch!</text:p>
      <text:h text:style-name="Heading_20_2" text:outline-level="2"><text:bookmark-start text:name="__RefHeading___vortraege_4"/><text:bookmark-start text:name="vortraege"/>Vorträge<text:bookmark-end text:name="__RefHeading___vortraege_4"/><text:bookmark-end text:name="vortraege"/></text:h>
      <text:p text:style-name="Text_20_body"><draw:frame draw:style-name="media" draw:name="1" text:anchor-type="as-char" draw:z-index="1" svg:width="" svg:rel-width="100%" svg:height="0cm"><draw:image xlink:href="Pictures/661475a8368700b9b3d2a37e5eafe1ff.svg" xlink:type="simple" xlink:show="embed" xlink:actuate="onLoad"/></draw:frame></text:p>
      <text:list text:style-name="List_20_1" text:continue-numbering="false">
        <text:list-item>
          <text:p text:style-name="List_20_1_Content_First"> ..</text:p>
        </text:list-item>
        <text:list-item>
          <text:p text:style-name="List_20_1_Content_Last"> ?? Podium: Offene Diskussionsrunde</text:p>
        </text:list-item>
      </text:list>
      <text:h text:style-name="Heading_20_2" text:outline-level="2"><text:bookmark-start text:name="__RefHeading___voranmeldungen_5"/><text:bookmark-start text:name="voranmeldungen"/>Voranmeldungen:<text:bookmark-end text:name="__RefHeading___voranmeldungen_5"/><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text:a xlink:type="simple" xlink:href="https://lpd-online.org/anmelden" text:style-name="Internet_20_link" text:visited-style-name="Visited_20_Internet_20_Link">Voranmeldung bitte hier</text:a>.</text:p>
      <text:p text:style-name="Text_20_body">Wir sehen uns!</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7"/><text:bookmark-start text:name="medien"/>Medien<text:bookmark-end text:name="__RefHeading___medien_7"/><text:bookmark-end text:name="medien"/></text:h>
      <text:p text:style-name="Text_20_body"><draw:frame draw:style-name="media" draw:name="2" text:anchor-type="as-char" draw:z-index="2" svg:width="" svg:rel-width="100%" svg:height="0cm"><draw:image xlink:href="Pictures/661475a8368700b9b3d2a37e5eafe1ff.svg" xlink:type="simple" xlink:show="embed" xlink:actuate="onLoad"/></draw:frame></text:p>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e3a0ffe2dd479205679df48d1175ad65.png" xlink:type="simple" xlink:show="embed" xlink:actuate="onLoad"/></draw:frame> <text:a xlink:type="simple" xlink:href="https://lpd-online.org/activitys/2019/20190424_ta_neues_vom_datenschutz/bs-lug_-_ta.2019.4.plakat.20190310.pdf" text:style-name="Internet_20_link" text:visited-style-name="Visited_20_Internet_20_Link">bs-lug_-_ta.2019.4.plakat.20190310.pdf</text:a></text:p>
        </text:list-item>
        <text:list-item>
          <text:p text:style-name="List_20_1_Content_Last"> Postcards:  <draw:frame draw:style-name="media" draw:name="4" text:anchor-type="as-char" draw:z-index="4" svg:width="5.2916666666667cm" style:rel-width="100%" svg:height="3.3623156342183cm" style:rel-height="scale"><draw:image xlink:href="Pictures/afc1b3cee59767ceda7e614ab0811883.png" xlink:type="simple" xlink:show="embed" xlink:actuate="onLoad"/></draw:frame> <text:a xlink:type="simple" xlink:href="https://lpd-online.org/activitys/2019/20190424_ta_neues_vom_datenschutz/bs-lug_-_ta.2019.4.postcard.20190310.pdf" text:style-name="Internet_20_link" text:visited-style-name="Visited_20_Internet_20_Link">bs-lug_-_ta.2019.4.postcard.20190310.pdf</text:a></text:p>
        </text:list-item>
      </text:list>
      <text:h text:style-name="Heading_20_2" text:outline-level="2"><text:bookmark-start text:name="__RefHeading___pressemitteilung_8"/><text:bookmark-start text:name="pressemitteilung"/>Pressemitteilung<text:bookmark-end text:name="__RefHeading___pressemitteilung_8"/><text:bookmark-end text:name="pressemitteilung"/></text:h>
      <text:p text:style-name="Text_20_body">Finden Sie gesammelt in unserer <text:a xlink:type="simple" xlink:href="https://lpd-online.org/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20::10:27</meta:creation-date>
    <dc:creator>Generated</dc:creator>
    <dc:date>2026-08-20T20::10:27</dc:date>
    <dc:language>en-US</dc:language>
    <meta:editing-cycles>1</meta:editing-cycles>
    <meta:editing-duration>PT0S</meta:editing-duration>
    <dc:title>activitys:2025:20250226_ta_fotos_mit_linux:start</dc:title>
  </office:meta>
</office:document-meta>
</file>