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498cbfda9078306a0f2cacb84b539f6.png"/>
  <manifest:file-entry manifest:media-type="image/png" manifest:full-path="Pictures/7bf9361941bf172a202b4296afd2f882.png"/>
  <manifest:file-entry manifest:media-type="image/png" manifest:full-path="Pictures/ccc1a5ec8805fa492a6e6de9c646745c.png"/>
  <manifest:file-entry manifest:media-type="image/png" manifest:full-path="Pictures/96dc6ff4c9ec72a5a4a19bd964a85780.png"/>
  <manifest:file-entry manifest:media-type="image/png" manifest:full-path="Pictures/4a85bfbecb8b7d1497a5b0e7c866ff1c.png"/>
  <manifest:file-entry manifest:media-type="image/svg+xml" manifest:full-path="Pictures/661475a8368700b9b3d2a37e5eafe1ff.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5:20250625_installations_party:start"/><text:bookmark-start text:name="__RefHeading___installations-party_ip.2025-06_1"/><text:bookmark-start text:name="installations-party_ip.2025-06"/>Installations-Party [IP.2025-06]<text:bookmark-end text:name="__RefHeading___installations-party_ip.2025-06_1"/><text:bookmark-end text:name="installations-party_ip.2025-06"/></text:h>
      <text:p text:style-name="Text_20_body">Komm vorbei und laß' Dir LINUX installieren! Die BS-LUG veranstaltet eine Installation-Party am: <text:span text:style-name="Strong_20_Emphasis">Mittwoch, 2025-06-25 ab 18:00 Uhr</text:span> unter dem Motto:</text:p>
      <text:p text:style-name="Text_20_body">„** <text:span text:style-name="Emphasis">Auf LINUX umsteigen, leicht gemacht!</text:span> **“</text:p>
      <text:list text:style-name="List_20_1" text:continue-numbering="false">
        <text:list-item>
          <text:p text:style-name="List_20_1_Content_First"> Dein Rechner erfüllt nicht die Anforderungen an das neue Upgrade?</text:p>
        </text:list-item>
        <text:list-item>
          <text:p text:style-name="List_20_1_Content"> Kein Bock mehr auf Bevormundung?</text:p>
        </text:list-item>
        <text:list-item>
          <text:p text:style-name="List_20_1_Content"> Deinstallierte APPs sollen gefälligst deinstalliert bleiben?</text:p>
        </text:list-item>
        <text:list-item>
          <text:p text:style-name="List_20_1_Content_Last"> Dein Rechner und Deine Daten sollen endlich wieder Dir gehören?</text:p>
        </text:list-item>
      </text:list>
      <text:p text:style-name="Text_20_body">Dann komm vorbei! <draw:frame draw:style-name="media" draw:name="0" text:anchor-type="as-char" draw:z-index="0" svg:width="0.52916666666667cm" svg:height="0.52916666666667cm"><draw:image xlink:href="Pictures/2498cbfda9078306a0f2cacb84b539f6.png" xlink:type="simple" xlink:show="embed" xlink:actuate="onLoad"/></draw:frame> </text:p>
      <text:a xlink:type="simple" xlink:href="https://linux-events.org/DL_47903050d6df391c063ebae4c4a59749" text:style-name="Internet_20_link" text:visited-style-name="Visited_20_Internet_20_Link">https://Linux-Events.org</text:a>
      <text:h text:style-name="Heading_20_2" text:outline-level="2"><text:bookmark-start text:name="__RefHeading___anfahrtadresse_2"/><text:bookmark-start text:name="anfahrtadresse"/>Anfahrt / Adresse:<text:bookmark-end text:name="__RefHeading___anfahrtadresse_2"/><text:bookmark-end text:name="anfahrtadresse"/></text:h>
      <text:p text:style-name="Text_20_body">Im <text:a xlink:type="simple" xlink:href="https://linux-events.org/DL_47903050d6df391c063ebae4c4a59749"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3"/><text:bookmark-start text:name="programm"/>Programm:<text:bookmark-end text:name="__RefHeading___programm_3"/><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4"/><text:bookmark-start text:name="was_ist_eine_installations-party"/>Was ist eine Installations-Party?<text:bookmark-end text:name="__RefHeading___was_ist_eine_installations-party_4"/><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1" text:anchor-type="as-char" draw:z-index="1"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5"/><text:bookmark-start text:name="linux-auswahl"/>LINUX-Auswahl<text:bookmark-end text:name="__RefHeading___linux-auswahl_5"/><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6"/><text:bookmark-start text:name="teilnahmebedingungen"/>Teilnahmebedingungen:<text:bookmark-end text:name="__RefHeading___teilnahmebedingungen_6"/><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 besser &gt;2GB+</text:p>
            </text:list-item>
            <text:list-item>
              <text:p text:style-name="List_20_1_Content"> 1x 64-bit CPU-Kern mit &gt;=1Ghz / besser &gt; 2 CPU-Kerne+</text:p>
            </text:list-item>
            <text:list-item>
              <text:p text:style-name="List_20_1_Content"> 20GB Festplatte / besser &gt;100 GB+</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3" text:outline-level="3"><text:bookmark-start text:name="__RefHeading___war_etwas_unverstaendlich_7"/><text:bookmark-start text:name="war_etwas_unverstaendlich"/>War etwas unverständlich?<text:bookmark-end text:name="__RefHeading___war_etwas_unverstaendlich_7"/><text:bookmark-end text:name="war_etwas_unverstaendlich"/></text:h>
      <text:p text:style-name="Text_20_body">Dann fragt uns einfach im <text:a xlink:type="simple" xlink:href="https://bs-lug.de/kontakt" text:style-name="Internet_20_link" text:visited-style-name="Visited_20_Internet_20_Link">Kontaktformular</text:a>.</text:p>
      <text:h text:style-name="Heading_20_3" text:outline-level="3"><text:bookmark-start text:name="__RefHeading___verhalten_vor_ort_8"/><text:bookmark-start text:name="verhalten_vor_ort"/>Verhalten vor Ort<text:bookmark-end text:name="__RefHeading___verhalten_vor_ort_8"/><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9"/><text:bookmark-start text:name="voranmeldungen"/>Voranmeldungen:<text:bookmark-end text:name="__RefHeading___voranmeldungen_9"/><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6"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10"/><text:bookmark-start text:name="veranstalter"/>Veranstalter:<text:bookmark-end text:name="__RefHeading___veranstalter_10"/><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1"/><text:bookmark-start text:name="medien_zum_ip"/>Medien zum IP<text:bookmark-end text:name="__RefHeading___medien_zum_ip_11"/><text:bookmark-end text:name="medien_zum_ip"/></text:h>
      <text:list text:style-name="List_20_1" text:continue-numbering="false">
        <text:list-item>
          <text:p text:style-name="List_20_1_Content_First"> Plakat: <draw:frame draw:style-name="media" draw:name="3" text:anchor-type="as-char" draw:z-index="3" svg:width="5.2916666666667cm" style:rel-width="100%" svg:height="7.4843094038623cm" style:rel-height="scale"><draw:image xlink:href="Pictures/96dc6ff4c9ec72a5a4a19bd964a85780.png" xlink:type="simple" xlink:show="embed" xlink:actuate="onLoad"/></draw:frame> / <text:a xlink:type="simple" xlink:href="https://bs-lug.de/activitys/2025/20250625_installations_party/bs-lug_-_ip.2025-06.plakat.20250527.pdf" text:style-name="Internet_20_link" text:visited-style-name="Visited_20_Internet_20_Link">bs-lug_-_ip.2025-06.plakat.20250527.pdf</text:a></text:p>
        </text:list-item>
        <text:list-item>
          <text:p text:style-name="List_20_1_Content_Last"> Postcards: <draw:frame draw:style-name="media" draw:name="4" text:anchor-type="as-char" draw:z-index="4" svg:width="5.2916666666667cm" style:rel-width="100%" svg:height="3.690566588785cm" style:rel-height="scale"><draw:image xlink:href="Pictures/4a85bfbecb8b7d1497a5b0e7c866ff1c.png" xlink:type="simple" xlink:show="embed" xlink:actuate="onLoad"/></draw:frame> / <text:a xlink:type="simple" xlink:href="https://bs-lug.de/activitys/2025/20250625_installations_party/bs-lug_-_ip.2025-06.postcards.20250527.pdf" text:style-name="Internet_20_link" text:visited-style-name="Visited_20_Internet_20_Link">bs-lug_-_ip.2025-06.postcards.20250527.pdf</text:a></text:p>
        </text:list-item>
      </text:list>
      <text:h text:style-name="Heading_20_2" text:outline-level="2"><text:bookmark-start text:name="__RefHeading___pressemitteilung_12"/><text:bookmark-start text:name="pressemitteilung"/>Pressemitteilung<text:bookmark-end text:name="__RefHeading___pressemitteilung_12"/><text:bookmark-end text:name="pressemitteilung"/></text:h>
      <text:p text:style-name="Text_20_body"><draw:frame draw:style-name="media" draw:name="5" text:anchor-type="as-char" draw:z-index="5" svg:width="" svg:rel-width="100%" svg:height="0cm"><draw:image xlink:href="Pictures/661475a8368700b9b3d2a37e5eafe1ff.svg" xlink:type="simple" xlink:show="embed" xlink:actuate="onLoad"/></draw:frame>
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41:33</meta:creation-date>
    <dc:creator>Generated</dc:creator>
    <dc:date>2026-08-21T01::41:33</dc:date>
    <dc:language>en-US</dc:language>
    <meta:editing-cycles>1</meta:editing-cycles>
    <meta:editing-duration>PT0S</meta:editing-duration>
    <dc:title>activitys:2025:20250625_installations_party:start</dc:title>
  </office:meta>
</office:document-meta>
</file>