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7b6b41e2819beeb362966256aa99b9.png"/>
  <manifest:file-entry manifest:media-type="image/png" manifest:full-path="Pictures/7bf9361941bf172a202b4296afd2f882.png"/>
  <manifest:file-entry manifest:media-type="image/png" manifest:full-path="Pictures/ccc1a5ec8805fa492a6e6de9c646745c.png"/>
  <manifest:file-entry manifest:media-type="image/png" manifest:full-path="Pictures/e1b221d9f0a7a8a442d2ccddcadc664c.png"/>
  <manifest:file-entry manifest:media-type="image/png" manifest:full-path="Pictures/6ed884ddb25aecf0007743962d5ff6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6:20260527_installations_party:start"/><text:bookmark-start text:name="__RefHeading___installations-party_ip.2026-05_1"/><text:bookmark-start text:name="installations-party_ip.2026-05"/>Installations-Party [IP.2026-05]<text:bookmark-end text:name="__RefHeading___installations-party_ip.2026-05_1"/><text:bookmark-end text:name="installations-party_ip.2026-05"/></text:h>
      <text:p text:style-name="Text_20_body">Komm vorbei und laß' Dir LINUX installieren! Die BS-LUG veranstaltet eine Installation-Party am: <text:span text:style-name="Strong_20_Emphasis">Mittwoch, 2026-05-27 ab 18:00 Uhr</text:span> unter dem Motto:</text:p>
      <text:p text:style-name="Text_20_body">
„<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nachbereitung_2"/><text:bookmark-start text:name="nachbereitung"/>Nachbereitung<text:bookmark-end text:name="__RefHeading___nachbereitung_2"/><text:bookmark-end text:name="nachbereitung"/></text:h>
      <text:p text:style-name="Text_20_body">Bei zwei Anmeldungen gingen dann 5 Gäste mit ihrem frisch installierten LINUX heim.</text:p>
      <text:p text:style-name="Text_20_body">Leider kein Artikel in der Zeitung - Aber auch selber Schuld, eine Veranstaltung ausgerechnet am Start des Braunschweiger Weihnachtsmarktes zu legen. Sollten wir nächstes Jahr mal drauf achten…<draw:frame draw:style-name="media" draw:name="0" text:anchor-type="as-char" draw:z-index="0" svg:width="0.52916666666667cm" svg:height="0.52916666666667cm"><draw:image xlink:href="Pictures/117b6b41e2819beeb362966256aa99b9.png" xlink:type="simple" xlink:show="embed" xlink:actuate="onLoad"/></draw:frame></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9"/><text:bookmark-start text:name="verhalten_vor_ort"/>Verhalten vor Ort<text:bookmark-end text:name="__RefHeading___verhalten_vor_ort_9"/><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10"/><text:bookmark-start text:name="voranmeldungen"/>Voranmeldungen:<text:bookmark-end text:name="__RefHeading___voranmeldungen_10"/><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7"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1"/><text:bookmark-start text:name="veranstalter"/>Veranstalter:<text:bookmark-end text:name="__RefHeading___veranstalter_11"/><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2"/><text:bookmark-start text:name="medien_zum_ip"/>Medien zum IP<text:bookmark-end text:name="__RefHeading___medien_zum_ip_12"/><text:bookmark-end text:name="medien_zum_i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e1b221d9f0a7a8a442d2ccddcadc664c.png" xlink:type="simple" xlink:show="embed" xlink:actuate="onLoad"/></draw:frame> / <text:a xlink:type="simple" xlink:href="https://bs-lug.de/activitys/2025/20251126_installations_party/bs-lug_-_ip.2025-11.plakat.20251022.pdf" text:style-name="Internet_20_link" text:visited-style-name="Visited_20_Internet_20_Link">bs-lug_-_ip.2025-11.plakat.20251022.pdf</text:a></text:p>
        </text:list-item>
        <text:list-item>
          <text:p text:style-name="List_20_1_Content_Last"> Postcards: <draw:frame draw:style-name="media" draw:name="4" text:anchor-type="as-char" draw:z-index="4" svg:width="5.2916666666667cm" style:rel-width="100%" svg:height="3.7507982120051cm" style:rel-height="scale"><draw:image xlink:href="Pictures/6ed884ddb25aecf0007743962d5ff69d.png" xlink:type="simple" xlink:show="embed" xlink:actuate="onLoad"/></draw:frame> / <text:a xlink:type="simple" xlink:href="https://bs-lug.de/activitys/2025/20251126_installations_party/bs-lug_-_ip.2025-11.postcards.20251022.pdf" text:style-name="Internet_20_link" text:visited-style-name="Visited_20_Internet_20_Link">bs-lug_-_ip.2025-11.postcards.20251022.pdf</text:a></text:p>
        </text:list-item>
      </text:list>
      <text:h text:style-name="Heading_20_2" text:outline-level="2"><text:bookmark-start text:name="__RefHeading___pressemitteilung_13"/><text:bookmark-start text:name="pressemitteilung"/>Pressemitteilung<text:bookmark-end text:name="__RefHeading___pressemitteilung_13"/><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20::26:51</meta:creation-date>
    <dc:creator>Generated</dc:creator>
    <dc:date>2026-08-23T20::26:51</dc:date>
    <dc:language>en-US</dc:language>
    <meta:editing-cycles>1</meta:editing-cycles>
    <meta:editing-duration>PT0S</meta:editing-duration>
    <dc:title>activitys:2026:20260527_installations_party:start</dc:title>
  </office:meta>
</office:document-meta>
</file>