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ys:lpd-bs:lpd-bs.2016.1:impressionen"/><text:bookmark-start text:name="__RefHeading___impressionen_zum_lpd-bs.2016.1_1"/><text:bookmark-start text:name="impressionen_zum_lpd-bs.2016.1"/>Impressionen zum LPD-BS.2016.1<text:bookmark-end text:name="__RefHeading___impressionen_zum_lpd-bs.2016.1_1"/><text:bookmark-end text:name="impressionen_zum_lpd-bs.2016.1"/></text:h>
      <text:p text:style-name="Text_20_body">Klicken für Slideshow. Falls Sie ein Bild entdecken, von dem Sie nicht wollen das dies öffentlich einsehbar ist, begründen Sie dies bitte im <text:a xlink:type="simple" xlink:href="https://bs-lug.de/kontakt" text:style-name="Internet_20_link" text:visited-style-name="Visited_20_Internet_20_Link">Kontaktformular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38:27</meta:creation-date>
    <dc:creator>Generated</dc:creator>
    <dc:date>2026-08-21T01::38:27</dc:date>
    <dc:language>en-US</dc:language>
    <meta:editing-cycles>1</meta:editing-cycles>
    <meta:editing-duration>PT0S</meta:editing-duration>
    <dc:title>activitys:lpd-bs:lpd-bs.2016.1:impressionen</dc:title>
  </office:meta>
</office:document-meta>
</file>