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ccc1a5ec8805fa492a6e6de9c64674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lpd-bs:lpd-bs.2016.1:protohaus_program"/><text:bookmark-start text:name="__RefHeading___lpd-bs.2016.1programm_1"/><text:bookmark-start text:name="lpd-bs.2016.1programm"/>LPD-BS.2016.1 / Programm<text:bookmark-end text:name="__RefHeading___lpd-bs.2016.1programm_1"/><text:bookmark-end text:name="lpd-bs.2016.1programm"/></text:h>
      <text:p text:style-name="Text_20_body">Der Termin des Linux-Presentation-Day in Braunschweig ist am <text:span text:style-name="Strong_20_Emphasis">Samstag, den 30. April 2016, 13:00 ~ 19:00 Uhr</text:span>.</text:p>
      <text:h text:style-name="Heading_20_4" text:outline-level="4"><text:bookmark-start text:name="__RefHeading___anfahrtadresse_2"/><text:bookmark-start text:name="anfahrtadresse"/>Anfahrt / Adresse:<text:bookmark-end text:name="__RefHeading___anfahrtadresse_2"/><text:bookmark-end text:name="anfahrtadresse"/></text:h>
      <text:p text:style-name="Text_20_body">Protohaus gemeinnützige GmbH,
Rebenring 31,
Eingang A12, Hof A,
38106 Braunschweig.
<text:a xlink:type="simple" xlink:href="https://lpd.fkn-systems.de/osm_lpd/?c=ver%3Dprotohaus" text:style-name="Internet_20_link" text:visited-style-name="Visited_20_Internet_20_Link">Zur LPD-Karte (Anfahrt, Navigation mit Auto oder Öffentlichen)</text:a>
<text:line-break/></text:p>
      <text:h text:style-name="Heading_20_4" text:outline-level="4"><text:bookmark-start text:name="__RefHeading___programm_3"/><text:bookmark-start text:name="programm"/>Programm<text:bookmark-end text:name="__RefHeading___programm_3"/><text:bookmark-end text:name="programm"/></text:h>
      <text:p text:style-name="Text_20_body">Wir möchten den Besuchern die Möglichkeit bieten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clusive aller Anwendungsprogramme, aktuell zu halten. Weiter werden beim LPD-BS Themen gesammelt, damit die <text:a xlink:type="simple" xlink:href="http://bs-lug.de" text:style-name="Internet_20_link" text:visited-style-name="Visited_20_Internet_20_Link">BS-LUG</text:a> später spezifische Veranstaltungen, Schulungen, Installationspartys, etc. anbieten kann.</text:p>
      <text:p text:style-name="Text_20_body">Dazu gibt es an verschiedenen Stationen vorbereitete Vorführungen oder Vorführung nach Ihrer Fragestellung sowie einen Bereich, um Linux selber auszuprobieren. Kurz gesagt, es wird ein buntes Treiben. <draw:frame draw:style-name="media" draw:name="0" text:anchor-type="as-char" draw:z-index="0" svg:width="0.52916666666667cm" svg:height="0.52916666666667cm"><draw:image xlink:href="Pictures/7bf9361941bf172a202b4296afd2f882.png" xlink:type="simple" xlink:show="embed" xlink:actuate="onLoad"/></draw:frame></text:p>
      <text:p text:style-name="Text_20_body">Da es sich um eine reine Informationsveranstaltung handelt, ist das mitbringen von eigenen Rechnern - etwa zum Zweck der Installation - nicht vorgesehen, aber ein freier USB-Stick kann nicht schaden.</text:p>
      <text:p text:style-name="Text_20_body">Wir freuen uns schon auf Ihren Besuch! <draw:frame draw:style-name="media" draw:name="1" text:anchor-type="as-char" draw:z-index="1" svg:width="0.52916666666667cm" svg:height="0.52916666666667cm"><draw:image xlink:href="Pictures/ccc1a5ec8805fa492a6e6de9c646745c.png" xlink:type="simple" xlink:show="embed" xlink:actuate="onLoad"/></draw:frame></text:p>
      <text:h text:style-name="Heading_20_4" text:outline-level="4"><text:bookmark-start text:name="__RefHeading___veranstalter_4"/><text:bookmark-start text:name="veranstalter"/>Veranstalter:<text:bookmark-end text:name="__RefHeading___veranstalter_4"/><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protohaus und anderen. Die Veranstaltung ist rein nichtkommerziel, der Eintritt ist fre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35:30</meta:creation-date>
    <dc:creator>Generated</dc:creator>
    <dc:date>2026-08-21T01::35:30</dc:date>
    <dc:language>en-US</dc:language>
    <meta:editing-cycles>1</meta:editing-cycles>
    <meta:editing-duration>PT0S</meta:editing-duration>
    <dc:title>activitys:lpd-bs:lpd-bs.2016.1:protohaus_program</dc:title>
  </office:meta>
</office:document-meta>
</file>