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16.2:start"/><text:bookmark-start text:name="__RefHeading___linux_presentation_day_in_braunschweig_2016.2_1"/><text:bookmark-start text:name="linux_presentation_day_in_braunschweig_2016.2"/>Linux Presentation Day in Braunschweig 2016.2<text:bookmark-end text:name="__RefHeading___linux_presentation_day_in_braunschweig_2016.2_1"/><text:bookmark-end text:name="linux_presentation_day_in_braunschweig_2016.2"/></text:h>
      <text:p text:style-name="Text_20_body">Wir machen den LPD-BS.2016.1 voraussichtlich am 2016-10-22.</text:p>
      <text:p text:style-name="Text_20_body">Demnächst mehr auf diesen Seit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35:07</meta:creation-date>
    <dc:creator>Generated</dc:creator>
    <dc:date>2026-08-21T02::35:07</dc:date>
    <dc:language>en-US</dc:language>
    <meta:editing-cycles>1</meta:editing-cycles>
    <meta:editing-duration>PT0S</meta:editing-duration>
    <dc:title>activitys:lpd-bs:lpd-bs.2016.2:start</dc:title>
  </office:meta>
</office:document-meta>
</file>