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3f2575577fa584fe45ecc359f11ebee.png"/>
  <manifest:file-entry manifest:media-type="image/png" manifest:full-path="Pictures/457d8877b9833031e7cbdff79375dec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ys:lpd-bs:lpd-bs.2017.1:medien"/><text:bookmark-start text:name="__RefHeading___pressemitteilung_und_medien_1"/><text:bookmark-start text:name="pressemitteilung_und_medien"/>Pressemitteilung und Medien<text:bookmark-end text:name="__RefHeading___pressemitteilung_und_medien_1"/><text:bookmark-end text:name="pressemitteilung_und_medien"/></text:h>
      <text:list text:style-name="List_20_1" text:continue-numbering="false">
        <text:list-item>
          <text:p text:style-name="List_20_1_Content_First"> <text:a xlink:type="simple" xlink:href="https://bs-lug.de/activitys/lpd-bs/lpd-bs.2017.1/lpd-bs_2017.1_-_pressemitteilung.20170308_-_vorankuendigung.pdf" text:style-name="Internet_20_link" text:visited-style-name="Visited_20_Internet_20_Link">lpd-bs_2017.1_-_pressemitteilung.20170308_-_vorankuendigung.pdf</text:a></text:p>
        </text:list-item>
        <text:list-item>
          <text:p text:style-name="List_20_1_Content"> <text:a xlink:type="simple" xlink:href="https://bs-lug.de/activitys/lpd-bs/lpd-bs.2017.1/lpd-bs_2017.1_-_pressemitteilung.20170319_-_vorankuendigung_mit_spendenaufruf.pdf" text:style-name="Internet_20_link" text:visited-style-name="Visited_20_Internet_20_Link">lpd-bs_2017.1_-_pressemitteilung.20170319_-_vorankuendigung_mit_spendenaufruf.pdf</text:a></text:p>
        </text:list-item>
        <text:list-item>
          <text:p text:style-name="List_20_1_Content_Last"> <text:a xlink:type="simple" xlink:href="https://bs-lug.de/activitys/lpd-bs/lpd-bs.2017.1/lpd-bs_2017.1_-_pressemitteilung.20170422_-_lpd-bs.2017.1.pdf" text:style-name="Internet_20_link" text:visited-style-name="Visited_20_Internet_20_Link">lpd-bs_2017.1_-_pressemitteilung.20170422_-_lpd-bs.2017.1.pdf</text:a></text:p>
        </text:list-item>
      </text:list>
      <text:h text:style-name="Heading_20_1" text:outline-level="1"><text:bookmark-start text:name="__RefHeading___medien_2"/><text:bookmark-start text:name="medien"/>Medien<text:bookmark-end text:name="__RefHeading___medien_2"/><text:bookmark-end text:name="medien"/></text:h>
      <text:h text:style-name="Heading_20_2" text:outline-level="2"><text:bookmark-start text:name="__RefHeading___flyer_co_3"/><text:bookmark-start text:name="flyer_co"/>Flyer &amp; Co.:<text:bookmark-end text:name="__RefHeading___flyer_co_3"/><text:bookmark-end text:name="flyer_co"/></text:h>
      <text:list text:style-name="List_20_1" text:continue-numbering="false">
        <text:list-item>
          <text:p text:style-name="List_20_1_Content_First"> <text:a xlink:type="simple" xlink:href="https://bs-lug.de/activitys/lpd-bs/lpd-bs.2016.2/lpd-bs_2016.2_-_postcard.20160927.pdf" text:style-name="Internet_20_link" text:visited-style-name="Visited_20_Internet_20_Link">lpd-bs_2016.2_-_postcard.20160927.pdf</text:a> (Die 'alten' mit neuem Datum)</text:p>
        </text:list-item>
        <text:list-item>
          <text:p text:style-name="List_20_1_Content"> <text:a xlink:type="simple" xlink:href="https://bs-lug.de/activitys/lpd-bs/lpd-bs.2016.2/lpd-bs_2016.2_-_postcard.20160927.odg" text:style-name="Internet_20_link" text:visited-style-name="Visited_20_Internet_20_Link">lpd-bs_2016.2_-_postcard.20160927.odg</text:a> (Die 'alten' mit neuem Datum)</text:p>
        </text:list-item>
        <text:list-item>
          <text:p text:style-name="List_20_1_Content"> <text:a xlink:type="simple" xlink:href="https://bs-lug.de/activitys/lpd-bs/lpd-bs.2016.2/bslug_-_postcard.20160902.pdf" text:style-name="Internet_20_link" text:visited-style-name="Visited_20_Internet_20_Link">bslug_-_postcard.20160902.pdf</text:a> (NEU: mit BS-LUG, anstatt dem Eyecatcher-Schriftzug)</text:p>
        </text:list-item>
        <text:list-item>
          <text:p text:style-name="List_20_1_Content"> <text:a xlink:type="simple" xlink:href="https://bs-lug.de/activitys/lpd-bs/lpd-bs.2016.2/lpd-bs_2016.1_-_flyer.20160927.pdf" text:style-name="Internet_20_link" text:visited-style-name="Visited_20_Internet_20_Link">lpd-bs_2016.1_-_flyer.20160927.pdf</text:a></text:p>
        </text:list-item>
        <text:list-item>
          <text:p text:style-name="List_20_1_Content"> <text:a xlink:type="simple" xlink:href="https://bs-lug.de/activitys/lpd-bs/lpd-bs.2016.2/lpd-bs_2016.1_-_flyer.20160927.odt" text:style-name="Internet_20_link" text:visited-style-name="Visited_20_Internet_20_Link">lpd-bs_2016.1_-_flyer.20160927.odt</text:a></text:p>
        </text:list-item>
        <text:list-item>
          <text:p text:style-name="List_20_1_Content"> <text:a xlink:type="simple" xlink:href="https://bs-lug.de/activitys/lpd-bs/lpd-bs.2016.2/lpd-bs_2016.1_-_umfrage_bewertungsbogen.2016027.pdf" text:style-name="Internet_20_link" text:visited-style-name="Visited_20_Internet_20_Link">lpd-bs_2016.1_-_umfrage_bewertungsbogen.2016027.pdf</text:a></text:p>
        </text:list-item>
        <text:list-item>
          <text:p text:style-name="List_20_1_Content"> <text:a xlink:type="simple" xlink:href="https://bs-lug.de/activitys/lpd-bs/lpd-bs.2016.2/lpd-bs_2016.1_-_umfrage_bewertungsbogen.2016027.odt" text:style-name="Internet_20_link" text:visited-style-name="Visited_20_Internet_20_Link">lpd-bs_2016.1_-_umfrage_bewertungsbogen.2016027.odt</text:a></text:p>
        </text:list-item>
        <text:list-item>
          <text:p text:style-name="List_20_1_Content"> <text:a xlink:type="simple" xlink:href="https://bs-lug.de/activitys/lpd-bs/lpd-bs.2016.2/lpd-bs_2016.2_-_plakat_a3_quer.20160930.pdf" text:style-name="Internet_20_link" text:visited-style-name="Visited_20_Internet_20_Link">lpd-bs_2016.2_-_plakat_a3_quer.20160930.pdf</text:a> (Extraformat für Matilde, Danke Frank!)</text:p>
        </text:list-item>
        <text:list-item>
          <text:p text:style-name="List_20_1_Content"> <text:a xlink:type="simple" xlink:href="https://bs-lug.de/activitys/lpd-bs/lpd-bs.2016.2/lpd-bs_2016.2_-_plakat_a3_quer.20160930.odg" text:style-name="Internet_20_link" text:visited-style-name="Visited_20_Internet_20_Link">lpd-bs_2016.2_-_plakat_a3_quer.20160930.odg</text:a> (Extraformat für Matilde, Danke Frank!)</text:p>
        </text:list-item>
        <text:list-item>
          <text:p text:style-name="List_20_1_Content_Last"> <text:a xlink:type="simple" xlink:href="https://bs-lug.de/activitys/lpd-bs/lpd-bs.2017.1/bs-lug_lpd_linux_kurz_referenz.pdf" text:style-name="Internet_20_link" text:visited-style-name="Visited_20_Internet_20_Link">bs-lug_lpd_linux_kurz_referenz.pdf</text:a></text:p>
        </text:list-item>
      </text:list>
      <text:h text:style-name="Heading_20_2" text:outline-level="2"><text:bookmark-start text:name="__RefHeading___lpd-logo_4"/><text:bookmark-start text:name="lpd-logo"/>LPD-LOGO:<text:bookmark-end text:name="__RefHeading___lpd-logo_4"/><text:bookmark-end text:name="lpd-logo"/></text:h>
      <text:p text:style-name="Text_20_body"><draw:frame draw:style-name="medialeft" draw:name="0" text:anchor-type="paragraph" draw:z-index="0" svg:width="5.2916666666667cm" style:rel-width="100%" svg:height="2.6458333333333cm" style:rel-height="scale"><draw:image xlink:href="Pictures/d3f2575577fa584fe45ecc359f11ebee.png" xlink:type="simple" xlink:show="embed" xlink:actuate="onLoad"/></draw:frame></text:p>
      <text:list text:style-name="List_20_1" text:continue-numbering="false">
        <text:list-item>
          <text:p text:style-name="List_20_1_Content_First"> <text:a xlink:type="simple" xlink:href="https://bs-lug.de/activitys/lpd-bs/logo.100x50.transparent.png" text:style-name="Internet_20_link" text:visited-style-name="Visited_20_Internet_20_Link">activitys:lpd-bs:logo.100x50.transparent.png</text:a></text:p>
        </text:list-item>
        <text:list-item>
          <text:p text:style-name="List_20_1_Content"> <text:a xlink:type="simple" xlink:href="https://bs-lug.de/activitys/lpd-bs/logo.100x50.white.png" text:style-name="Internet_20_link" text:visited-style-name="Visited_20_Internet_20_Link">activitys:lpd-bs:logo.100x50.white.png</text:a></text:p>
        </text:list-item>
        <text:list-item>
          <text:p text:style-name="List_20_1_Content"> <text:a xlink:type="simple" xlink:href="https://bs-lug.de/activitys/lpd-bs/logo.150x75.transparent.png" text:style-name="Internet_20_link" text:visited-style-name="Visited_20_Internet_20_Link">activitys:lpd-bs:logo.150x75.transparent.png</text:a></text:p>
        </text:list-item>
        <text:list-item>
          <text:p text:style-name="List_20_1_Content"> <text:a xlink:type="simple" xlink:href="https://bs-lug.de/activitys/lpd-bs/logo.150x75.white.png" text:style-name="Internet_20_link" text:visited-style-name="Visited_20_Internet_20_Link">activitys:lpd-bs:logo.150x75.white.png</text:a></text:p>
        </text:list-item>
        <text:list-item>
          <text:p text:style-name="List_20_1_Content"> <text:a xlink:type="simple" xlink:href="https://bs-lug.de/activitys/lpd-bs/logo.300x150.transparent.png" text:style-name="Internet_20_link" text:visited-style-name="Visited_20_Internet_20_Link">activitys:lpd-bs:logo.300x150.transparent.png</text:a></text:p>
        </text:list-item>
        <text:list-item>
          <text:p text:style-name="List_20_1_Content"> <text:a xlink:type="simple" xlink:href="https://bs-lug.de/activitys/lpd-bs/logo.300x150.white.png" text:style-name="Internet_20_link" text:visited-style-name="Visited_20_Internet_20_Link">activitys:lpd-bs:logo.300x150.white.png</text:a></text:p>
        </text:list-item>
        <text:list-item>
          <text:p text:style-name="List_20_1_Content"> <text:a xlink:type="simple" xlink:href="https://bs-lug.de/activitys/lpd-bs/logo.600x300.transparent.png" text:style-name="Internet_20_link" text:visited-style-name="Visited_20_Internet_20_Link">activitys:lpd-bs:logo.600x300.transparent.png</text:a></text:p>
        </text:list-item>
        <text:list-item>
          <text:p text:style-name="List_20_1_Content"> <text:a xlink:type="simple" xlink:href="https://bs-lug.de/activitys/lpd-bs/logo.600x300.white.png" text:style-name="Internet_20_link" text:visited-style-name="Visited_20_Internet_20_Link">activitys:lpd-bs:logo.600x300.white.png</text:a></text:p>
        </text:list-item>
        <text:list-item>
          <text:p text:style-name="List_20_1_Content"> <text:a xlink:type="simple" xlink:href="https://bs-lug.de/activitys/lpd-bs/logo.900x450.transparent.png" text:style-name="Internet_20_link" text:visited-style-name="Visited_20_Internet_20_Link">activitys:lpd-bs:logo.900x450.transparent.png</text:a></text:p>
        </text:list-item>
        <text:list-item>
          <text:p text:style-name="List_20_1_Content"> <text:a xlink:type="simple" xlink:href="https://bs-lug.de/activitys/lpd-bs/logo.900x450.white.png" text:style-name="Internet_20_link" text:visited-style-name="Visited_20_Internet_20_Link">activitys:lpd-bs:logo.900x450.white.png</text:a></text:p>
        </text:list-item>
        <text:list-item>
          <text:p text:style-name="List_20_1_Content"> <text:a xlink:type="simple" xlink:href="https://bs-lug.de/activitys/lpd-bs/logo.1200x600.transparent.png" text:style-name="Internet_20_link" text:visited-style-name="Visited_20_Internet_20_Link">activitys:lpd-bs:logo.1200x600.transparent.png</text:a></text:p>
        </text:list-item>
        <text:list-item>
          <text:p text:style-name="List_20_1_Content_Last"> <text:a xlink:type="simple" xlink:href="https://bs-lug.de/activitys/lpd-bs/logo.1200x600.white.png" text:style-name="Internet_20_link" text:visited-style-name="Visited_20_Internet_20_Link">activitys:lpd-bs:logo.1200x600.white.png</text:a></text:p>
        </text:list-item>
      </text:list>
      <text:h text:style-name="Heading_20_2" text:outline-level="2"><text:bookmark-start text:name="__RefHeading___tux_5"/><text:bookmark-start text:name="tux"/>TUX<text:bookmark-end text:name="__RefHeading___tux_5"/><text:bookmark-end text:name="tux"/></text:h>
      <text:p text:style-name="Text_20_body"><draw:frame draw:style-name="medialeft" draw:name="1" text:anchor-type="paragraph" draw:z-index="1" svg:width="5.2916666666667cm" style:rel-width="100%" svg:height="6.13916015625cm" style:rel-height="scale"><draw:image xlink:href="Pictures/457d8877b9833031e7cbdff79375decf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a xlink:type="simple" xlink:href="https://bs-lug.de/activitys/lpd-bs/tux_1024.png" text:style-name="Internet_20_link" text:visited-style-name="Visited_20_Internet_20_Link">activitys:lpd-bs:tux_1024.png</text:a> <text:a xlink:type="simple" xlink:href="https://de.wikipedia.org/wiki/Tux_%28Maskottchen%29" text:style-name="Internet_20_link" text:visited-style-name="Visited_20_Internet_20_Link">https://de.wikipedia.org/wiki/Tux_%28Maskottchen%29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1::57:50</meta:creation-date>
    <dc:creator>Generated</dc:creator>
    <dc:date>2026-08-21T01::57:50</dc:date>
    <dc:language>en-US</dc:language>
    <meta:editing-cycles>1</meta:editing-cycles>
    <meta:editing-duration>PT0S</meta:editing-duration>
    <dc:title>activitys:lpd-bs:lpd-bs.2017.1:medien</dc:title>
  </office:meta>
</office:document-meta>
</file>