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813199e5291a56eea20bad45ac0f799d.png"/>
  <manifest:file-entry manifest:media-type="image/png" manifest:full-path="Pictures/ccc1a5ec8805fa492a6e6de9c64674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lpd-bs:lpd-bs.2017.1:start"/><text:bookmark-start text:name="__RefHeading___linux-presentation-day_in_braunschweig_1"/><text:bookmark-start text:name="linux-presentation-day_in_braunschweig"/>Linux-Presentation-Day in Braunschweig<text:bookmark-end text:name="__RefHeading___linux-presentation-day_in_braunschweig_1"/><text:bookmark-end text:name="linux-presentation-day_in_braunschweig"/></text:h>
      <text:h text:style-name="Heading_20_2" text:outline-level="2"><text:bookmark-start text:name="__RefHeading___auswertung_2"/><text:bookmark-start text:name="auswertung"/>Auswertung<text:bookmark-end text:name="__RefHeading___auswertung_2"/><text:bookmark-end text:name="auswertung"/></text:h>
      <text:p text:style-name="Text_20_body">Zum dritten Male haben wir den LPD-BS veranstaltet, am selben Ort aber mit verbessertem Konzept. Das 25+ Besucher zu uns gefunden haben bewirkte dann, dass wir uns selber Konkurrenz mit unseren Vorträgen gemacht haben: Die meissten saßen halt in den Vorträgen, während sich draußen die Themenstände 'gelangweilt' haben. <draw:frame draw:style-name="media" draw:name="0" text:anchor-type="as-char" draw:z-index="0" svg:width="0.52916666666667cm" svg:height="0.52916666666667cm"><draw:image xlink:href="Pictures/7bf9361941bf172a202b4296afd2f882.png" xlink:type="simple" xlink:show="embed" xlink:actuate="onLoad"/></draw:frame></text:p>
      <text:p text:style-name="Text_20_body">Warum nur so wenige Besucher kamen ist nicht klar, vielleicht ist nur ein kleiner Hinweis in der Zeitung einfach nicht auffällig genug.
Wir waren jedenfalls wieder bereit für 150 Leute. Unsere Veranstaltung hat weiter an Professionalität zugelegt und das Konzept der vielen verschiedenen Vorträge wurde sehr gut angenommen, was auch deutlich aus den Rückmeldungen herauszuhören war.</text:p>
      <text:p text:style-name="Text_20_body">Was wir verbessern werden, ist eine bessere Verknüpfung von Vorträgen mit weitergehenden Informationen auf unseren Seiten.</text:p>
      <text:p text:style-name="Text_20_body">Unbedingt verbessern müssen wir das Umfragemanagment, denn nur mit ein paar Rückmeldungen ist es fast unmöglich auf den Besucher zuzugehen und es für ihn besser zu gestalten. Hier müsste der Besucher mehr einbezogen werden, ihm besser bewusst gemacht werden, das wir das für ihn veranstalten.</text:p>
      <text:p text:style-name="Text_20_body">Unser Fazit: Es war trotz der wenigen Besucher ein Erfolg. Diesmal halt mehr Klasse statt Masse. <draw:frame draw:style-name="media" draw:name="1" text:anchor-type="as-char" draw:z-index="1" svg:width="0.52916666666667cm" svg:height="0.52916666666667cm"><draw:image xlink:href="Pictures/7bf9361941bf172a202b4296afd2f882.png" xlink:type="simple" xlink:show="embed" xlink:actuate="onLoad"/></draw:frame></text:p>
      <text:p text:style-name="Text_20_body">Ich denke wir werden versuchen mehr (Klein-)Veranstaltungen in kürzeren Intervallen auf die Beine zu stellen. Und danke allen Besuchern, Interessierten, Helfern, Freiwilligen und allen die es möglich gemacht haben. — <text:span text:style-name="Emphasis"><text:a xlink:type="simple" xlink:href="#activitys:lpd-bs:lpd-bs.2017.1:start" text:style-name="Local_20_link" text:visited-style-name="Visited_20_Local_20_Link">Franke</text:a> 2017-05-15 11:54</text:span></text:p>
      <text:h text:style-name="Heading_20_2" text:outline-level="2"><text:bookmark-start text:name="__RefHeading___termin_3"/><text:bookmark-start text:name="termin"/>Termin<text:bookmark-end text:name="__RefHeading___termin_3"/><text:bookmark-end text:name="termin"/></text:h>
      <text:p text:style-name="Text_20_body">Der Termin unseres dritten Linux-Presentation-Day (LPD-BS.2017.1) in Braunschweig ist am Samstag, den 2017-05-13, 13:00 - 19:00 Uhr im protohaus, Rebenring 31.</text:p>
      <text:h text:style-name="Heading_20_2" text:outline-level="2"><text:bookmark-start text:name="__RefHeading___lpd-bs.2017.1programm_4"/><text:bookmark-start text:name="lpd-bs.2017.1programm"/>LPD-BS.2017.1 / Programm<text:bookmark-end text:name="__RefHeading___lpd-bs.2017.1programm_4"/><text:bookmark-end text:name="lpd-bs.2017.1programm"/></text:h>
      <text:p text:style-name="Text_20_body">Der Termin des Linux-Presentation-Day in Braunschweig ist am <text:span text:style-name="Strong_20_Emphasis">Samstag, den 2017-05-13, 13:00 - 19:00 Uhr</text:span>.</text:p>
      <text:h text:style-name="Heading_20_4" text:outline-level="4"><text:bookmark-start text:name="__RefHeading___anfahrtadresse_5"/><text:bookmark-start text:name="anfahrtadresse"/>Anfahrt / Adresse:<text:bookmark-end text:name="__RefHeading___anfahrtadresse_5"/><text:bookmark-end text:name="anfahrtadresse"/></text:h>
      <text:p text:style-name="Text_20_body"><draw:frame draw:style-name="medialeft" draw:name="2" text:anchor-type="paragraph" draw:z-index="2" svg:width="10.583333333333cm" svg:height="7.0350213426465cm"><draw:image xlink:href="Pictures/813199e5291a56eea20bad45ac0f799d.png" xlink:type="simple" xlink:show="embed" xlink:actuate="onLoad"/></draw:frame></text:p>
      <text:p text:style-name="Text_20_body">Protohaus gemeinnützige GmbH,
Rebenring 31,
Eingang A12, Hof A,
38106 Braunschweig.
<text:a xlink:type="simple" xlink:href="https://linux-events.org/DL_7b79045d376a06b04765745d6b2d4aac" text:style-name="Internet_20_link" text:visited-style-name="Visited_20_Internet_20_Link">Zur LPD-Karte (Anfahrt, Navigation mit Auto oder Öffentlichen)</text:a>
<text:line-break/></text:p>
      <text:h text:style-name="Heading_20_4" text:outline-level="4"><text:bookmark-start text:name="__RefHeading___programm_6"/><text:bookmark-start text:name="programm"/>Programm<text:bookmark-end text:name="__RefHeading___programm_6"/><text:bookmark-end text:name="programm"/></text:h>
      <text:p text:style-name="Text_20_body">Aufgrund der Anregungen des letzten LPD, werden wir Schwerpunktmäßig viele kleinere Vorträge zu den verschiedensten Themen halten, daneben gibt es auch altbewährtes im großen Saal des Protohauses in Form der bekannten Info-Stände zum beraten oder vorführen lassen, bis hin zum selber probieren.</text:p>
      <text:p text:style-name="Text_20_body">Wir möchten den Besuchern die Möglichkeit bieten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 Weiter werden beim LPD-BS Themen gesammelt, damit wir - die <text:a xlink:type="simple" xlink:href="http://bs-lug.de" text:style-name="Internet_20_link" text:visited-style-name="Visited_20_Internet_20_Link">BS-LUG</text:a> - später spezifische Veranstaltungen, Schulungen, Installationspartys, etc. anbieten kann.</text:p>
      <text:p text:style-name="Text_20_body">Dazu gibt es an verschiedenen Stationen vorbereitete Vorführungen oder Vorführung nach Ihrer Fragestellung sowie einen Bereich, um Linux selber auszuprobieren. Weiter ist ein Vortragsprogramm im Planung, welches hier ca. ab Mitte April in der finalen Fassung veröffentlicht wird.</text:p>
      <text:p text:style-name="Text_20_body">Da es sich um eine reine Informationsveranstaltung handelt, ist das mitbringen von eigenen Rechnern - etwa zum Zweck der Installation - nicht vorgesehen, aber ein freier USB-Stick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3" text:anchor-type="as-char" draw:z-index="3" svg:width="0.52916666666667cm" svg:height="0.52916666666667cm"><draw:image xlink:href="Pictures/ccc1a5ec8805fa492a6e6de9c646745c.png" xlink:type="simple" xlink:show="embed" xlink:actuate="onLoad"/></draw:frame></text:p>
      <text:h text:style-name="Heading_20_4" text:outline-level="4"><text:bookmark-start text:name="__RefHeading___vortraege_7"/><text:bookmark-start text:name="vortraege"/>Vorträge:<text:bookmark-end text:name="__RefHeading___vortraege_7"/><text:bookmark-end text:name="vortraege"/></text:h>
      <text:p text:style-name="Text_20_body">Vorträge im Vortragsraum (Station 10):</text:p>
      <text:list text:style-name="List_20_1" text:continue-numbering="false">
        <text:list-item>
          <text:p text:style-name="List_20_1_Content_First"> 13:30	Umstieg Windows auf Linux: <text:a xlink:type="simple" xlink:href="https://bs-lug.de/activitys/lpd-bs/lpd-bs.2017.1/2017-05-13-umstieg_win-linux.pdf" text:style-name="Internet_20_link" text:visited-style-name="Visited_20_Internet_20_Link">Folien</text:a></text:p>
        </text:list-item>
        <text:list-item>
          <text:p text:style-name="List_20_1_Content"> 14:00	IT-Security: Sicherheit von Linux Desktop: <text:a xlink:type="simple" xlink:href="https://bs-lug.de/activitys/lpd-bs/lpd-bs.2017.1/2017-07-13_-_linux_und_sicherheit.pdf" text:style-name="Internet_20_link" text:visited-style-name="Visited_20_Internet_20_Link">Folien</text:a></text:p>
        </text:list-item>
        <text:list-item>
          <text:p text:style-name="List_20_1_Content"> 14:30	Start mit Ubuntu / Gnome / Cinnamon</text:p>
        </text:list-item>
        <text:list-item>
          <text:p text:style-name="List_20_1_Content"> 15:00	Was kann man alles mit LibreOffice machen</text:p>
        </text:list-item>
        <text:list-item>
          <text:p text:style-name="List_20_1_Content"> 15:30	IT-Security - Gängige Angriffe auf den Faktor Mensch: <text:a xlink:type="simple" xlink:href="https://bs-lug.de/activitys/lpd-bs/lpd-bs.2017.1/2017-07-13_-_gaengige_angriffsmuster.pdf" text:style-name="Internet_20_link" text:visited-style-name="Visited_20_Internet_20_Link">Folien</text:a></text:p>
        </text:list-item>
        <text:list-item>
          <text:p text:style-name="List_20_1_Content"> 16:00	- Pause -</text:p>
        </text:list-item>
        <text:list-item>
          <text:p text:style-name="List_20_1_Content"> 16:30	Mediencenter Kodi auf Rasberry Pi</text:p>
        </text:list-item>
        <text:list-item>
          <text:p text:style-name="List_20_1_Content"> 17:00	Software installieren und Updates einspielen</text:p>
        </text:list-item>
        <text:list-item>
          <text:p text:style-name="List_20_1_Content_Last"> 17:30	Was ist freie Software?</text:p>
        </text:list-item>
      </text:list>
      <text:h text:style-name="Heading_20_4" text:outline-level="4"><text:bookmark-start text:name="__RefHeading___veranstalter_8"/><text:bookmark-start text:name="veranstalter"/>Veranstalter:<text:bookmark-end text:name="__RefHeading___veranstalter_8"/><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protohaus und anderen. Die Veranstaltung ist rein nichtkommerziel, der Eintritt ist frei.</text:p>
      <text:p text:style-name="Text_20_body">
Allemeine Infos auf: <text:a xlink:type="simple" xlink:href="https://bs-lug.de/activitys/lpd-bs/start" text:style-name="Internet_20_link" text:visited-style-name="Visited_20_Internet_20_Link">Der Linux-Presentation-Day in Braunschweig</text:a></text:p>
      <text:h text:style-name="Heading_20_2" text:outline-level="2"><text:bookmark-start text:name="__RefHeading___presse_und_medien_9"/><text:bookmark-start text:name="presse_und_medien"/>Presse und Medien<text:bookmark-end text:name="__RefHeading___presse_und_medien_9"/><text:bookmark-end text:name="presse_und_medi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02:17</meta:creation-date>
    <dc:creator>Generated</dc:creator>
    <dc:date>2026-08-21T01::02:17</dc:date>
    <dc:language>en-US</dc:language>
    <meta:editing-cycles>1</meta:editing-cycles>
    <meta:editing-duration>PT0S</meta:editing-duration>
    <dc:title>activitys:lpd-bs:lpd-bs.2017.1:start</dc:title>
  </office:meta>
</office:document-meta>
</file>