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3c200e2aaaa7619ba090fafd7e8850.jpg"/>
  <manifest:file-entry manifest:media-type="image/png" manifest:full-path="Pictures/ccc1a5ec8805fa492a6e6de9c64674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lpd-bs.2017.2:start"/><text:bookmark-start text:name="__RefHeading___linux-presentation-day_in_braunschweiglpd-bs.2017.2_1"/><text:bookmark-start text:name="linux-presentation-day_in_braunschweiglpd-bs.2017.2"/>Linux-Presentation-Day in Braunschweig / LPD-BS.2017.2<text:bookmark-end text:name="__RefHeading___linux-presentation-day_in_braunschweiglpd-bs.2017.2_1"/><text:bookmark-end text:name="linux-presentation-day_in_braunschweiglpd-bs.2017.2"/></text:h>
      <text:h text:style-name="Heading_20_2" text:outline-level="2"><text:bookmark-start text:name="__RefHeading___termin_2"/><text:bookmark-start text:name="termin"/>Termin<text:bookmark-end text:name="__RefHeading___termin_2"/><text:bookmark-end text:name="termin"/></text:h>
      <text:p text:style-name="Text_20_body">Der Termin unseres vierten Linux-Presentation-Day (LPD-BS.2017.2) in Braunschweig ist am Samstag, 2017-10-21 13:00-19:00 Uhr.</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ab8fff966f435a26b44b15ab47e571b6" text:style-name="Internet_20_link" text:visited-style-name="Visited_20_Internet_20_Link">Nachbarschaftszentrum / Haus der Talente</text:a>, Elbestr. 45 (Tram 3, Haltestelle: Saalestr.)
Anfahrt: <draw:a xlink:type="simple" xlink:href="https://linux-events.org/DL_ab8fff966f435a26b44b15ab47e571b6"><draw:frame draw:style-name="mediaright" draw:name="0" text:anchor-type="paragraph" draw:z-index="0"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p text:style-name="Text_20_body">Aufgrund der Anregungen des letzten LPD, werden wir Schwerpunktmäßig wieder viele kleinere Vorträge zu den verschiedensten Themen halten, daneben gibt es auch altbewährtes in Form der bekannten Info-Stände zum beraten oder vorführen lassen, bis hin zum selber probieren.</text:p>
      <text:p text:style-name="Text_20_body">Wir möchten den Besuchern die Möglichkeit bieten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 Weiter werden beim LPD-BS Themen gesammelt, damit wir - die <text:a xlink:type="simple" xlink:href="http://bs-lug.de" text:style-name="Internet_20_link" text:visited-style-name="Visited_20_Internet_20_Link">BS-LUG</text:a> - später spezifische Veranstaltungen, Schulungen, Installationspartys, etc. anbieten kann.</text:p>
      <text:p text:style-name="Text_20_body">Dazu gibt es an verschiedenen Stationen vorbereitete Vorführungen oder Vorführung nach Ihrer Fragestellung sowie einen Bereich, um Linux selber auszuprobieren. Weiter ist ein Vortragsprogramm im Planung, welches hier ab ca. Ende September in der finalen Fassung veröffentlicht wird.</text:p>
      <text:p text:style-name="Text_20_body">Da es sich um eine reine Informationsveranstaltung handelt, ist das mitbringen von eigenen Rechnern - etwa zum Zweck der Installation - nicht vorgesehen, aber ein freier USB-Stick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2" text:outline-level="2"><text:bookmark-start text:name="__RefHeading___vortraege_5"/><text:bookmark-start text:name="vortraege"/>Vorträge:<text:bookmark-end text:name="__RefHeading___vortraege_5"/><text:bookmark-end text:name="vortraege"/></text:h>
      <text:p text:style-name="Text_20_body">Vorträge im Vortragsraum (Station 9):</text:p>
      <text:list text:style-name="List_20_1" text:continue-numbering="false">
        <text:list-item>
          <text:p text:style-name="List_20_1_Content_First"> 13:30	Deine Fragen &amp; 25 Minuten Standup-Antworten / Redner: Marius, Uwe</text:p>
        </text:list-item>
        <text:list-item>
          <text:p text:style-name="List_20_1_Content"> 14:00	Softwareinstallation und Updates / Redner: Marius</text:p>
        </text:list-item>
        <text:list-item>
          <text:p text:style-name="List_20_1_Content"> 14:30	IT-Security : Windows vs. Linux / Redner: Marius</text:p>
        </text:list-item>
        <text:list-item>
          <text:p text:style-name="List_20_1_Content"> 15:00	Bildverarbeitung unter Linux / Redner: Franky</text:p>
        </text:list-item>
        <text:list-item>
          <text:p text:style-name="List_20_1_Content"> 15:30	Android / Eine Vorstellung (Teil 1) / Redner: Nils</text:p>
        </text:list-item>
        <text:list-item>
          <text:p text:style-name="List_20_1_Content"> 16:00	- Pause - </text:p>
        </text:list-item>
        <text:list-item>
          <text:p text:style-name="List_20_1_Content"> 16:30	Android / Eine Vorstellung (Teil 2) / Redner: Nils</text:p>
        </text:list-item>
        <text:list-item>
          <text:p text:style-name="List_20_1_Content"> 17:00	Umstieg Win auf Linux / Redner: Uwe</text:p>
        </text:list-item>
        <text:list-item>
          <text:p text:style-name="List_20_1_Content"> 17:30	Was kann ich mit LibreOffice machen / Redner: Udo</text:p>
        </text:list-item>
        <text:list-item>
          <text:p text:style-name="List_20_1_Content_Last"> 18:00	Mediacenter KODI auf Rasberry Pi / Redner: Gunnar</text:p>
        </text:list-item>
      </text:list>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 der Eintritt ist frei.</text:p>
      <text:p text:style-name="Text_20_body">
Allemeine Infos auf: <text:a xlink:type="simple" xlink:href="https://bs-lug.de/activitys/lpd-bs/start" text:style-name="Internet_20_link" text:visited-style-name="Visited_20_Internet_20_Link">Der Linux-Presentation-Day in Braunschwei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3::10:05</meta:creation-date>
    <dc:creator>Generated</dc:creator>
    <dc:date>2026-08-21T23::10:05</dc:date>
    <dc:language>en-US</dc:language>
    <meta:editing-cycles>1</meta:editing-cycles>
    <meta:editing-duration>PT0S</meta:editing-duration>
    <dc:title>activitys:lpd-bs:lpd-bs.2017.2:start</dc:title>
  </office:meta>
</office:document-meta>
</file>