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ys:lpd-bs:lpd-bs.2018.1:slideshow:slideshow"/><text:bookmark-start text:name="__RefHeading___slideshowlpd-bs.2018-1_1"/><text:bookmark-start text:name="slideshowlpd-bs.2018-1"/>Slideshow: LPD-BS.2018-1<text:bookmark-end text:name="__RefHeading___slideshowlpd-bs.2018-1_1"/><text:bookmark-end text:name="slideshowlpd-bs.2018-1"/></text:h>
      <text:p text:style-name="Text_20_body">Der Name sagt es schon…</text:p>
      <text:p text:style-name="Text_20_body">Einfach auf das erste Bild klicken um die Slideshow zu starten, und dann mit Cursor-Rechts und -Links durchblättern, ESC beendet die Funk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2::45:29</meta:creation-date>
    <dc:creator>Generated</dc:creator>
    <dc:date>2026-08-20T22::45:29</dc:date>
    <dc:language>en-US</dc:language>
    <meta:editing-cycles>1</meta:editing-cycles>
    <meta:editing-duration>PT0S</meta:editing-duration>
    <dc:title>activitys:lpd-bs:lpd-bs.2018.1:slideshow:slideshow</dc:title>
  </office:meta>
</office:document-meta>
</file>