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3c200e2aaaa7619ba090fafd7e8850.jpg"/>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d19e1512336f71678d6383c533f65efa.png"/>
  <manifest:file-entry manifest:media-type="image/png" manifest:full-path="Pictures/7d13f4963a8993714427185f156b94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lpd-bs.2018.1:start"/><text:bookmark-start text:name="__RefHeading___linux-presentation-day_in_braunschweiglpd-bs.2018-1_1"/><text:bookmark-start text:name="linux-presentation-day_in_braunschweiglpd-bs.2018-1"/>Linux-Presentation-Day in Braunschweig / LPD-BS.2018-1<text:bookmark-end text:name="__RefHeading___linux-presentation-day_in_braunschweiglpd-bs.2018-1_1"/><text:bookmark-end text:name="linux-presentation-day_in_braunschweiglpd-bs.2018-1"/></text:h>
      <text:h text:style-name="Heading_20_2" text:outline-level="2"><text:bookmark-start text:name="__RefHeading___termin_2"/><text:bookmark-start text:name="termin"/>Termin<text:bookmark-end text:name="__RefHeading___termin_2"/><text:bookmark-end text:name="termin"/></text:h>
      <text:p text:style-name="Text_20_body">Der fünfte Linux-Presentation-Day (LPD-BS.2018-1) in Braunschweig ist am Samstag, 2018-04-21 13:00-19:00 Uhr.</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933306a9b481b0ea17fb7c261cd2c9d4" text:style-name="Internet_20_link" text:visited-style-name="Visited_20_Internet_20_Link">Nachbarschaftszentrum / Haus der Talente</text:a>, Elbestr. 45 (Tram 3, Haltestelle: Saalestr.)
Anfahrt: <draw:a xlink:type="simple" xlink:href="https://linux-events.org/DL_933306a9b481b0ea17fb7c261cd2c9d4"><draw:frame draw:style-name="mediaright" draw:name="0" text:anchor-type="paragraph" draw:z-index="0"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4"/><text:bookmark-start text:name="programm"/>Programm<text:bookmark-end text:name="__RefHeading___programm_4"/><text:bookmark-end text:name="programm"/></text:h>
      <text:h text:style-name="Heading_20_3" text:outline-level="3"><text:bookmark-start text:name="__RefHeading___linux_zum_anschauen_und_anfassen_5"/><text:bookmark-start text:name="linux_zum_anschauen_und_anfassen"/>Linux zum Anschauen und Anfassen<text:bookmark-end text:name="__RefHeading___linux_zum_anschauen_und_anfassen_5"/><text:bookmark-end text:name="linux_zum_anschauen_und_anfassen"/></text:h>
      <text:list text:style-name="List_20_1" text:continue-numbering="false">
        <text:list-item>
          <text:p text:style-name="List_20_1_Content_First"> Dein Rechner spioniert dich aus?</text:p>
        </text:list-item>
        <text:list-item>
          <text:p text:style-name="List_20_1_Content"> Ärger mit Lizenzen?</text:p>
        </text:list-item>
        <text:list-item>
          <text:p text:style-name="List_20_1_Content"> Kein Bock auf händische Updates?</text:p>
        </text:list-item>
        <text:list-item>
          <text:p text:style-name="List_20_1_Content_Last"> Genug vom rumgenerve deines Rechners?</text:p>
        </text:list-item>
      </text:list>
      <text:p text:style-name="Text_20_body">Dann komm vorbei und schau dir LINUX an. Es läuft überall und erfüllt (fast) jeden Wunsch. Es ist frei von kommerziellen Interessen und von Spionage und Bevormundung. Entdecke die Vielfalt der Möglichkeiten, verschiedene Oberflächen zu nutzen, für jeden Zweck das richtige Programm einfach zu installieren und alles ohne Lizenzkosten und deren Umstände.</text:p>
      <text:p text:style-name="Text_20_body">Und Du kannst uns Löcher in den Bauch fragen und LINUX in verschiedenen Konfigurationen selber ausprobieren.</text:p>
      <text:p text:style-name="Text_20_body">Geplant ist ein Podium zu Fragen und Antworten, diverse Vorträge und altbewährtes in Form der bekannten Info-Stände zum beraten oder vorführen lassen, bis hin zum selber probieren. Ein Schwerpunktthema wir die Sicherheit sein.</text:p>
      <text:p text:style-name="Text_20_body">Wir möchten den Besuchern die Möglichkeit bieten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 Weiter werden beim LPD-BS Themen gesammelt, damit wir - die <text:a xlink:type="simple" xlink:href="http://bs-lug.de" text:style-name="Internet_20_link" text:visited-style-name="Visited_20_Internet_20_Link">BS-LUG</text:a> - später spezifische Veranstaltungen, Schulungen, Installationspartys, etc. anbieten kann.</text:p>
      <text:p text:style-name="Text_20_body">Dazu gibt es an verschiedenen Stationen vorbereitete Vorführungen oder Vorführung nach Ihrer Fragestellung sowie einen Bereich, um Linux selber auszuprobieren. Weiter ist ein Vortragsprogramm im Planung, welches hier ab ca. Ende September in der finalen Fassung veröffentlicht wird.</text:p>
      <text:p text:style-name="Text_20_body">Da es sich um eine reine Informationsveranstaltung handelt, ist das mitbringen von eigenen Rechnern - etwa zum Zweck der Installation - nicht vorgesehen, aber ein freier USB-Stick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2" text:outline-level="2"><text:bookmark-start text:name="__RefHeading___vortraege_6"/><text:bookmark-start text:name="vortraege"/>Vorträge:<text:bookmark-end text:name="__RefHeading___vortraege_6"/><text:bookmark-end text:name="vortraege"/></text:h>
      <text:p text:style-name="Text_20_body">Vorträge im Vortragsraum (Station 9):
<draw:frame draw:style-name="media" draw:name="2" text:anchor-type="as-char" draw:z-index="2" svg:width="" svg:rel-width="100%" svg:height="0cm"><draw:image xlink:href="Pictures/661475a8368700b9b3d2a37e5eafe1ff.svg" xlink:type="simple" xlink:show="embed" xlink:actuate="onLoad"/></draw:frame></text:p>
      <text:list text:style-name="List_20_1" text:continue-numbering="false">
        <text:list-item>
          <text:p text:style-name="List_20_1_Content_First"> 13:30	</text:p>
        </text:list-item>
        <text:list-item>
          <text:p text:style-name="List_20_1_Content"> 14:00	</text:p>
        </text:list-item>
        <text:list-item>
          <text:p text:style-name="List_20_1_Content"> 14:30	</text:p>
        </text:list-item>
        <text:list-item>
          <text:p text:style-name="List_20_1_Content"> 15:00	</text:p>
        </text:list-item>
        <text:list-item>
          <text:p text:style-name="List_20_1_Content"> 15:30	</text:p>
        </text:list-item>
        <text:list-item>
          <text:p text:style-name="List_20_1_Content"> 16:00	- Pause - </text:p>
        </text:list-item>
        <text:list-item>
          <text:p text:style-name="List_20_1_Content"> 16:30	</text:p>
        </text:list-item>
        <text:list-item>
          <text:p text:style-name="List_20_1_Content"> 17:00	</text:p>
        </text:list-item>
        <text:list-item>
          <text:p text:style-name="List_20_1_Content"> 17:30	</text:p>
        </text:list-item>
        <text:list-item>
          <text:p text:style-name="List_20_1_Content_Last"> 18:00	</text:p>
        </text:list-item>
      </text:list>
      <text:h text:style-name="Heading_20_2" text:outline-level="2"><text:bookmark-start text:name="__RefHeading___voranmeldungen_7"/><text:bookmark-start text:name="voranmeldungen"/>Voranmeldungen:<text:bookmark-end text:name="__RefHeading___voranmeldungen_7"/><text:bookmark-end text:name="voranmeldungen"/></text:h>
      <text:p text:style-name="Text_20_body">Zum Linux-Presentation-Day [LPD.2018.1]</text:p>
      <text:p text:style-name="Text_20_body">Zum Erhalt der Voranmeldung unten stehendes Formular ausfüllen und absenden. Du erhältst dann die Voranmeldenummer per Email.
Es werden die ersten 15 Einsender eine solche in Form einer Nummer erhalten.</text:p>
      <text:p text:style-name="Text_20_body">Wir sehen uns auf dem LPD-BS!</text:p>
      <text:h text:style-name="Heading_20_2" text:outline-level="2"><text:bookmark-start text:name="__RefHeading___veranstalter_8"/><text:bookmark-start text:name="veranstalter"/>Veranstalter:<text:bookmark-end text:name="__RefHeading___veranstalter_8"/><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 der Eintritt ist frei.</text:p>
      <text:p text:style-name="Text_20_body">
Allemeine Infos auf: <text:a xlink:type="simple" xlink:href="https://bs-lug.de/activitys/lpd-bs/start" text:style-name="Internet_20_link" text:visited-style-name="Visited_20_Internet_20_Link">Der Linux-Presentation-Day in Braunschweig</text:a></text:p>
      <text:h text:style-name="Heading_20_2" text:outline-level="2"><text:bookmark-start text:name="__RefHeading___presse_und_medien_9"/><text:bookmark-start text:name="presse_und_medien"/>Presse und Medien<text:bookmark-end text:name="__RefHeading___presse_und_medien_9"/><text:bookmark-end text:name="presse_und_medien"/></text:h>
      <text:list text:style-name="List_20_1" text:continue-numbering="false">
        <text:list-item>
          <text:p text:style-name="List_20_1_Content_First"> Postcards: <draw:frame draw:style-name="media" draw:name="3" text:anchor-type="as-char" draw:z-index="3" svg:width="5.2916666666667cm" style:rel-width="100%" svg:height="3.6462731925784cm" style:rel-height="scale"><draw:image xlink:href="Pictures/d19e1512336f71678d6383c533f65efa.png" xlink:type="simple" xlink:show="embed" xlink:actuate="onLoad"/></draw:frame> <text:a xlink:type="simple" xlink:href="https://bs-lug.de/activitys/lpd-bs/lpd-bs.2018.1/bslug_-_postcard_lpd-bs.2018.1.20180323.pdf" text:style-name="Internet_20_link" text:visited-style-name="Visited_20_Internet_20_Link">bslug_-_postcard_lpd-bs.2018.1.20180323.pdf</text:a></text:p>
        </text:list-item>
        <text:list-item>
          <text:p text:style-name="List_20_1_Content"> Plakat: <draw:frame draw:style-name="media" draw:name="4" text:anchor-type="as-char" draw:z-index="4" svg:width="5.2916666666667cm" style:rel-width="100%" svg:height="7.4870744010088cm" style:rel-height="scale"><draw:image xlink:href="Pictures/7d13f4963a8993714427185f156b9476.png" xlink:type="simple" xlink:show="embed" xlink:actuate="onLoad"/></draw:frame> <text:a xlink:type="simple" xlink:href="https://bs-lug.de/activitys/lpd-bs/lpd-bs.2018.1/lpd-aushang-a4.20180323.pdf" text:style-name="Internet_20_link" text:visited-style-name="Visited_20_Internet_20_Link">lpd-aushang-a4.20180323.pdf</text:a></text:p>
        </text:list-item>
        <text:list-item>
          <text:p text:style-name="List_20_1_Content_Last"> Pressemitteilung: <text:a xlink:type="simple" xlink:href="https://bs-lug.de/activitys/lpd-bs/lpd-bs.2018.1/bs-lug_-_pressemitteilung.20180326_-_lpd-bs.2018.1.pdf" text:style-name="Internet_20_link" text:visited-style-name="Visited_20_Internet_20_Link">bs-lug_-_pressemitteilung.20180326_-_lpd-bs.2018.1.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58:35</meta:creation-date>
    <dc:creator>Generated</dc:creator>
    <dc:date>2026-08-20T23::58:35</dc:date>
    <dc:language>en-US</dc:language>
    <meta:editing-cycles>1</meta:editing-cycles>
    <meta:editing-duration>PT0S</meta:editing-duration>
    <dc:title>activitys:lpd-bs:lpd-bs.2018.1:start</dc:title>
  </office:meta>
</office:document-meta>
</file>