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svg+xml" manifest:full-path="Pictures/661475a8368700b9b3d2a37e5eafe1ff.svg"/>
  <manifest:file-entry manifest:media-type="image/png" manifest:full-path="Pictures/77de6d4f46009f78a62de556eb4fc376.png"/>
  <manifest:file-entry manifest:media-type="image/png" manifest:full-path="Pictures/bf8f3ef458fb9d22b8937a8f728fde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18.2:start"/><text:bookmark-start text:name="__RefHeading___linux-presentation-day_in_braunschweig_lpd-bs.2018.2_1"/><text:bookmark-start text:name="linux-presentation-day_in_braunschweig_lpd-bs.2018.2"/>Linux-Presentation-Day in Braunschweig [LPD-BS.2018.2]<text:bookmark-end text:name="__RefHeading___linux-presentation-day_in_braunschweig_lpd-bs.2018.2_1"/><text:bookmark-end text:name="linux-presentation-day_in_braunschweig_lpd-bs.2018.2"/></text:h>
      <text:h text:style-name="Heading_20_2" text:outline-level="2"><text:bookmark-start text:name="__RefHeading___termin_2"/><text:bookmark-start text:name="termin"/>Termin<text:bookmark-end text:name="__RefHeading___termin_2"/><text:bookmark-end text:name="termin"/></text:h>
      <text:p text:style-name="Text_20_body">Der sechste Linux-Presentation-Day (LPD-BS.2018.2) in Braunschweig ist am Samstag, 2018-11-10, 13-19 Uhr.</text:p>
      <text:h text:style-name="Heading_20_2" text:outline-level="2"><text:bookmark-start text:name="__RefHeading___anfahrtadresse_3"/><text:bookmark-start text:name="anfahrtadresse"/>Anfahrt / Adresse:<text:bookmark-end text:name="__RefHeading___anfahrtadresse_3"/><text:bookmark-end text:name="anfahrtadresse"/></text:h>
      <text:a xlink:type="simple" xlink:href="https://linux-events.org/DL_933306a9b481b0ea17fb7c261cd2c9d4" text:style-name="Internet_20_link" text:visited-style-name="Visited_20_Internet_20_Link">https://Linux-Events.org</text:a>
      <text:p text:style-name="Text_20_body">Im <text:a xlink:type="simple" xlink:href="https://linux-events.org/DL_933306a9b481b0ea17fb7c261cd2c9d4"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Aufgrund der Anregungen des letzten LPD, werden wir Schwerpunktmäßig wieder viele kleinere Vorträge zu den verschiedensten Themen halten, daneben gibt es auch altbewährtes in Form der bekannten Info-Stände zum beraten oder vorführen lassen, bis hin zum selber probieren.</text:p>
      <text:p text:style-name="Text_20_body">Wir möchten den Besuchern die Möglichkeit bieten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 Weiter werden beim LPD-BS Themen gesammelt, damit wir - die <text:a xlink:type="simple" xlink:href="http://bs-lug.de" text:style-name="Internet_20_link" text:visited-style-name="Visited_20_Internet_20_Link">BS-LUG</text:a> - später spezifische Veranstaltungen, Schulungen, Installationspartys, etc. anbieten kann.</text:p>
      <text:p text:style-name="Text_20_body">Dazu gibt es an verschiedenen Stationen vorbereitete Vorführungen oder Vorführung nach Ihrer Fragestellung sowie einen Bereich, um Linux selber auszuprobieren, sowie ein Vortragsprogramm.</text:p>
      <text:p text:style-name="Text_20_body">Da es sich um eine reine Informationsveranstaltung handelt, ist das mitbringen von eigenen Rechnern - etwa zum Zweck der Installation - nicht vorgesehen, aber ein freier USB-Stick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0" text:anchor-type="as-char" draw:z-index="0" svg:width="0.52916666666667cm" svg:height="0.52916666666667cm"><draw:image xlink:href="Pictures/ccc1a5ec8805fa492a6e6de9c646745c.png" xlink:type="simple" xlink:show="embed" xlink:actuate="onLoad"/></draw:frame></text:p>
      <text:h text:style-name="Heading_20_2" text:outline-level="2"><text:bookmark-start text:name="__RefHeading___vortraege_5"/><text:bookmark-start text:name="vortraege"/>Vorträge:<text:bookmark-end text:name="__RefHeading___vortraege_5"/><text:bookmark-end text:name="vortraege"/></text:h>
      <text:p text:style-name="Text_20_body">Vortragsprogramm <text:span text:style-name="Strong_20_Emphasis"><text:span text:style-name="Emphasis">kommt ca. Anfang November</text:span></text:span>.</text:p>
      <text:p text:style-name="Text_20_body">Vorträge im Vortragsraum (Station 9):
<draw:frame draw:style-name="media" draw:name="1" text:anchor-type="as-char" draw:z-index="1" svg:width="" svg:rel-width="100%" svg:height="0cm"><draw:image xlink:href="Pictures/661475a8368700b9b3d2a37e5eafe1ff.svg" xlink:type="simple" xlink:show="embed" xlink:actuate="onLoad"/></draw:frame></text:p>
      <text:list text:style-name="List_20_1" text:continue-numbering="false">
        <text:list-item>
          <text:p text:style-name="List_20_1_Content_First"> 13:30	</text:p>
        </text:list-item>
        <text:list-item>
          <text:p text:style-name="List_20_1_Content"> 14:00	</text:p>
        </text:list-item>
        <text:list-item>
          <text:p text:style-name="List_20_1_Content"> 14:30	</text:p>
        </text:list-item>
        <text:list-item>
          <text:p text:style-name="List_20_1_Content"> 15:00	</text:p>
        </text:list-item>
        <text:list-item>
          <text:p text:style-name="List_20_1_Content"> 15:30	</text:p>
        </text:list-item>
        <text:list-item>
          <text:p text:style-name="List_20_1_Content"> 16:00	- Pause - </text:p>
        </text:list-item>
        <text:list-item>
          <text:p text:style-name="List_20_1_Content"> 16:30	</text:p>
        </text:list-item>
        <text:list-item>
          <text:p text:style-name="List_20_1_Content"> 17:00	</text:p>
        </text:list-item>
        <text:list-item>
          <text:p text:style-name="List_20_1_Content"> 17:30	</text:p>
        </text:list-item>
        <text:list-item>
          <text:p text:style-name="List_20_1_Content_Last"> 18:00	</text:p>
        </text:list-item>
      </text:list>
      <text:h text:style-name="Heading_20_3" text:outline-level="3"><text:bookmark-start text:name="__RefHeading___gemeldete_vortraege_und_tische_6"/><text:bookmark-start text:name="gemeldete_vortraege_und_tische"/>Gemeldete Vorträge und Tische:<text:bookmark-end text:name="__RefHeading___gemeldete_vortraege_und_tische_6"/><text:bookmark-end text:name="gemeldete_vortraege_und_tische"/></text:h>
      <text:p text:style-name="Text_20_body">Einordnung folgt…</text:p>
      <text:p text:style-name="Text_20_body">Vorträge:</text:p>
      <text:list text:style-name="List_20_1" text:continue-numbering="false">
        <text:list-item>
          <text:p text:style-name="LastListParagraph_List_20_1_Content_First"> Installation Linux Mint (in VM) / Peter</text:p>
        </text:list-item>
      </text:list>
      <text:p text:style-name="Text_20_body">Tische:</text:p>
      <text:list text:style-name="List_20_1" text:continue-numbering="false">
        <text:list-item>
          <text:p text:style-name="LastListParagraph_List_20_1_Content_First"> Arch Linux / Peter</text:p>
        </text:list-item>
      </text:list>
      <text:h text:style-name="Heading_20_2" text:outline-level="2"><text:bookmark-start text:name="__RefHeading___veranstalter_7"/><text:bookmark-start text:name="veranstalter"/>Veranstalter:<text:bookmark-end text:name="__RefHeading___veranstalter_7"/><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 der Eintritt ist frei.</text:p>
      <text:p text:style-name="Text_20_body">Allemeine Infos auf: <text:a xlink:type="simple" xlink:href="https://bs-lug.de/activitys/lpd-bs/start" text:style-name="Internet_20_link" text:visited-style-name="Visited_20_Internet_20_Link">Der Linux-Presentation-Day in Braunschweig</text:a></text:p>
      <text:h text:style-name="Heading_20_2" text:outline-level="2"><text:bookmark-start text:name="__RefHeading___presse_und_medien_8"/><text:bookmark-start text:name="presse_und_medien"/>Presse und Medien<text:bookmark-end text:name="__RefHeading___presse_und_medien_8"/><text:bookmark-end text:name="presse_und_medien"/></text:h>
      <text:list text:style-name="List_20_1" text:continue-numbering="false">
        <text:list-item>
          <text:p text:style-name="List_20_1_Content_First"> Postcards: <draw:frame draw:style-name="media" draw:name="2" text:anchor-type="as-char" draw:z-index="2" svg:width="5.2916666666667cm" style:rel-width="100%" svg:height="3.6462731925784cm" style:rel-height="scale"><draw:image xlink:href="Pictures/77de6d4f46009f78a62de556eb4fc376.png" xlink:type="simple" xlink:show="embed" xlink:actuate="onLoad"/></draw:frame> <text:a xlink:type="simple" xlink:href="https://bs-lug.de/activitys/lpd-bs/lpd-bs.2018.2/bs-lug_-_lpd-bs.2018-2.postcard.20180927.pdf" text:style-name="Internet_20_link" text:visited-style-name="Visited_20_Internet_20_Link">bs-lug_-_lpd-bs.2018-2.postcard.20180927.pdf</text:a></text:p>
        </text:list-item>
        <text:list-item>
          <text:p text:style-name="List_20_1_Content"> Plakat: <draw:frame draw:style-name="media" draw:name="3" text:anchor-type="as-char" draw:z-index="3" svg:width="5.2916666666667cm" style:rel-width="100%" svg:height="7.4843094038623cm" style:rel-height="scale"><draw:image xlink:href="Pictures/bf8f3ef458fb9d22b8937a8f728fdef6.png" xlink:type="simple" xlink:show="embed" xlink:actuate="onLoad"/></draw:frame> <text:a xlink:type="simple" xlink:href="https://bs-lug.de/activitys/lpd-bs/lpd-bs.2018.2/bs-lug_-_lpd-bs.2018-2.plakat.20180927.pdf" text:style-name="Internet_20_link" text:visited-style-name="Visited_20_Internet_20_Link">bs-lug_-_lpd-bs.2018-2.plakat.20180927.pdf</text:a></text:p>
        </text:list-item>
        <text:list-item/>
        <text:list-item>
          <text:p text:style-name="List_20_1_Content_Last"> Pressemitteilung: <text:a xlink:type="simple" xlink:href="https://bs-lug.de/activitys/lpd-bs/lpd-bs.2018.1/bs-lug_-_pressemitteilung.20180326_-_lpd-bs.2018.1.pdf" text:style-name="Internet_20_link" text:visited-style-name="Visited_20_Internet_20_Link">bs-lug_-_pressemitteilung.20180326_-_lpd-bs.2018.1.pdf</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16::24:13</meta:creation-date>
    <dc:creator>Generated</dc:creator>
    <dc:date>2026-08-21T16::24:13</dc:date>
    <dc:language>en-US</dc:language>
    <meta:editing-cycles>1</meta:editing-cycles>
    <meta:editing-duration>PT0S</meta:editing-duration>
    <dc:title>activitys:lpd-bs:lpd-bs.2018.2:start</dc:title>
  </office:meta>
</office:document-meta>
</file>