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file-entry manifest:media-type="image/png" manifest:full-path="Pictures/cd4ec0afa63acc104f23ec149c7b4201.png"/>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77de6d4f46009f78a62de556eb4fc376.png"/>
  <manifest:file-entry manifest:media-type="image/png" manifest:full-path="Pictures/bf8f3ef458fb9d22b8937a8f728fde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19.2:start"/><text:bookmark-start text:name="__RefHeading___linux-presentation-day_in_braunschweig_lpd-bs.2019.2_1"/><text:bookmark-start text:name="linux-presentation-day_in_braunschweig_lpd-bs.2019.2"/>Linux-Presentation-Day in Braunschweig [LPD-BS.2019.2]<text:bookmark-end text:name="__RefHeading___linux-presentation-day_in_braunschweig_lpd-bs.2019.2_1"/><text:bookmark-end text:name="linux-presentation-day_in_braunschweig_lpd-bs.2019.2"/></text:h>
      <text:p text:style-name="Text_20_body">Wir wissen ja nicht ob Sie das schon wussten, aber <text:span text:style-name="Strong_20_Emphasis">für Windows7 endet der Support</text:span>.</text:p>
      <text:p text:style-name="Text_20_body">Drum strömet heran, denn bei uns wird der <text:span text:style-name="Strong_20_Emphasis">Umstieg auf Linux leicht gemacht</text:span>. <draw:frame draw:style-name="media" draw:name="0" text:anchor-type="as-char" draw:z-index="0" svg:width="0.52916666666667cm" svg:height="0.52916666666667cm"><draw:image xlink:href="Pictures/ce27b085c67708ad408e5a69d29bc944.png" xlink:type="simple" xlink:show="embed" xlink:actuate="onLoad"/></draw:frame></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19.2) in Braunschweig findet am Samstag, 2019-11-16, 13-19 Uhr zum achten Mal statt.</text:p>
      <text:a xlink:type="simple" xlink:href="https://linux-events.org/DL_933306a9b481b0ea17fb7c261cd2c9d4"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933306a9b481b0ea17fb7c261cd2c9d4"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draw:frame draw:style-name="mediaright" draw:name="1" text:anchor-type="paragraph" draw:z-index="1" svg:width="13.229166666667cm" svg:height="8.2682291666667cm"><draw:image xlink:href="Pictures/cd4ec0afa63acc104f23ec149c7b4201.png" xlink:type="simple" xlink:show="embed" xlink:actuate="onLoad"/></draw:frame></text:p>
      <text:h text:style-name="Heading_20_3" text:outline-level="3"><text:bookmark-start text:name="__RefHeading___schluss_mit_windows_7_5"/><text:bookmark-start text:name="schluss_mit_windows_7"/>Schluss mit Windows 7<text:bookmark-end text:name="__RefHeading___schluss_mit_windows_7_5"/><text:bookmark-end text:name="schluss_mit_windows_7"/></text:h>
      <text:p text:style-name="Text_20_body">Am 14. Januar 2020 läuft der Support von Windows 7 SP1 endgültig aus, das Betriebssystem bekommt dann regulär letztmalig Sicherheitsupdates. Als Fortsetzung bliebe dann nur noch WIN10, aber will man das und braucht man das?</text:p>
      <text:p text:style-name="Text_20_body">Wir sagen: NEIN!</text:p>
      <text:p text:style-name="Text_20_body">Alternativ deckt LINUX als vollwertiges Betriebssystem alle möglichen Anwendungzenarien ab. Der 'normale' Benutzer wird nichts vermissen, und bekommt die Freiheit über seine Daten zurück.</text:p>
      <text:p text:style-name="Text_20_body">Beim Linux-Presentation-Day [LPD] ist der Name Programm. Wir bieten d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text:p>
      <text:p text:style-name="Text_20_body">Da es sich um eine reine Informationsveranstaltung handelt, ist das mitbringen von eigenen Rechnern - etwa zum Zweck der Installation - nicht vorgesehen, aber ein freier USB-Stick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2" text:outline-level="2"><text:bookmark-start text:name="__RefHeading___vortraege_6"/><text:bookmark-start text:name="vortraege"/>Vorträge:<text:bookmark-end text:name="__RefHeading___vortraege_6"/><text:bookmark-end text:name="vortraege"/></text:h>
      <text:p text:style-name="Text_20_body"><draw:frame draw:style-name="media" draw:name="3" text:anchor-type="as-char" draw:z-index="3" svg:width="" svg:rel-width="100%" svg:height="0cm"><draw:image xlink:href="Pictures/661475a8368700b9b3d2a37e5eafe1ff.svg" xlink:type="simple" xlink:show="embed" xlink:actuate="onLoad"/></draw:frame></text:p>
      <text:p text:style-name="Text_20_body">Themen:</text:p>
      <text:list text:style-name="List_20_1" text:continue-numbering="false">
        <text:list-item>
          <text:p text:style-name="List_20_1_Content_First"> ??? Abwälzen der Verantwortung auf den User in kommerzieller Software, z.B. durch 'Möchten Sie das erlauben?' Requester, UALs und andere, erlaube Hersteller weiter an der Sicherheit ihrer SW zu 'schlampen'</text:p>
        </text:list-item>
        <text:list-item>
          <text:p text:style-name="List_20_1_Content_Last"> ??? Kleine Einführung in … und warum man davor keine Angst haben braucht.</text:p>
        </text:list-item>
      </text:list>
      <text:p text:style-name="Text_20_body">Vortragsprogramm:</text:p>
      <text:p text:style-name="Text_20_body">Vorträge im Vortragsraum (Station 9):</text:p>
      <text:p text:style-name="Text_20_body">DRAFT <draw:frame draw:style-name="media" draw:name="4" text:anchor-type="as-char" draw:z-index="4" svg:width="" svg:rel-width="100%" svg:height="0cm"><draw:image xlink:href="Pictures/661475a8368700b9b3d2a37e5eafe1ff.svg" xlink:type="simple" xlink:show="embed" xlink:actuate="onLoad"/></draw:frame></text:p>
      <text:list text:style-name="List_20_1" text:continue-numbering="false">
        <text:list-item>
          <text:p text:style-name="List_20_1_Content_First"> 13:15	??? Hallo erstmal … / Franke</text:p>
        </text:list-item>
        <text:list-item>
          <text:p text:style-name="List_20_1_Content"> 13:30	??? Tuxisch für Anfänger: Das Remake / Marius</text:p>
        </text:list-item>
        <text:list-item>
          <text:p text:style-name="List_20_1_Content"> 14:30	??? Datenschutz: Windows vs Linux / Malte</text:p>
        </text:list-item>
        <text:list-item>
          <text:p text:style-name="List_20_1_Content"> 15:00	- Pause -</text:p>
        </text:list-item>
        <text:list-item>
          <text:p text:style-name="List_20_1_Content"> 16:00	??? Installation am Beispiel Linux Mint / Peter </text:p>
        </text:list-item>
        <text:list-item>
          <text:p text:style-name="List_20_1_Content"> 17:00       ??? Wie Programme vom Desktop aus starten / Marius</text:p>
        </text:list-item>
        <text:list-item>
          <text:p text:style-name="List_20_1_Content_Last"> 18:00	Podium: Eure Fragen unsere Antworten. / Fachmenschen stellen sich euren Fragen</text:p>
        </text:list-item>
      </text:list>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 der Eintritt ist frei.</text:p>
      <text:p text:style-name="Text_20_body">Allgemeine Infos auf: <text:a xlink:type="simple" xlink:href="https://bs-lug.de/activitys/lpd-bs/start" text:style-name="Internet_20_link" text:visited-style-name="Visited_20_Internet_20_Link">Der Linux-Presentation-Day in Braunschwei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p text:style-name="Text_20_body"><draw:frame draw:style-name="media" draw:name="5" text:anchor-type="as-char" draw:z-index="5"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ostcards: <draw:frame draw:style-name="media" draw:name="6" text:anchor-type="as-char" draw:z-index="6" svg:width="5.2916666666667cm" style:rel-width="100%" svg:height="3.6462731925784cm" style:rel-height="scale"><draw:image xlink:href="Pictures/77de6d4f46009f78a62de556eb4fc376.png" xlink:type="simple" xlink:show="embed" xlink:actuate="onLoad"/></draw:frame> <text:a xlink:type="simple" xlink:href="https://bs-lug.de/activitys/lpd-bs/lpd-bs.2018.2/bs-lug_-_lpd-bs.2018-2.postcard.20180927.pdf" text:style-name="Internet_20_link" text:visited-style-name="Visited_20_Internet_20_Link">bs-lug_-_lpd-bs.2018-2.postcard.20180927.pdf</text:a></text:p>
        </text:list-item>
        <text:list-item>
          <text:p text:style-name="List_20_1_Content_Last"> Plakat: <draw:frame draw:style-name="media" draw:name="7" text:anchor-type="as-char" draw:z-index="7" svg:width="5.2916666666667cm" style:rel-width="100%" svg:height="7.4843094038623cm" style:rel-height="scale"><draw:image xlink:href="Pictures/bf8f3ef458fb9d22b8937a8f728fdef6.png" xlink:type="simple" xlink:show="embed" xlink:actuate="onLoad"/></draw:frame> <text:a xlink:type="simple" xlink:href="https://bs-lug.de/activitys/lpd-bs/lpd-bs.2018.2/bs-lug_-_lpd-bs.2018-2.plakat.20180927.pdf" text:style-name="Internet_20_link" text:visited-style-name="Visited_20_Internet_20_Link">bs-lug_-_lpd-bs.2018-2.plakat.20180927.pdf</text:a></text:p>
        </text:list-item>
      </text:list>
      <text:p text:style-name="Text_20_body"><draw:frame draw:style-name="media" draw:name="8" text:anchor-type="as-char" draw:z-index="8"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text:a xlink:type="simple" xlink:href="https://bs-lug.de/_bslug_-_presenter/" text:style-name="Internet_20_link" text:visited-style-name="Visited_20_Internet_20_Link">BS-LUG_Infopanel</text:a></text:p>
        </text:list-item>
      </text:list>
      <text:p text:style-name="Text_20_body"><draw:frame draw:style-name="media" draw:name="9" text:anchor-type="as-char" draw:z-index="9"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35:05</meta:creation-date>
    <dc:creator>Generated</dc:creator>
    <dc:date>2026-08-21T02::35:05</dc:date>
    <dc:language>en-US</dc:language>
    <meta:editing-cycles>1</meta:editing-cycles>
    <meta:editing-duration>PT0S</meta:editing-duration>
    <dc:title>activitys:lpd-bs:lpd-bs.2019.2:start</dc:title>
  </office:meta>
</office:document-meta>
</file>