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0953cfc9056a5ca179de0961b361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lpd-bs:lpd-bs.2020.1:start"/><text:bookmark-start text:name="__RefHeading___lpd-bs.2020.1_1"/><text:bookmark-start text:name="lpd-bs.2020.1"/>LPD-BS.2020.1<text:bookmark-end text:name="__RefHeading___lpd-bs.2020.1_1"/><text:bookmark-end text:name="lpd-bs.2020.1"/></text:h>
      <text:h text:style-name="Heading_20_3" text:outline-level="3"><text:bookmark-start text:name="__RefHeading___absage_aller_termine_2"/><text:bookmark-start text:name="absage_aller_termine"/>Absage aller Termine :-(<text:bookmark-end text:name="__RefHeading___absage_aller_termine_2"/><text:bookmark-end text:name="absage_aller_termine"/></text:h>
      <text:p text:style-name="Text_20_body">Sehr zu unserem Bedauern, wird auch dieser Termin (vorgesehen am: 2020-05-16) der Corona-Pandemie zum Opfer fallen. <draw:frame draw:style-name="media" draw:name="0" text:anchor-type="as-char" draw:z-index="0" svg:width="0.52916666666667cm" svg:height="0.52916666666667cm"><draw:image xlink:href="Pictures/d80953cfc9056a5ca179de0961b361e8.png" xlink:type="simple" xlink:show="embed" xlink:actuate="onLoad"/></draw:frame></text:p>
      <text:p text:style-name="Text_20_body">Selbst falls eine Woche vorher wegen der Lockerungen unser Treffpunkt wieder offen haben sollte… Wir haben uns in der BS-LUG dazu entschlossen, vorerst die weitere Entwicklung abzuwarten und wie sich die Öffnung die nächsten Wochen in den Fallzahlen niederschlägt.</text:p>
      <text:p text:style-name="Text_20_body">Denn wir sehen keinen Sinn darin, nur um einer der Ersten zu sein, die Gesundheit unserer Besucher und unserer Leute aufs Spiel zu setzen.</text:p>
      <text:p text:style-name="Text_20_body">Bitte beachtet die aktuellen Mitteilungen auf unserer <text:a xlink:type="simple" xlink:href="https://bs-lug.de/start" text:style-name="Internet_20_link" text:visited-style-name="Visited_20_Internet_20_Link">Startseite</text:a>. Danke für euer Verständnis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38:40</meta:creation-date>
    <dc:creator>Generated</dc:creator>
    <dc:date>2026-08-21T01::38:40</dc:date>
    <dc:language>en-US</dc:language>
    <meta:editing-cycles>1</meta:editing-cycles>
    <meta:editing-duration>PT0S</meta:editing-duration>
    <dc:title>activitys:lpd-bs:lpd-bs.2020.1:start</dc:title>
  </office:meta>
</office:document-meta>
</file>