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svg+xml" manifest:full-path="Pictures/661475a8368700b9b3d2a37e5eafe1ff.svg"/>
  <manifest:file-entry manifest:media-type="image/png" manifest:full-path="Pictures/6feaaca5ff69e85e7ebc850e066cc1b9.png"/>
  <manifest:file-entry manifest:media-type="image/png" manifest:full-path="Pictures/028cdd66eba5e25f8c50cea3fef7115e.png"/>
  <manifest:file-entry manifest:media-type="image/png" manifest:full-path="Pictures/fdc1f7c84c23a57971e128da637b76fb.png"/>
  <manifest:file-entry manifest:media-type="image/png" manifest:full-path="Pictures/a42922f8afadcd8121739f908af7e8f5.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23.2:start"/><text:bookmark-start text:name="__RefHeading___linux-presentation-day_in_braunschweig_lpd-bs.2023.2_1"/><text:bookmark-start text:name="linux-presentation-day_in_braunschweig_lpd-bs.2023.2"/>Linux-Presentation-Day in Braunschweig [LPD-BS.2023.2]<text:bookmark-end text:name="__RefHeading___linux-presentation-day_in_braunschweig_lpd-bs.2023.2_1"/><text:bookmark-end text:name="linux-presentation-day_in_braunschweig_lpd-bs.2023.2"/></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termin_2"/><text:bookmark-start text:name="termin"/>Termin<text:bookmark-end text:name="__RefHeading___termin_2"/><text:bookmark-end text:name="termin"/></text:h>
      <text:p text:style-name="Text_20_body">Der von der BS-LUG veranstaltete Linux-Presentation-Day (LPD-BS.2023.2) in Braunschweig findet am <text:span text:style-name="Strong_20_Emphasis">Mittwoch, 2023-11-15, 18-21 Uhr</text:span>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de/lpd_dates"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Beim Linux-Presentation-Day [LPD] ist der Name Programm. Wir bieten d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0" text:anchor-type="as-char" draw:z-index="0" svg:width="0.52916666666667cm" svg:height="0.52916666666667cm"><draw:image xlink:href="Pictures/ccc1a5ec8805fa492a6e6de9c646745c.png" xlink:type="simple" xlink:show="embed" xlink:actuate="onLoad"/></draw:frame></text:p>
      <text:h text:style-name="Heading_20_2" text:outline-level="2"><text:bookmark-start text:name="__RefHeading___stationen_und_vortraege_5"/><text:bookmark-start text:name="stationen_und_vortraege"/>Stationen und Vorträge:<text:bookmark-end text:name="__RefHeading___stationen_und_vortraege_5"/><text:bookmark-end text:name="stationen_und_vortraege"/></text:h>
      <text:p text:style-name="Text_20_body"><draw:frame draw:style-name="media" draw:name="1" text:anchor-type="as-char" draw:z-index="1" svg:width="" svg:rel-width="100%" svg:height="0cm"><draw:image xlink:href="Pictures/661475a8368700b9b3d2a37e5eafe1ff.svg" xlink:type="simple" xlink:show="embed" xlink:actuate="onLoad"/></draw:frame></text:p>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wer?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MAIK?            </text:p>
          </table:table-cell>
          <table:table-cell office:value-type="string" table:style-name="tablecell">
            <text:p text:style-name="tablealignleft"> Spiele unter Linux           </text:p>
          </table:table-cell>
          <table:table-cell office:value-type="string" table:style-name="tablecell">
            <text:p text:style-name="tablealignleft"> Steam, Proton und weitere freie Gameengines in Vorführung                                          </text:p>
          </table:table-cell>
        </table:table-row>
        <table:table-row>
          <table:table-cell office:value-type="string" table:style-name="tablecell">
            <text:p text:style-name="tablealignleft"> 5          </text:p>
          </table:table-cell>
          <table:table-cell office:value-type="string" table:style-name="tablecell">
            <text:p text:style-name="tablealignleft"> Holger?, Gunnar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ext:p text:style-name="tablealignleft"> -                </text:p>
          </table:table-cell>
          <table:table-cell office:value-type="string" table:style-nam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wer?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Horst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Udo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2" text:anchor-type="paragraph" draw:z-index="2" svg:width="10.583333333333cm" svg:height="7.7417567193128cm"><draw:image xlink:href="Pictures/6feaaca5ff69e85e7ebc850e066cc1b9.png" xlink:type="simple" xlink:show="embed" xlink:actuate="onLoad"/></draw:frame></text:p>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7"/><text:bookmark-start text:name="presse_und_medien"/>Presse und Medien<text:bookmark-end text:name="__RefHeading___presse_und_medien_7"/><text:bookmark-end text:name="presse_und_medien"/></text:h>
      <text:p text:style-name="Text_20_body"><draw:frame draw:style-name="media" draw:name="3" text:anchor-type="as-char" draw:z-index="3"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Neu: <draw:frame draw:style-name="media" draw:name="Als PNG laden Legend" text:anchor-type="as-char" draw:z-index="0" svg:width="5.2916666666667cm" style:rel-width="100%"><draw:text-box><text:p text:style-name="legendcenter"><draw:frame draw:style-name="media" draw:name="Als PNG laden" text:anchor-type="as-char" draw:z-index="4" svg:width="5.2916666666667cm" style:rel-width="100%" svg:height="7.4843094038623cm" style:rel-height="scale"><draw:image xlink:href="Pictures/028cdd66eba5e25f8c50cea3fef7115e.png" xlink:type="simple" xlink:show="embed" xlink:actuate="onLoad"/></draw:frame>Als PNG laden</text:p></draw:text-box></draw:frame> <text:a xlink:type="simple" xlink:href="https://bs-lug.de/activitys/lpd-bs/lpd-bs.2023.1/bs-lug_-_lpd-bs.2023-1_-_plakat_new.20230511.pdf" text:style-name="Internet_20_link" text:visited-style-name="Visited_20_Internet_20_Link">bs-lug_-_lpd-bs.2023-1_-_plakat_new.20230511.pdf</text:a></text:p>
        </text:list-item>
        <text:list-item>
          <text:p text:style-name="List_20_1_Content"> Plakat: <draw:frame draw:style-name="media" draw:name="Als PNG laden Legend" text:anchor-type="as-char" draw:z-index="0" svg:width="5.2916666666667cm" style:rel-width="100%"><draw:text-box><text:p text:style-name="legendcenter"><draw:frame draw:style-name="media" draw:name="Als PNG laden" text:anchor-type="as-char" draw:z-index="5" svg:width="5.2916666666667cm" style:rel-width="100%" svg:height="7.4815513626834cm" style:rel-height="scale"><draw:image xlink:href="Pictures/fdc1f7c84c23a57971e128da637b76fb.png" xlink:type="simple" xlink:show="embed" xlink:actuate="onLoad"/></draw:frame>Als PNG laden</text:p></draw:text-box></draw:frame> <text:a xlink:type="simple" xlink:href="https://bs-lug.de/activitys/lpd-bs/lpd-bs.2023.1/bs-lug_-_lpd-bs.2023-1_-_plakat.20230511.pdf" text:style-name="Internet_20_link" text:visited-style-name="Visited_20_Internet_20_Link">bs-lug_-_lpd-bs.2023-1_-_plakat.20230511.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6" svg:width="5.2916666666667cm" style:rel-width="100%" svg:height="3.5375230202578cm" style:rel-height="scale"><draw:image xlink:href="Pictures/a42922f8afadcd8121739f908af7e8f5.png" xlink:type="simple" xlink:show="embed" xlink:actuate="onLoad"/></draw:frame>Als PNG laden</text:p></draw:text-box></draw:frame> <text:a xlink:type="simple" xlink:href="https://bs-lug.de/activitys/lpd-bs/lpd-bs.2023.1/bs-lug_-_lpd-bs.2023-1_-_postcard.20230511.pdf" text:style-name="Internet_20_link" text:visited-style-name="Visited_20_Internet_20_Link">bs-lug_-_lpd-bs.2023-1_-_postcard.20230511.pdf</text:a></text:p>
        </text:list-item>
        <text:list-item>
          <text:p text:style-name="List_20_1_Content_Last"> Sticker und Hintergrundbild: <draw:frame draw:style-name="media" draw:name="7" text:anchor-type="as-char" draw:z-index="7"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h text:style-name="Heading_20_2" text:outline-level="2"><text:bookmark-start text:name="__RefHeading___zur_vorbereitung_8"/><text:bookmark-start text:name="zur_vorbereitung"/>Zur Vorbereitung<text:bookmark-end text:name="__RefHeading___zur_vorbereitung_8"/><text:bookmark-end text:name="zur_vorbereitung"/></text:h>
      <text:list text:style-name="List_20_1" text:continue-numbering="false">
        <text:list-item>
          <text:p text:style-name="LastListParagraph_List_20_1_Content_First"> <text:a xlink:type="simple" xlink:href="https://bs-lug.de/faq/was_ist" text:style-name="Internet_20_link" text:visited-style-name="Visited_20_Internet_20_Link">Was ist ...?</text:a> / LINUX, LUGs und Co.</text:p>
        </text:list-item>
      </text:list>
      <text:p text:style-name="Text_20_body">Als Vorbereitung könnt ihr euch zB. diese Videos anschauen:</text:p>
      <text:list text:style-name="List_20_1" text:continue-numbering="false">
        <text:list-item>
          <text:p text:style-name="List_20_1_Content_First"> <text:a xlink:type="simple" xlink:href="https://media.ccc.de/v/lpd2021-1-video_and_qna_-_kanal_lug-vs_-_was_ist_linux_-_die_unendliche_geschichte" text:style-name="Internet_20_link" text:visited-style-name="Visited_20_Internet_20_Link">Was ist Linux?</text:a></text:p>
        </text:list-item>
        <text:list-item>
          <text:p text:style-name="List_20_1_Content"> <text:a xlink:type="simple" xlink:href="https://tube.tchncs.de/w/vUrYDBgk7BWr2V766JHhVs" text:style-name="Internet_20_link" text:visited-style-name="Visited_20_Internet_20_Link">Linux-Distributionen - eine Übersicht - Kielux 2022</text:a></text:p>
        </text:list-item>
        <text:list-item>
          <text:p text:style-name="List_20_1_Content_Last"> <text:a xlink:type="simple" xlink:href="https://media.ccc.de/c/lpd2021/LPD-Online%202021.1" text:style-name="Internet_20_link" text:visited-style-name="Visited_20_Internet_20_Link">Weitere Videos ...</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38:44</meta:creation-date>
    <dc:creator>Generated</dc:creator>
    <dc:date>2026-08-21T01::38:44</dc:date>
    <dc:language>en-US</dc:language>
    <meta:editing-cycles>1</meta:editing-cycles>
    <meta:editing-duration>PT0S</meta:editing-duration>
    <dc:title>activitys:lpd-bs:lpd-bs.2023.2:start</dc:title>
  </office:meta>
</office:document-meta>
</file>