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cc1a5ec8805fa492a6e6de9c646745c.png"/>
  <manifest:file-entry manifest:media-type="image/svg+xml" manifest:full-path="Pictures/661475a8368700b9b3d2a37e5eafe1ff.svg"/>
  <manifest:file-entry manifest:media-type="image/png" manifest:full-path="Pictures/6feaaca5ff69e85e7ebc850e066cc1b9.png"/>
  <manifest:file-entry manifest:media-type="image/png" manifest:full-path="Pictures/50c0248e8b0c656c335e0ff0d93db5bc.png"/>
  <manifest:file-entry manifest:media-type="image/png" manifest:full-path="Pictures/560973867c0d74777bce6caf0119b573.png"/>
  <manifest:file-entry manifest:media-type="image/png" manifest:full-path="Pictures/e8624b2756c42d5c13806b4b6898aa0d.png"/>
  <manifest:file-entry manifest:media-type="image/png" manifest:full-path="Pictures/0718e6f247af3a9929ec49d147f39f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LPD-BS;-" text:style-name="Internet_20_link" text:visited-style-name="Visited_20_Internet_20_Link">entry&gt;Veranstaltung/LPD-BS;-</text:a></text:p>
      <text:h text:style-name="Heading_20_1" text:outline-level="1"><text:bookmark text:name="activitys:lpd-bs:lpd-bs.2024.2:start"/><text:bookmark-start text:name="__RefHeading___linux-presentation-day_in_braunschweig_lpd-bs.2024.2_1"/><text:bookmark-start text:name="linux-presentation-day_in_braunschweig_lpd-bs.2024.2"/>Linux-Presentation-Day in Braunschweig [LPD-BS.2024.2]<text:bookmark-end text:name="__RefHeading___linux-presentation-day_in_braunschweig_lpd-bs.2024.2_1"/><text:bookmark-end text:name="linux-presentation-day_in_braunschweig_lpd-bs.2024.2"/></text:h>
      <text:p text:style-name="Text_20_body"><text:span text:style-name=""><text:span text:style-name="">LINUX</text:span></text:span></text:p>
      <text:p text:style-name="Text_20_body">Schon mal gehört? Schon mal gesehen? Schon mal benutzt?</text:p>
      <text:p text:style-name="Text_20_body">Jetzt zeigen lassen, anfassen und ausprobieren!</text:p>
      <text:p text:style-name="Text_20_body">Der Umstieg ist einfacher als gedacht…</text:p>
      <text:h text:style-name="Heading_20_2" text:outline-level="2"><text:bookmark-start text:name="__RefHeading___termin_2"/><text:bookmark-start text:name="termin"/>Termin<text:bookmark-end text:name="__RefHeading___termin_2"/><text:bookmark-end text:name="termin"/></text:h>
      <text:p text:style-name="Text_20_body">Der von der BS-LUG veranstaltete Linux-Presentation-Day (LPD-BS.2024.2) in Braunschweig findet am <text:span text:style-name="Strong_20_Emphasis">Mittwoch, 2024-10-23, 18-21 Uhr</text:span> statt.</text:p>
      <text:p text:style-name="Text_20_body">Mehr Informationen über den LPD gibt es <text:a xlink:type="simple" xlink:href="https://bs-lug.de/activitys/lpd-bs/start" text:style-name="Internet_20_link" text:visited-style-name="Visited_20_Internet_20_Link">hier</text:a>. Und die Übersicht von weiteren LPD-Veranstaltungen in vielen deutschen Städten und weiteren Ländern <text:a xlink:type="simple" xlink:href="https://l-p-d.org/de/lpd_dates" text:style-name="Internet_20_link" text:visited-style-name="Visited_20_Internet_20_Link">hier</text:a>.</text:p>
      <text:a xlink:type="simple" xlink:href="https://linux-events.org/DL_59946f29fc06596e008f7a334eb0d7be" text:style-name="Internet_20_link" text:visited-style-name="Visited_20_Internet_20_Link">https://Linux-Events.org</text:a>
      <text:h text:style-name="Heading_20_2" text:outline-level="2"><text:bookmark-start text:name="__RefHeading___anfahrtadresse_3"/><text:bookmark-start text:name="anfahrtadresse"/>Anfahrt / Adresse:<text:bookmark-end text:name="__RefHeading___anfahrtadresse_3"/><text:bookmark-end text:name="anfahrtadresse"/></text:h>
      <text:p text:style-name="Text_20_body">Im <text:a xlink:type="simple" xlink:href="https://linux-events.org/DL_59946f29fc06596e008f7a334eb0d7b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4"/><text:bookmark-start text:name="programm"/>Programm<text:bookmark-end text:name="__RefHeading___programm_4"/><text:bookmark-end text:name="programm"/></text:h>
      <text:p text:style-name="Text_20_body">Beim Linux-Presentation-Day [LPD] ist der Name Programm. Wir bieten Besuchern die Möglichkeit Linux kennenzulernen, es 'anzufassen', also zu erleben, sich mit seinen Fragen an erfahrene Linux-Anwender zu wenden, in kurzen Vorträgen und Vorführungen einen Einblick in die unterschiedlichen Linux-Varianten sowie in verschiedene Programme zu bekommen und auch mit Leuten zu sprechen, die bereits umgestiegen sind, und so von ihren Erfahrungen hautnah berichten können. Dabei zeigen wir, dass Linux längst auf dem Desktop angekommen ist und auch ohne 'rumgebastel' eine einfache, übersichtliche und sichere Bedienung ermöglicht. Der Besucher wird auch erfahren, dass ein Betriebssystem seinen Nutzer nicht bevormunden muss - oder gar ausspioniert - und in der Lage ist, sich vollständig, also inklusive aller Anwendungsprogramme, aktuell zu halten.</text:p>
      <text:p text:style-name="Text_20_body">Dazu gibt es an verschiedenen Stationen vorbereitete Vorführungen und Aufklärung zu Ihrer Fragestellung. Außerdem eine Station um Linux selber auszuprobieren, eine Reihe kleinerer Vorträge als Begleitprogramm ist angedacht. Und für das leibliche Wohl wird auch wieder gesorgt.</text:p>
      <text:p text:style-name="Text_20_body">Da es sich um eine reine Informationsveranstaltung handelt, ist das mitbringen von eigenen Rechnern - etwa zum Zweck der Installation - nicht vorgesehen, aber ein freier USB-Stick (ab 4GB) kann nicht schaden.</text:p>
      <text:p text:style-name="Text_20_body">Wenn Du Unterstützung bei der Installation benötigst, komm' doch einfach nach dem LPD zu einem BS-LUG Treffen. Und bring Rechner und Installationsmedium mit, Und/oder wende dich bei Fragen vorher an unser: <text:a xlink:type="simple" xlink:href="https://bs-lug.de/kontakt_fragen" text:style-name="Internet_20_link" text:visited-style-name="Visited_20_Internet_20_Link">Frag uns was</text:a>.
Wir freuen uns schon auf Euren Besuch! <draw:frame draw:style-name="media" draw:name="0" text:anchor-type="as-char" draw:z-index="0" svg:width="0.52916666666667cm" svg:height="0.52916666666667cm"><draw:image xlink:href="Pictures/ccc1a5ec8805fa492a6e6de9c646745c.png" xlink:type="simple" xlink:show="embed" xlink:actuate="onLoad"/></draw:frame></text:p>
      <text:p text:style-name="Text_20_body"><draw:frame draw:style-name="media" draw:name="1" text:anchor-type="as-char" draw:z-index="1" svg:width="" svg:rel-width="100%" svg:height="0cm"><draw:image xlink:href="Pictures/661475a8368700b9b3d2a37e5eafe1ff.svg" xlink:type="simple" xlink:show="embed" xlink:actuate="onLoad"/></draw:frame></text:p>
      <text:h text:style-name="Heading_20_2" text:outline-level="2"><text:bookmark-start text:name="__RefHeading___stationen_und_vortraege_5"/><text:bookmark-start text:name="stationen_und_vortraege"/>Stationen und Vorträge:<text:bookmark-end text:name="__RefHeading___stationen_und_vortraege_5"/><text:bookmark-end text:name="stationen_und_vortraege"/></text:h>
      <table:table table:style-name="Table">
        <table:table-column/>
        <table:table-column/>
        <table:table-column/>
        <table:table-column/>
        <table:table-row>
          <table:table-cell office:value-type="string" table:style-name="tableheader">
            <text:p text:style-name="Table_20_Heading"> Standnum.  </text:p>
          </table:table-cell>
          <table:table-cell office:value-type="string" table:style-name="tableheader">
            <text:p text:style-name="Table_20_Heading"> Wer / Standbez.  </text:p>
          </table:table-cell>
          <table:table-cell office:value-type="string" table:style-name="tableheader">
            <text:p text:style-name="Table_20_Heading"> Beschreibung-Kurz            </text:p>
          </table:table-cell>
          <table:table-cell office:value-type="string" table:style-name="tableheader">
            <text:p text:style-name="Table_20_Heading"> Beschreibung-Lang                                                                                  </text:p>
          </table:table-cell>
        </table:table-row>
        <table:table-row>
          <table:table-cell office:value-type="string" table:style-name="tablecell">
            <text:p text:style-name="tablealignleft"> 1          </text:p>
          </table:table-cell>
          <table:table-cell office:value-type="string" table:style-name="tablecell">
            <text:p text:style-name="tablealignleft"> Frank            </text:p>
          </table:table-cell>
          <table:table-cell office:value-type="string" table:style-name="tablecell">
            <text:p text:style-name="tablealignleft"> Oberflächen im Wandel        </text:p>
          </table:table-cell>
          <table:table-cell office:value-type="string" table:style-name="tablecell">
            <text:p text:style-name="tablealignleft"> openSUSE, Übersicht verschiedener Desktops und Linux-Distries, Erklärungen, Fragen und Antworten.  </text:p>
          </table:table-cell>
        </table:table-row>
        <table:table-row>
          <table:table-cell office:value-type="string" table:style-name="tablecell">
            <text:p text:style-name="tablealignleft"> 2          </text:p>
          </table:table-cell>
          <table:table-cell office:value-type="string" table:style-name="tablecell">
            <text:p text:style-name="tablealignleft"> (Verschiedene)   </text:p>
          </table:table-cell>
          <table:table-cell office:value-type="string" table:style-name="tablecell">
            <text:p text:style-name="tablealignleft"> Bürosoftware                 </text:p>
          </table:table-cell>
          <table:table-cell office:value-type="string" table:style-name="tablecell">
            <text:p text:style-name="tablealignleft"> Am Beispiel Libreoffice für Text und Kalkulation                                                   </text:p>
          </table:table-cell>
        </table:table-row>
        <table:table-row>
          <table:table-cell office:value-type="string" table:style-name="tablecell">
            <text:p text:style-name="tablealignleft"> 3          </text:p>
          </table:table-cell>
          <table:table-cell office:value-type="string" table:style-name="tablecell">
            <text:p text:style-name="tablealignleft"> -                </text:p>
          </table:table-cell>
          <table:table-cell office:value-type="string" table:style-name="tablecell">
            <text:p text:style-name="tablealignleft"> Selbsterfahrung /Spieleecke  </text:p>
          </table:table-cell>
          <table:table-cell office:value-type="string" table:style-name="tablecell">
            <text:p text:style-name="tablealignleft"> Verschiedene Distributionen, Spiele und Lernprogramme ausprobieren.                                </text:p>
          </table:table-cell>
        </table:table-row>
        <table:table-row>
          <table:table-cell office:value-type="string" table:style-name="tablecell">
            <text:p text:style-name="tablealignleft"> 4          </text:p>
          </table:table-cell>
          <table:table-cell office:value-type="string" table:style-name="tablecell">
            <text:p text:style-name="tablealignleft"> Maik             </text:p>
          </table:table-cell>
          <table:table-cell office:value-type="string" table:style-name="tablecell">
            <text:p text:style-name="tablealignleft"> Programme unter Linux           </text:p>
          </table:table-cell>
          <table:table-cell office:value-type="string" table:style-name="tablecell">
            <text:p text:style-name="tablealignleft"> Vorführung zu Wine, mit verschiedenen Programmen und Spielen    </text:p>
          </table:table-cell>
        </table:table-row>
        <table:table-row>
          <table:table-cell office:value-type="string" table:style-name="tablecell">
            <text:p text:style-name="tablealignleft"> 5          </text:p>
          </table:table-cell>
          <table:table-cell office:value-type="string" table:style-name="tablecell">
            <text:p text:style-name="tablealignleft"> Holger, Gunnar   </text:p>
          </table:table-cell>
          <table:table-cell office:value-type="string" table:style-name="tablecell">
            <text:p text:style-name="tablealignleft"> Einsteigerinfos              </text:p>
          </table:table-cell>
          <table:table-cell office:value-type="string" table:style-name="tablecell">
            <text:p text:style-name="tablealignleft"> Kanotix ist eine debianbasierte Linux-Distribution, Information für Einsteiger                     </text:p>
          </table:table-cell>
        </table:table-row>
        <table:table-row>
          <table:table-cell office:value-type="string" table:style-name="tablecell">
            <text:p text:style-name="tablealignleft"> 5          </text:p>
          </table:table-cell>
          <table:table-cell office:value-type="string" table:style-name="tablecell">
            <text:p text:style-name="tablealignleft"> Peter            </text:p>
          </table:table-cell>
          <table:table-cell office:value-type="string" table:style-name="tablecell">
            <text:p text:style-name="tablealignleft"> Distribution                 </text:p>
          </table:table-cell>
          <table:table-cell office:value-type="string" table:style-name="tablecell">
            <text:p text:style-name="tablealignleft"> Arch-Linux vorgestellt                                                                             </text:p>
          </table:table-cell>
        </table:table-row>
        <table:table-row>
          <table:table-cell office:value-type="string" table:style-name="tablecell">
            <text:p text:style-name="tablealignleft"> 6          </text:p>
          </table:table-cell>
          <table:table-cell office:value-type="string" table:style-name="tablecell">
            <text:p text:style-name="tablealignleft"> (Verschiedene)   </text:p>
          </table:table-cell>
          <table:table-cell office:value-type="string" table:style-name="tablecell">
            <text:p text:style-name="tablealignleft"> Einsteigerinfos              </text:p>
          </table:table-cell>
          <table:table-cell office:value-type="string" table:style-name="tablecell">
            <text:p text:style-name="tablealignleft"> Ubuntu und weitere Distributionen                                                                  </text:p>
          </table:table-cell>
        </table:table-row>
        <table:table-row>
          <table:table-cell office:value-type="string" table:style-name="tablecell">
            <text:p text:style-name="tablealignleft"> 7          </text:p>
          </table:table-cell>
          <table:table-cell office:value-type="string" table:style-name="tablecell">
            <text:p text:style-name="tablealignleft"> Horst            </text:p>
          </table:table-cell>
          <table:table-cell office:value-type="string" table:style-name="tablecell">
            <text:p text:style-name="tablealignleft"> Empfang / Information        </text:p>
          </table:table-cell>
          <table:table-cell office:value-type="string" table:style-name="tablecell">
            <text:p text:style-name="tablealignleft"> Begrüßung und Orientierung                                                                         </text:p>
          </table:table-cell>
        </table:table-row>
        <table:table-row>
          <table:table-cell office:value-type="string" table:style-name="tablecell">
            <text:p text:style-name="tablealignleft"> 8          </text:p>
          </table:table-cell>
          <table:table-cell office:value-type="string" table:style-name="tablecell">
            <text:p text:style-name="tablealignleft"> Udo              </text:p>
          </table:table-cell>
          <table:table-cell office:value-type="string" table:style-name="tablecell">
            <text:p text:style-name="tablealignleft"> Leib und Seele               </text:p>
          </table:table-cell>
          <table:table-cell office:value-type="string" table:style-name="tablecell">
            <text:p text:style-name="tablealignleft"> Getränke, Kaffee und mehr                                                                          </text:p>
          </table:table-cell>
        </table:table-row>
        <table:table-row>
          <table:table-cell office:value-type="string" table:style-name="tablecell">
            <text:p text:style-name="tablealignleft"> 9          </text:p>
          </table:table-cell>
          <table:table-cell office:value-type="string" table:style-name="tablecell">
            <text:p text:style-name="tablealignleft"> -                </text:p>
          </table:table-cell>
          <table:table-cell office:value-type="string" table:style-name="tablecell">
            <text:p text:style-name="tablealignleft"> -                            </text:p>
          </table:table-cell>
          <table:table-cell office:value-type="string" table:style-name="tablecell">
            <text:p text:style-name="tablealignleft"> -                                                                                                  </text:p>
          </table:table-cell>
        </table:table-row>
        <table:table-row>
          <table:table-cell office:value-type="string" table:style-name="tablecell">
            <text:p text:style-name="tablealignleft"> 12         </text:p>
          </table:table-cell>
          <table:table-cell office:value-type="string" table:style-name="tablecell">
            <text:p text:style-name="tablealignleft"> (Verschiedene)   </text:p>
          </table:table-cell>
          <table:table-cell office:value-type="string" table:style-name="tablecell">
            <text:p text:style-name="tablealignleft"> Lounge                       </text:p>
          </table:table-cell>
          <table:table-cell office:value-type="string" table:style-name="tablecell">
            <text:p text:style-name="tablealignleft"> Flyer, Informaterialien und Zeitschriften zum Mitnehm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draw:frame draw:style-name="mediaright" draw:name="2" text:anchor-type="paragraph" draw:z-index="2" svg:width="10.583333333333cm" svg:height="7.7417567193128cm"><draw:image xlink:href="Pictures/6feaaca5ff69e85e7ebc850e066cc1b9.png" xlink:type="simple" xlink:show="embed" xlink:actuate="onLoad"/></draw:frame></text:p>
      <text:h text:style-name="Heading_20_2" text:outline-level="2"><text:bookmark-start text:name="__RefHeading___veranstalter_6"/><text:bookmark-start text:name="veranstalter"/>Veranstalter:<text:bookmark-end text:name="__RefHeading___veranstalter_6"/><text:bookmark-end text:name="veranstalter"/></text:h>
      <text:p text:style-name="Text_20_body">Veranstalter für den LPD-BS, ist die <text:a xlink:type="simple" xlink:href="http://bs-lug.de" text:style-name="Internet_20_link" text:visited-style-name="Visited_20_Internet_20_Link">Braunschweiger - Linux-User-Group</text:a> (kurz BS-LUG) und Freiwillige, unterstützt von FKN-Systems, dem Nachbarschaftszentrum und anderen. Die Veranstaltung ist rein nichtkommerziell, der Eintritt ist frei.</text:p>
      <text:p text:style-name="Text_20_body">Allgemeine Infos auf: <text:a xlink:type="simple" xlink:href="https://bs-lug.de/activitys/lpd-bs/start" text:style-name="Internet_20_link" text:visited-style-name="Visited_20_Internet_20_Link">Der Linux-Presentation-Day in Braunschweig</text:a></text:p>
      <text:p text:style-name="Text_20_body">Weitere Termine in der Umgebung gibt es auf: <text:a xlink:type="simple" xlink:href="https://linux-events.org" text:style-name="Internet_20_link" text:visited-style-name="Visited_20_Internet_20_Link">https://linux-events.org</text:a></text:p>
      <text:h text:style-name="Heading_20_2" text:outline-level="2"><text:bookmark-start text:name="__RefHeading___presse_und_medien_7"/><text:bookmark-start text:name="presse_und_medien"/>Presse und Medien<text:bookmark-end text:name="__RefHeading___presse_und_medien_7"/><text:bookmark-end text:name="presse_und_medien"/></text:h>
      <text:list text:style-name="List_20_1" text:continue-numbering="false">
        <text:list-item>
          <text:p text:style-name="List_20_1_Content_First"> Plakat Neu: <draw:frame draw:style-name="media" draw:name="Als PNG laden Legend" text:anchor-type="as-char" draw:z-index="0" svg:width="5.2916666666667cm" style:rel-width="100%"><draw:text-box><text:p text:style-name="legendcenter"><draw:frame draw:style-name="media" draw:name="Als PNG laden" text:anchor-type="as-char" draw:z-index="3" svg:width="5.2916666666667cm" style:rel-width="100%" svg:height="7.4843094038623cm" style:rel-height="scale"><draw:image xlink:href="Pictures/50c0248e8b0c656c335e0ff0d93db5bc.png" xlink:type="simple" xlink:show="embed" xlink:actuate="onLoad"/></draw:frame>Als PNG laden</text:p></draw:text-box></draw:frame> <text:a xlink:type="simple" xlink:href="https://bs-lug.de/activitys/lpd-bs/lpd-bs.2024.2/bs-lug_-_lpd-bs.2024-2_-_plakat_new.20240917.pdf" text:style-name="Internet_20_link" text:visited-style-name="Visited_20_Internet_20_Link">bs-lug_-_lpd-bs.2024-2_-_plakat_new.20240917.pdf</text:a></text:p>
        </text:list-item>
        <text:list-item>
          <text:p text:style-name="List_20_1_Content"> Plakat: <draw:frame draw:style-name="media" draw:name="Als PNG laden Legend" text:anchor-type="as-char" draw:z-index="0" svg:width="5.2916666666667cm" style:rel-width="100%"><draw:text-box><text:p text:style-name="legendcenter"><draw:frame draw:style-name="media" draw:name="Als PNG laden" text:anchor-type="as-char" draw:z-index="4" svg:width="5.2916666666667cm" style:rel-width="100%" svg:height="7.4815513626834cm" style:rel-height="scale"><draw:image xlink:href="Pictures/560973867c0d74777bce6caf0119b573.png" xlink:type="simple" xlink:show="embed" xlink:actuate="onLoad"/></draw:frame>Als PNG laden</text:p></draw:text-box></draw:frame> <text:a xlink:type="simple" xlink:href="https://bs-lug.de/activitys/lpd-bs/lpd-bs.2024.2/bs-lug_-_lpd-bs.2024-2_-_plakat.20240917.pdf" text:style-name="Internet_20_link" text:visited-style-name="Visited_20_Internet_20_Link">bs-lug_-_lpd-bs.2024-2_-_plakat.20240917.pdf</text:a></text:p>
        </text:list-item>
        <text:list-item>
          <text:p text:style-name="List_20_1_Content"> Postcards: <draw:frame draw:style-name="media" draw:name="Als PNG laden Legend" text:anchor-type="as-char" draw:z-index="0" svg:width="5.2916666666667cm" style:rel-width="100%"><draw:text-box><text:p text:style-name="legendcenter"><draw:frame draw:style-name="media" draw:name="Als PNG laden" text:anchor-type="as-char" draw:z-index="5" svg:width="5.2916666666667cm" style:rel-width="100%" svg:height="3.5375230202578cm" style:rel-height="scale"><draw:image xlink:href="Pictures/e8624b2756c42d5c13806b4b6898aa0d.png" xlink:type="simple" xlink:show="embed" xlink:actuate="onLoad"/></draw:frame>Als PNG laden</text:p></draw:text-box></draw:frame> <text:a xlink:type="simple" xlink:href="https://bs-lug.de/activitys/lpd-bs/lpd-bs.2024.2/bs-lug_-_lpd-bs.2024-2_-_postcard.20240917.pdf" text:style-name="Internet_20_link" text:visited-style-name="Visited_20_Internet_20_Link">bs-lug_-_lpd-bs.2024-2_-_postcard.20240917.pdf</text:a></text:p>
        </text:list-item>
        <text:list-item>
          <text:p text:style-name="List_20_1_Content_Last"> Sticker und Hintergrundbild: <draw:frame draw:style-name="media" draw:name="6" text:anchor-type="as-char" draw:z-index="6" svg:width="5.2916666666667cm" style:rel-width="100%" svg:height="2.4793123543124cm" style:rel-height="scale"><draw:image xlink:href="Pictures/0718e6f247af3a9929ec49d147f39fd8.png" xlink:type="simple" xlink:show="embed" xlink:actuate="onLoad"/></draw:frame> <text:a xlink:type="simple" xlink:href="https://bs-lug.de/_media/activitys/lpd-bs/lpd-bs.2019.2/bs-lug_-_lpd_kombie_logo.20190509.png" text:style-name="Internet_20_link" text:visited-style-name="Visited_20_Internet_20_Link">Herabladen als: Rechtsklick/Ziel_Speichern</text:a></text:p>
        </text:list-item>
      </text:list>
      <text:p text:style-name="Text_20_body"><draw:frame draw:style-name="media" draw:name="7" text:anchor-type="as-char" draw:z-index="7" svg:width="" svg:rel-width="100%" svg:height="0cm"><draw:image xlink:href="Pictures/661475a8368700b9b3d2a37e5eafe1ff.svg" xlink:type="simple" xlink:show="embed" xlink:actuate="onLoad"/></draw:frame></text:p>
      <text:list text:style-name="List_20_1" text:continue-numbering="false">
        <text:list-item>
          <text:p text:style-name="LastListParagraph_List_20_1_Content_First"> Pressemitteilung: <text:a xlink:type="simple" xlink:href="https://bs-lug.de/pressestelle/start" text:style-name="Internet_20_link" text:visited-style-name="Visited_20_Internet_20_Link">Pressestelle</text:a></text:p>
        </text:list-item>
      </text:list>
      <text:h text:style-name="Heading_20_2" text:outline-level="2"><text:bookmark-start text:name="__RefHeading___zur_vorbereitung_8"/><text:bookmark-start text:name="zur_vorbereitung"/>Zur Vorbereitung<text:bookmark-end text:name="__RefHeading___zur_vorbereitung_8"/><text:bookmark-end text:name="zur_vorbereitung"/></text:h>
      <text:p text:style-name="Text_20_body">Als Vorbereitung könnt ihr euch zB. diese Videos anschauen:</text:p>
      <text:list text:style-name="List_20_1" text:continue-numbering="false">
        <text:list-item>
          <text:p text:style-name="List_20_1_Content_First"> <text:a xlink:type="simple" xlink:href="https://media.ccc.de/v/lpd2021-1-video_and_qna_-_kanal_lug-vs_-_was_ist_linux_-_die_unendliche_geschichte" text:style-name="Internet_20_link" text:visited-style-name="Visited_20_Internet_20_Link">Was ist Linux?</text:a></text:p>
        </text:list-item>
        <text:list-item>
          <text:p text:style-name="List_20_1_Content"> <text:a xlink:type="simple" xlink:href="https://tube.tchncs.de/w/vUrYDBgk7BWr2V766JHhVs" text:style-name="Internet_20_link" text:visited-style-name="Visited_20_Internet_20_Link">Linux-Distributionen - eine Übersicht - Kielux 2022</text:a></text:p>
        </text:list-item>
        <text:list-item>
          <text:p text:style-name="List_20_1_Content_Last"> <text:a xlink:type="simple" xlink:href="https://media.ccc.de/c/lpd2021/LPD-Online%202021.1" text:style-name="Internet_20_link" text:visited-style-name="Visited_20_Internet_20_Link">Weitere Videos ...</text:a></text:p>
        </text:list-item>
      </text:list>
      <text:p text:style-name="Text_20_body">Mehr Informationen zu: <text:a xlink:type="simple" xlink:href="https://de.wikipedia.org/wiki/Freie_Software" text:style-name="Internet_20_link" text:visited-style-name="Visited_20_Internet_20_Link">Freie Software</text:a></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38:20</meta:creation-date>
    <dc:creator>Generated</dc:creator>
    <dc:date>2026-08-21T01::38:20</dc:date>
    <dc:language>en-US</dc:language>
    <meta:editing-cycles>1</meta:editing-cycles>
    <meta:editing-duration>PT0S</meta:editing-duration>
    <dc:title>activitys:lpd-bs:lpd-bs.2024.2:start</dc:title>
  </office:meta>
</office:document-meta>
</file>