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6feaaca5ff69e85e7ebc850e066cc1b9.png"/>
  <manifest:file-entry manifest:media-type="image/png" manifest:full-path="Pictures/bca0e9c01e7853ad9586d942c2d18282.png"/>
  <manifest:file-entry manifest:media-type="image/png" manifest:full-path="Pictures/4bff909ff2db937bfa4c6574fa11f2fd.png"/>
  <manifest:file-entry manifest:media-type="image/png" manifest:full-path="Pictures/9e700af7032d66ad5259ab416ab328d4.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5.1:start"/><text:bookmark-start text:name="__RefHeading___linux-presentation-day_in_braunschweig_lpd-bs.2025.1_1"/><text:bookmark-start text:name="linux-presentation-day_in_braunschweig_lpd-bs.2025.1"/>Linux-Presentation-Day in Braunschweig [LPD-BS.2025.1]<text:bookmark-end text:name="__RefHeading___linux-presentation-day_in_braunschweig_lpd-bs.2025.1_1"/><text:bookmark-end text:name="linux-presentation-day_in_braunschweig_lpd-bs.2025.1"/></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planungsphase_2"/><text:bookmark-start text:name="planungsphase"/>Planungsphase<text:bookmark-end text:name="__RefHeading___planungsphase_2"/><text:bookmark-end text:name="planungsphase"/></text:h>
      <text:p text:style-name="Text_20_body">
Dieses Programm befindet sich in der Planung und ist noch nicht endgültig.</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ter construction …</text:p></table:table-cell></table:table-row></table:table></draw:text-box></draw:frame></text:p>
      <text:h text:style-name="Heading_20_2" text:outline-level="2"><text:bookmark-start text:name="__RefHeading___termin_3"/><text:bookmark-start text:name="termin"/>Termin<text:bookmark-end text:name="__RefHeading___termin_3"/><text:bookmark-end text:name="termin"/></text:h>
      <text:p text:style-name="Text_20_body">Der von der BS-LUG veranstaltete Linux-Presentation-Day (LPD-BS.2025.1) in Braunschweig findet am <text:span text:style-name="Strong_20_Emphasis">Mittwoch, 2025-04-23,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4"/><text:bookmark-start text:name="anfahrtadresse"/>Anfahrt / Adresse:<text:bookmark-end text:name="__RefHeading___anfahrtadresse_4"/><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5"/><text:bookmark-start text:name="programm"/>Programm<text:bookmark-end text:name="__RefHeading___programm_5"/><text:bookmark-end text:name="programm"/></text:h>
      <text:p text:style-name="Text_20_body">Beim Linux-Presentation-Day [LPD] ist der Name Programm. Wir biet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6"/><text:bookmark-start text:name="stationen_und_vortraege"/>Stationen und Vorträge:<text:bookmark-end text:name="__RefHeading___stationen_und_vortraege_6"/><text:bookmark-end text:name="stationen_und_vortraege"/></text:h>
      <text:p text:style-name="Text_20_body"><draw:frame draw:style-name="media" draw:name="1" text:anchor-type="as-char" draw:z-index="1" svg:width="" svg:rel-width="100%" svg:height="0cm"><draw:image xlink:href="Pictures/661475a8368700b9b3d2a37e5eafe1ff.svg" xlink:type="simple" xlink:show="embed" xlink:actuate="onLoad"/></draw:frame></text:p>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Verschiedene)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Maik             </text:p>
          </table:table-cell>
          <table:table-cell office:value-type="string" table:style-name="tablecell">
            <text:p text:style-name="tablealignleft"> Spiele unter Linux           </text:p>
          </table:table-cell>
          <table:table-cell office:value-type="string" table:style-name="tablecell">
            <text:p text:style-name="tablealignleft"> Steam, Proton und weitere freie Gameengines in Vorführung                                          </text:p>
          </tabl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ext:p text:style-name="tablealignleft"> Distribution                 </text:p>
          </table:table-cell>
          <table:table-cell office:value-type="string" table:style-name="tablecell">
            <text:p text:style-name="tablealignleft"> Arch-Linux vorgestellt                                                                             </text:p>
          </table:table-cell>
        </table:table-row>
        <table:table-row>
          <table:table-cell office:value-type="string" table:style-name="tablecell">
            <text:p text:style-name="tablealignleft"> 6          </text:p>
          </table:table-cell>
          <table:table-cell office:value-type="string" table:style-name="tablecell">
            <text:p text:style-name="tablealignleft"> (Verschiedene)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2" text:anchor-type="paragraph" draw:z-index="2"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8"/><text:bookmark-start text:name="presse_und_medien"/>Presse und Medien<text:bookmark-end text:name="__RefHeading___presse_und_medien_8"/><text:bookmark-end text:name="presse_und_medien"/></text:h>
      <text:p text:style-name="Text_20_body"><draw:frame draw:style-name="media" draw:name="3" text:anchor-type="as-char" draw:z-index="3"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4" svg:width="5.2916666666667cm" style:rel-width="100%" svg:height="7.4843094038623cm" style:rel-height="scale"><draw:image xlink:href="Pictures/bca0e9c01e7853ad9586d942c2d18282.png" xlink:type="simple" xlink:show="embed" xlink:actuate="onLoad"/></draw:frame>Als PNG laden</text:p></draw:text-box></draw:frame> <text:a xlink:type="simple" xlink:href="https://bs-lug.de/activitys/lpd-bs/lpd-bs.2024.1/bs-lug_-_lpd-bs.2024-1_-_plakat_new.20240423.pdf" text:style-name="Internet_20_link" text:visited-style-name="Visited_20_Internet_20_Link">bs-lug_-_lpd-bs.2024-1_-_plakat_new.20240423.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5" svg:width="5.2916666666667cm" style:rel-width="100%" svg:height="7.4815513626834cm" style:rel-height="scale"><draw:image xlink:href="Pictures/4bff909ff2db937bfa4c6574fa11f2fd.png" xlink:type="simple" xlink:show="embed" xlink:actuate="onLoad"/></draw:frame>Als PNG laden</text:p></draw:text-box></draw:frame> <text:a xlink:type="simple" xlink:href="https://bs-lug.de/activitys/lpd-bs/lpd-bs.2024.1/bs-lug_-_lpd-bs.2024-1_-_plakat.20240423.pdf" text:style-name="Internet_20_link" text:visited-style-name="Visited_20_Internet_20_Link">bs-lug_-_lpd-bs.2024-1_-_plakat.20240423.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6" svg:width="5.2916666666667cm" style:rel-width="100%" svg:height="3.5375230202578cm" style:rel-height="scale"><draw:image xlink:href="Pictures/9e700af7032d66ad5259ab416ab328d4.png" xlink:type="simple" xlink:show="embed" xlink:actuate="onLoad"/></draw:frame>Als PNG laden</text:p></draw:text-box></draw:frame> <text:a xlink:type="simple" xlink:href="https://bs-lug.de/activitys/lpd-bs/lpd-bs.2024.1/bs-lug_-_lpd-bs.2024-1_-_postcard.20240423.pdf" text:style-name="Internet_20_link" text:visited-style-name="Visited_20_Internet_20_Link">bs-lug_-_lpd-bs.2024-1_-_postcard.20240423.pdf</text:a></text:p>
        </text:list-item>
        <text:list-item>
          <text:p text:style-name="List_20_1_Content_Last"> Sticker und Hintergrundbild: <draw:frame draw:style-name="media" draw:name="7" text:anchor-type="as-char" draw:z-index="7"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p text:style-name="Text_20_body"><draw:frame draw:style-name="media" draw:name="8" text:anchor-type="as-char" draw:z-index="8"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9"/><text:bookmark-start text:name="zur_vorbereitung"/>Zur Vorbereitung<text:bookmark-end text:name="__RefHeading___zur_vorbereitung_9"/><text:bookmark-end text:name="zur_vorbereitung"/></text:h>
      <text:p text:style-name="Text_20_body">Als Vorbereitung könnt ihr euch zB. diese Videos anschauen:</text:p>
      <text:list text:style-name="List_20_1" text:continue-numbering="false">
        <text:list-item>
          <text:p text:style-name="List_20_1_Content_First"> <text:a xlink:type="simple" xlink:href="https://media.fsfe.org/w/aw4EHJYVBSQGHPS22xXBG2" text:style-name="Internet_20_link" text:visited-style-name="Visited_20_Internet_20_Link">Ada &amp; Zangemann - Ein Märchen über Software, Skateboards und Himbeereis</text:a></text:p>
        </text:list-item>
        <text:list-item>
          <text:p text:style-name="List_20_1_Conten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00:29</meta:creation-date>
    <dc:creator>Generated</dc:creator>
    <dc:date>2026-08-21T01::00:29</dc:date>
    <dc:language>en-US</dc:language>
    <meta:editing-cycles>1</meta:editing-cycles>
    <meta:editing-duration>PT0S</meta:editing-duration>
    <dc:title>activitys:lpd-bs:lpd-bs.2025.1:start</dc:title>
  </office:meta>
</office:document-meta>
</file>