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61475a8368700b9b3d2a37e5eafe1ff.svg"/>
  <manifest:file-entry manifest:media-type="image/png" manifest:full-path="Pictures/ccc1a5ec8805fa492a6e6de9c646745c.png"/>
  <manifest:file-entry manifest:media-type="image/png" manifest:full-path="Pictures/7bf9361941bf172a202b4296afd2f882.png"/>
  <manifest:file-entry manifest:media-type="image/png" manifest:full-path="Pictures/6feaaca5ff69e85e7ebc850e066cc1b9.png"/>
  <manifest:file-entry manifest:media-type="image/png" manifest:full-path="Pictures/9f487a8175b2bdf6d58bf115fa780d03.png"/>
  <manifest:file-entry manifest:media-type="image/png" manifest:full-path="Pictures/5c53e96e4668e6ebf6e1940c0d49d13c.png"/>
  <manifest:file-entry manifest:media-type="image/png" manifest:full-path="Pictures/35efbaa86dfc49b95de703e96d5099a5.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p text:style-name="Text_20_body"><text:bookmark text:name="activitys:lpd-bs:lpd-bs.2026.2:start"/>DRAFT <draw:frame draw:style-name="media" draw:name="0" text:anchor-type="as-char" draw:z-index="0" svg:width="" svg:rel-width="100%" svg:height="0cm"><draw:image xlink:href="Pictures/661475a8368700b9b3d2a37e5eafe1ff.svg" xlink:type="simple" xlink:show="embed" xlink:actuate="onLoad"/></draw:frame></text:p>
      <text:h text:style-name="Heading_20_1" text:outline-level="1"><text:bookmark-start text:name="__RefHeading___linux-presentation-day_in_braunschweig_lpd-bs.2025.2_1"/><text:bookmark-start text:name="linux-presentation-day_in_braunschweig_lpd-bs.2025.2"/>Linux-Presentation-Day in Braunschweig [LPD-BS.2025.2]<text:bookmark-end text:name="__RefHeading___linux-presentation-day_in_braunschweig_lpd-bs.2025.2_1"/><text:bookmark-end text:name="linux-presentation-day_in_braunschweig_lpd-bs.2025.2"/></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nachbereitung_2"/><text:bookmark-start text:name="nachbereitung"/>Nachbereitung<text:bookmark-end text:name="__RefHeading___nachbereitung_2"/><text:bookmark-end text:name="nachbereitung"/></text:h>
      <text:p text:style-name="Text_20_body">Neben Leckereien aus der Küche, versorgten sich 15 Besucher mit Informationen um sich auf ihren Umstieg zu LINUX vorzubereiten.
Wir danken allen Gästen und allen Beteiligten, die diese Veranstaltung ermöglicht haben. Bis zum nächsten Mal!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2" text:outline-level="2"><text:bookmark-start text:name="__RefHeading___termin_3"/><text:bookmark-start text:name="termin"/>Termin<text:bookmark-end text:name="__RefHeading___termin_3"/><text:bookmark-end text:name="termin"/></text:h>
      <text:p text:style-name="Text_20_body">Der von der BS-LUG veranstaltete Linux-Presentation-Day (LPD-BS.2025.2) in Braunschweig findet am <text:span text:style-name="Strong_20_Emphasis">Mittwoch, 2025-10-29,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4"/><text:bookmark-start text:name="anfahrtadresse"/>Anfahrt / Adresse:<text:bookmark-end text:name="__RefHeading___anfahrtadresse_4"/><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5"/><text:bookmark-start text:name="programm"/>Programm<text:bookmark-end text:name="__RefHeading___programm_5"/><text:bookmark-end text:name="programm"/></text:h>
      <text:p text:style-name="Text_20_body">Beim Linux-Presentation-Day [LPD] ist der Name Programm. Wir biet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6"/><text:bookmark-start text:name="stationen_und_vortraege"/>Stationen und Vorträge:<text:bookmark-end text:name="__RefHeading___stationen_und_vortraege_6"/><text:bookmark-end text:name="stationen_und_vortraege"/></text:h>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Verschiedene)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Rüdiger                </text:p>
          </table:table-cell>
          <table:table-cell office:value-type="string" table:style-name="tablecell">
            <text:p text:style-name="tablealignleft"> Fotografie                   </text:p>
          </table:table-cell>
          <table:table-cell office:value-type="string" table:style-name="tablecell">
            <text:p text:style-name="tablealignleft"> Mit LINUX Fotos verwalten und bearbeiten - es geht auch ohne Kommerz. <draw:frame draw:style-name="media" draw:name="3" text:anchor-type="as-char" draw:z-index="3" svg:width="0.52916666666667cm" svg:height="0.52916666666667cm"><draw:image xlink:href="Pictures/7bf9361941bf172a202b4296afd2f882.png" xlink:type="simple" xlink:show="embed" xlink:actuate="onLoad"/></draw:frame>                          </text:p>
          </table:table-cell>
        </table:table-row>
        <table:table-row>
          <table:table-cell office:value-type="string" table:style-name="tablecell">
            <text:p text:style-name="tablealignleft"> 5          </text:p>
          </table:table-cell>
          <table:table-cell office:value-type="string" table:style-name="tablecell">
            <text:p text:style-name="tablealignleft"> Holger, Gunnar, Alois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ext:p text:style-name="tablealignleft"> Distribution                 </text:p>
          </table:table-cell>
          <table:table-cell office:value-type="string" table:style-name="tablecell">
            <text:p text:style-name="tablealignleft"> Arch-Linux vorgestellt                                                                             </text:p>
          </table:table-cell>
        </table:table-row>
        <table:table-row>
          <table:table-cell office:value-type="string" table:style-name="tablecell">
            <text:p text:style-name="tablealignleft"> 6          </text:p>
          </table:table-cell>
          <table:table-cell office:value-type="string" table:style-name="tablecell">
            <text:p text:style-name="tablealignleft"> (Verschiedene)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4" text:anchor-type="paragraph" draw:z-index="4"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8"/><text:bookmark-start text:name="presse_und_medien"/>Presse und Medien<text:bookmark-end text:name="__RefHeading___presse_und_medien_8"/><text:bookmark-end text:name="presse_und_medien"/></text:h>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5" svg:width="5.2916666666667cm" style:rel-width="100%" svg:height="7.4843094038623cm" style:rel-height="scale"><draw:image xlink:href="Pictures/9f487a8175b2bdf6d58bf115fa780d03.png" xlink:type="simple" xlink:show="embed" xlink:actuate="onLoad"/></draw:frame>Als PNG laden</text:p></draw:text-box></draw:frame> <text:a xlink:type="simple" xlink:href="https://bs-lug.de/activitys/lpd-bs/lpd-bs.2025.2/bs-lug_-_lpd-bs.2025-2_-_plakat_new.20251024.pdf" text:style-name="Internet_20_link" text:visited-style-name="Visited_20_Internet_20_Link">bs-lug_-_lpd-bs.2025-2_-_plakat_new.20251024.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6" svg:width="5.2916666666667cm" style:rel-width="100%" svg:height="7.4815513626834cm" style:rel-height="scale"><draw:image xlink:href="Pictures/5c53e96e4668e6ebf6e1940c0d49d13c.png" xlink:type="simple" xlink:show="embed" xlink:actuate="onLoad"/></draw:frame>Als PNG laden</text:p></draw:text-box></draw:frame> <text:a xlink:type="simple" xlink:href="https://bs-lug.de/activitys/lpd-bs/lpd-bs.2025.2/bs-lug_-_lpd-bs.2025-2_-_plakat.20251024.pdf" text:style-name="Internet_20_link" text:visited-style-name="Visited_20_Internet_20_Link">bs-lug_-_lpd-bs.2025-2_-_plakat.20251024.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7" svg:width="5.2916666666667cm" style:rel-width="100%" svg:height="3.7194605009634cm" style:rel-height="scale"><draw:image xlink:href="Pictures/35efbaa86dfc49b95de703e96d5099a5.png" xlink:type="simple" xlink:show="embed" xlink:actuate="onLoad"/></draw:frame>Als PNG laden</text:p></draw:text-box></draw:frame> <text:a xlink:type="simple" xlink:href="https://bs-lug.de/activitys/lpd-bs/lpd-bs.2025.2/bs-lug_-_lpd-bs.2025-2_-_postcard.20251024.pdf" text:style-name="Internet_20_link" text:visited-style-name="Visited_20_Internet_20_Link">bs-lug_-_lpd-bs.2025-2_-_postcard.20251024.pdf</text:a></text:p>
        </text:list-item>
        <text:list-item>
          <text:p text:style-name="List_20_1_Content_Last"> Sticker und Hintergrundbild: <draw:frame draw:style-name="media" draw:name="8" text:anchor-type="as-char" draw:z-index="8"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9"/><text:bookmark-start text:name="zur_vorbereitung"/>Zur Vorbereitung<text:bookmark-end text:name="__RefHeading___zur_vorbereitung_9"/><text:bookmark-end text:name="zur_vorbereitung"/></text:h>
      <text:p text:style-name="Text_20_body">Als Vorbereitung könnt ihr euch zB. diese Videos anschauen:</text:p>
      <text:list text:style-name="List_20_1" text:continue-numbering="false">
        <text:list-item>
          <text:p text:style-name="List_20_1_Content_First"> <text:a xlink:type="simple" xlink:href="https://media.fsfe.org/w/aw4EHJYVBSQGHPS22xXBG2" text:style-name="Internet_20_link" text:visited-style-name="Visited_20_Internet_20_Link">Ada &amp; Zangemann - Ein Märchen über Software, Skateboards und Himbeereis</text:a></text:p>
        </text:list-item>
        <text:list-item>
          <text:p text:style-name="List_20_1_Conten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39:19</meta:creation-date>
    <dc:creator>Generated</dc:creator>
    <dc:date>2026-08-20T23::39:19</dc:date>
    <dc:language>en-US</dc:language>
    <meta:editing-cycles>1</meta:editing-cycles>
    <meta:editing-duration>PT0S</meta:editing-duration>
    <dc:title>activitys:lpd-bs:lpd-bs.2026.2:start</dc:title>
  </office:meta>
</office:document-meta>
</file>