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f9361941bf172a202b4296afd2f88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tivitys:lpd-bs:raumplan_konzept_protohaus"/><text:bookmark-start text:name="__RefHeading___raum_und_konzept_1"/><text:bookmark-start text:name="raum_und_konzept"/>Raum und Konzept<text:bookmark-end text:name="__RefHeading___raum_und_konzept_1"/><text:bookmark-end text:name="raum_und_konzept"/></text:h>
      <text:p text:style-name="Text_20_body">Erarbeitung des Raumes und Konzept für Raum und Veranstaltung. Um die Benennung der Bilder zu sehen Maus auf Bild halten und warten.</text:p>
      <text:p text:style-name="Text_20_body"><draw:frame draw:style-name="medialeft" draw:name="Raumplan 20160424 Legend" text:anchor-type="paragraph" draw:z-index="0" svg:width="10.583333333333cm"><draw:text-box><text:p text:style-name="legendcenter"><draw:frame draw:style-name="medialeft" draw:name="Raumplan 20160424" text:anchor-type="paragraph" draw:z-index="0" svg:width="10.583333333333cm" svg:height="10.583333333333cm"><draw:image xlink:href="/srv/www/vhosts/bs-lug/public_html/data/media/medien/lpd-raumplan_20160424.png" xlink:type="simple" xlink:show="embed" xlink:actuate="onLoad"/></draw:frame>Raumplan 20160424</text:p></draw:text-box></draw:frame></text:p>
      <text:h text:style-name="Heading_20_3" text:outline-level="3"><text:bookmark-start text:name="__RefHeading___stationen_2"/><text:bookmark-start text:name="stationen"/>Stationen<text:bookmark-end text:name="__RefHeading___stationen_2"/><text:bookmark-end text:name="stationen"/></text:h>
      <text:p text:style-name="Text_20_body">Wer macht was an welcher Station und welchen Informationsschwerpunkt gibt es dort?</text:p>
      <text:p text:style-name="Text_20_body">Diese Liste so aufarbeiten, das sie auch als Aushang (Wegweiser) für den Besucher taugt. Aus den Topics werden dann die Hinweistafeln für den Besucher.</text:p>
      <text:list text:style-name="List_20_1" text:continue-numbering="false">
        <text:list-item>
          <text:p text:style-name="List_20_1_Content_First"> <text:span text:style-name="Emphasis">Station 1:</text:span> <text:span text:style-name="Strong_20_Emphasis">Win vs Linux, Oberflächen im Vergleich</text:span></text:p>
          <text:list text:style-name="List_20_1">
            <text:list-item>
              <text:p text:style-name="List_20_1_Content"> Frank</text:p>
              <text:list text:style-name="List_20_1">
                <text:list-item>
                  <text:p text:style-name="List_20_1_Content"> Big-One (plus M,T,M), 2x TFT, +1 TFT(S6)</text:p>
                </text:list-item>
                <text:list-item>
                  <text:p text:style-name="List_20_1_Content"> Vorführung: Gegenüberstellung der Windowmanager (Oberfläche) verschiedener Linux-Distries und Windows zum Vergleich der Bedienbarkeit und Demonstration der diesbezüglich wesentlich erweiterten Möglichkeiten von Anpassung und Automation unter Linux. (VM ⇒ VirtualMaschine, WM ⇒ WindowsManager)</text:p>
                </text:list-item>
                <text:list-item>
                  <text:p text:style-name="List_20_1_Content"> ??? Wenn möglich mit Beamer? Dann hätten wir noch ein bisschen Multimediafeeling im Raum. <draw:frame draw:style-name="media" draw:name="1" text:anchor-type="as-char" draw:z-index="1" svg:width="0cm" svg:height="0cm"><draw:image xlink:href="/srv/www/vhosts/bs-lug/public_html/lib/plugins/emoji/assets/png/1F616.png" xlink:type="simple" xlink:show="embed" xlink:actuate="onLoad"/></draw:frame></text:p>
                  <text:list text:style-name="List_20_1">
                    <text:list-item>
                      <text:p text:style-name="List_20_1_Content_Last"> Beamer oder Fernseher?</text:p>
                    </text:list-item>
                  </text:list>
                </text:list-item>
              </text:list>
            </text:list-item>
          </text:list>
        </text:list-item>
      </text:list>
      <text:list text:style-name="List_20_1" text:continue-numbering="false">
        <text:list-item>
          <text:p text:style-name="List_20_1_Content_First"> <text:span text:style-name="Emphasis">Station 2:</text:span> <text:span text:style-name="Strong_20_Emphasis">Büroprogramme, Internet, Email und Basteln</text:span></text:p>
          <text:list text:style-name="List_20_1">
            <text:list-item>
              <text:p text:style-name="List_20_1_Content"> Stefan</text:p>
              <text:list text:style-name="List_20_1">
                <text:list-item>
                  <text:p text:style-name="List_20_1_Content"> Kubuntu</text:p>
                </text:list-item>
                <text:list-item>
                  <text:p text:style-name="List_20_1_Content"> GIS mit Linux</text:p>
                </text:list-item>
                <text:list-item>
                  <text:p text:style-name="List_20_1_Content"> PyCharm</text:p>
                </text:list-item>
                <text:list-item>
                  <text:p text:style-name="List_20_1_Content"> (Hibiscus (online Banking))</text:p>
                </text:list-item>
                <text:list-item>
                  <text:p text:style-name="List_20_1_Content"> Vektorgrafiken/Inkscape</text:p>
                </text:list-item>
              </text:list>
            </text:list-item>
            <text:list-item>
              <text:p text:style-name="List_20_1_Content"> Steffen</text:p>
              <text:list text:style-name="List_20_1">
                <text:list-item>
                  <text:p text:style-name="List_20_1_Content"> RPi –&gt; Monitor???</text:p>
                </text:list-item>
                <text:list-item>
                  <text:p text:style-name="List_20_1_Content"> NUC –&gt; Monitor???</text:p>
                </text:list-item>
                <text:list-item>
                  <text:p text:style-name="List_20_1_Content"> Fotomanagement + Bearbeitung</text:p>
                </text:list-item>
                <text:list-item>
                  <text:p text:style-name="List_20_1_Content"> VirtualBox</text:p>
                </text:list-item>
                <text:list-item>
                  <text:p text:style-name="List_20_1_Content"> Office unter Linux (LO, WPS)</text:p>
                </text:list-item>
                <text:list-item>
                  <text:p text:style-name="List_20_1_Content_Last"> Vergleich Win Versionen mit Linux Desktops</text:p>
                </text:list-item>
              </text:list>
            </text:list-item>
          </text:list>
        </text:list-item>
      </text:list>
      <text:list text:style-name="List_20_1" text:continue-numbering="false">
        <text:list-item>
          <text:p text:style-name="List_20_1_Content_First"> <text:span text:style-name="Emphasis">Station 3:</text:span> ** Mach auch mal eine Pause! ** (Bierzelttisch)</text:p>
          <text:list text:style-name="List_20_1">
            <text:list-item>
              <text:p text:style-name="List_20_1_Content"> Verpflegung und Getränke, Werbung, Gimicks</text:p>
            </text:list-item>
            <text:list-item>
              <text:p text:style-name="List_20_1_Content"> Selbstbedienung</text:p>
              <text:list text:style-name="List_20_1">
                <text:list-item>
                  <text:p text:style-name="List_20_1_Content"> Kuchen + Kekse</text:p>
                </text:list-item>
                <text:list-item>
                  <text:p text:style-name="List_20_1_Content"> Getränke aus dem ProtoHaus</text:p>
                </text:list-item>
                <text:list-item>
                  <text:p text:style-name="List_20_1_Content"> Flaschenöffner für die Getränkeflaschen</text:p>
                </text:list-item>
                <text:list-item>
                  <text:p text:style-name="List_20_1_Content"> Servierten zum Essen</text:p>
                </text:list-item>
                <text:list-item>
                  <text:p text:style-name="List_20_1_Content"> Mülleimer für die Entsorgung der benutzten Servierten</text:p>
                </text:list-item>
                <text:list-item>
                  <text:p text:style-name="List_20_1_Content"> Spendenbox für Getränke und Kuchen</text:p>
                </text:list-item>
              </text:list>
            </text:list-item>
            <text:list-item>
              <text:p text:style-name="List_20_1_Content"> Einkauf</text:p>
              <text:list text:style-name="List_20_1">
                <text:list-item>
                  <text:p text:style-name="List_20_1_Content"> Servierten</text:p>
                </text:list-item>
                <text:list-item>
                  <text:p text:style-name="List_20_1_Content_Last"> Kekse</text:p>
                </text:list-item>
              </text:list>
            </text:list-item>
          </text:list>
        </text:list-item>
      </text:list>
      <text:list text:style-name="List_20_1" text:continue-numbering="false">
        <text:list-item>
          <text:p text:style-name="List_20_1_Content_First"> <text:span text:style-name="Emphasis">Station 4:</text:span> ** Anfänger, Spiele, Software Installation **</text:p>
          <text:list text:style-name="List_20_1">
            <text:list-item>
              <text:p text:style-name="List_20_1_Content"> David</text:p>
              <text:list text:style-name="List_20_1">
                <text:list-item>
                  <text:p text:style-name="List_20_1_Content"> WPS Office</text:p>
                </text:list-item>
                <text:list-item>
                  <text:p text:style-name="List_20_1_Content"> Linux-Spiele</text:p>
                </text:list-item>
                <text:list-item>
                  <text:p text:style-name="List_20_1_Content"> elementary OS</text:p>
                </text:list-item>
                <text:list-item>
                  <text:p text:style-name="List_20_1_Content"> Linux Server (Debian/RedHat/SLES)</text:p>
                </text:list-item>
                <text:list-item>
                  <text:p text:style-name="List_20_1_Content"> Browser (Firefox, Chromium, Vivaldi)</text:p>
                </text:list-item>
              </text:list>
            </text:list-item>
            <text:list-item>
              <text:p text:style-name="List_20_1_Content"> Arndt</text:p>
              <text:list text:style-name="List_20_1">
                <text:list-item>
                  <text:p text:style-name="List_20_1_Content"> Linux Mint</text:p>
                </text:list-item>
                <text:list-item>
                  <text:p text:style-name="List_20_1_Content"> Linux-Spiele</text:p>
                </text:list-item>
                <text:list-item>
                  <text:p text:style-name="List_20_1_Content"> SAP unter Linux</text:p>
                </text:list-item>
                <text:list-item>
                  <text:p text:style-name="List_20_1_Content"> Eclipse</text:p>
                </text:list-item>
                <text:list-item>
                  <text:p text:style-name="List_20_1_Content"> Software installieren</text:p>
                </text:list-item>
                <text:list-item>
                  <text:p text:style-name="List_20_1_Content"> Updates</text:p>
                </text:list-item>
                <text:list-item>
                  <text:p text:style-name="List_20_1_Content"> Wo finde ich Hilfe?</text:p>
                </text:list-item>
                <text:list-item>
                  <text:p text:style-name="List_20_1_Content_Last"> Steam Machine (mit kodi)</text:p>
                </text:list-item>
              </text:list>
            </text:list-item>
          </text:list>
        </text:list-item>
      </text:list>
      <text:list text:style-name="List_20_1" text:continue-numbering="false">
        <text:list-item>
          <text:p text:style-name="List_20_1_Content_First"> <text:span text:style-name="Emphasis">Station 5:</text:span> <text:span text:style-name="Strong_20_Emphasis">Multimedia: Video, Audio und Bildbearbeitung</text:span></text:p>
          <text:list text:style-name="List_20_1">
            <text:list-item>
              <text:p text:style-name="List_20_1_Content"> Marius + Freundin</text:p>
              <text:list text:style-name="List_20_1">
                <text:list-item>
                  <text:p text:style-name="List_20_1_Content"> 2x Fedora Laptops + Monitoren + Tabs..</text:p>
                </text:list-item>
                <text:list-item>
                  <text:p text:style-name="List_20_1_Content"> Videos</text:p>
                </text:list-item>
                <text:list-item>
                  <text:p text:style-name="List_20_1_Content"> Kodi</text:p>
                </text:list-item>
                <text:list-item>
                  <text:p text:style-name="List_20_1_Content"> Photoshop E2</text:p>
                </text:list-item>
              </text:list>
            </text:list-item>
            <text:list-item>
              <text:p text:style-name="List_20_1_Content"> Manfred</text:p>
              <text:list text:style-name="List_20_1">
                <text:list-item>
                  <text:p text:style-name="List_20_1_Content"> 1 Laptop mit Ubuntu 16.04 LTS (minimum RAM), 1 Laptop mit Ubuntu 16.04 LTS ( viel RAM), 1 PC mit Monitor (20 Zoll) mit Ubuntu 14.04 LTS</text:p>
                </text:list-item>
                <text:list-item>
                  <text:p text:style-name="List_20_1_Content"> Ubuntu</text:p>
                </text:list-item>
                <text:list-item>
                  <text:p text:style-name="List_20_1_Content"> Musik –&gt; MP3, Ogg</text:p>
                </text:list-item>
                <text:list-item>
                  <text:p text:style-name="List_20_1_Content"> Musik –&gt; Rosegate u.ä.</text:p>
                </text:list-item>
                <text:list-item>
                  <text:p text:style-name="List_20_1_Content_Last"> CAD –&gt; Kicad, Layout</text:p>
                </text:list-item>
              </text:list>
            </text:list-item>
          </text:list>
        </text:list-item>
      </text:list>
      <text:list text:style-name="List_20_1" text:continue-numbering="false">
        <text:list-item>
          <text:p text:style-name="List_20_1_Content_First"> <text:span text:style-name="Emphasis">Station 6:</text:span> <text:span text:style-name="Strong_20_Emphasis">Selbstbedienung: Linux zum selber Anfassen und experimentieren</text:span></text:p>
          <text:list text:style-name="List_20_1">
            <text:list-item>
              <text:p text:style-name="List_20_1_Content"> 2 Rechner (plus Mon,Tas+Mau) zum selber fummeln</text:p>
              <text:list text:style-name="List_20_1">
                <text:list-item>
                  <text:p text:style-name="List_20_1_Content"> 1x Nuc (Steffen) + Monitor von Arndt</text:p>
                </text:list-item>
                <text:list-item>
                  <text:p text:style-name="List_20_1_Content"> 1x Monitor (Frank) + Bigtower (Arndt) </text:p>
                </text:list-item>
              </text:list>
            </text:list-item>
            <text:list-item>
              <text:p text:style-name="List_20_1_Content"> Hier kann sich der Benutzer auf zwei unterschiedlichen Live-Distries (Opensuse, Knoppix) nach Herzenslust austoben. (Und nix kaputtmachen, da persistent. <draw:frame draw:style-name="media" draw:name="2" text:anchor-type="as-char" draw:z-index="2" svg:width="0.52916666666667cm" svg:height="0.52916666666667cm"><draw:image xlink:href="Pictures/7bf9361941bf172a202b4296afd2f882.png" xlink:type="simple" xlink:show="embed" xlink:actuate="onLoad"/></draw:frame>)</text:p>
              <text:list text:style-name="List_20_1">
                <text:list-item>
                  <text:p text:style-name="List_20_1_Content_Last"> Hoffentlich keine Live CDs! Das sollte schon performant reagieren.</text:p>
                </text:list-item>
              </text:list>
            </text:list-item>
          </text:list>
        </text:list-item>
      </text:list>
      <text:list text:style-name="List_20_1" text:continue-numbering="false">
        <text:list-item>
          <text:p text:style-name="List_20_1_Content_First"> <text:span text:style-name="Emphasis">Station 7:</text:span> ** Information **</text:p>
          <text:list text:style-name="List_20_1">
            <text:list-item>
              <text:p text:style-name="List_20_1_Content_Last"> Auslage Flyer, Infos, Zeitschriften, …</text:p>
            </text:list-item>
          </text:list>
        </text:list-item>
      </text:list>
      <text:h text:style-name="Heading_20_2" text:outline-level="2"><text:bookmark-start text:name="__RefHeading___moegliche_themengebiete_3"/><text:bookmark-start text:name="moegliche_themengebiete"/>mögliche Themengebiete<text:bookmark-end text:name="__RefHeading___moegliche_themengebiete_3"/><text:bookmark-end text:name="moegliche_themengebiete"/></text:h>
      <text:list text:style-name="List_20_1" text:continue-numbering="false">
        <text:list-item>
          <text:p text:style-name="List_20_1_Content_First"> Win vs Linux</text:p>
        </text:list-item>
        <text:list-item>
          <text:p text:style-name="List_20_1_Content"> Oberflächen im Vergleich</text:p>
          <text:list text:style-name="List_20_1">
            <text:list-item>
              <text:p text:style-name="List_20_1_Content"> XFCE / XP</text:p>
            </text:list-item>
            <text:list-item>
              <text:p text:style-name="List_20_1_Content"> Cinnamon / Win 7</text:p>
            </text:list-item>
            <text:list-item>
              <text:p text:style-name="List_20_1_Content"> KDE / Win 10 ???</text:p>
            </text:list-item>
            <text:list-item>
              <text:p text:style-name="List_20_1_Content"> elementary OS / Osx</text:p>
            </text:list-item>
          </text:list>
        </text:list-item>
        <text:list-item>
          <text:p text:style-name="List_20_1_Content"> Office unter Linux</text:p>
          <text:list text:style-name="List_20_1">
            <text:list-item>
              <text:p text:style-name="List_20_1_Content"> WPS Office</text:p>
            </text:list-item>
            <text:list-item>
              <text:p text:style-name="List_20_1_Content"> Libreoffice</text:p>
            </text:list-item>
            <text:list-item>
              <text:p text:style-name="List_20_1_Content"> FreeOffice</text:p>
            </text:list-item>
          </text:list>
        </text:list-item>
        <text:list-item>
          <text:p text:style-name="List_20_1_Content"> Gaming unter Linux</text:p>
          <text:list text:style-name="List_20_1">
            <text:list-item>
              <text:p text:style-name="List_20_1_Content"> Steam Machine?</text:p>
            </text:list-item>
            <text:list-item>
              <text:p text:style-name="List_20_1_Content"> Hardwareunterstützung als Thema für Interessierten</text:p>
            </text:list-item>
            <text:list-item>
              <text:p text:style-name="List_20_1_Content"> Steam Machine / Steam OS</text:p>
            </text:list-item>
          </text:list>
        </text:list-item>
        <text:list-item>
          <text:p text:style-name="List_20_1_Content"> eventuell eher in Schulen Interessant???</text:p>
          <text:list text:style-name="List_20_1">
            <text:list-item>
              <text:p text:style-name="List_20_1_Content"> Internet + Sicherheit unter Linux</text:p>
            </text:list-item>
            <text:list-item>
              <text:p text:style-name="List_20_1_Content"> Locky</text:p>
            </text:list-item>
            <text:list-item>
              <text:p text:style-name="List_20_1_Content"> Onlinebanking</text:p>
            </text:list-item>
            <text:list-item>
              <text:p text:style-name="List_20_1_Content"> Mails mit Thunderbird</text:p>
            </text:list-item>
            <text:list-item>
              <text:p text:style-name="List_20_1_Content"> Clouddienste</text:p>
            </text:list-item>
          </text:list>
        </text:list-item>
        <text:list-item>
          <text:p text:style-name="List_20_1_Content"> Basteln mit Linux</text:p>
          <text:list text:style-name="List_20_1">
            <text:list-item>
              <text:p text:style-name="List_20_1_Content"> Raspberry Pi</text:p>
            </text:list-item>
            <text:list-item>
              <text:p text:style-name="List_20_1_Content"> Custom Rom auf dem Smartphone</text:p>
              <text:list text:style-name="List_20_1">
                <text:list-item>
                  <text:p text:style-name="List_20_1_Content"> gerade im ProtoHaus ein interessantes Thema</text:p>
                </text:list-item>
              </text:list>
            </text:list-item>
          </text:list>
        </text:list-item>
        <text:list-item>
          <text:p text:style-name="List_20_1_Content"> Fotos / Multimedia</text:p>
          <text:list text:style-name="List_20_1">
            <text:list-item>
              <text:p text:style-name="List_20_1_Content"> Fotos verwalten / bearbeiten</text:p>
            </text:list-item>
            <text:list-item>
              <text:p text:style-name="List_20_1_Content"> Videos / DVDs angucken</text:p>
            </text:list-item>
            <text:list-item>
              <text:p text:style-name="List_20_1_Content"> TV gucken unter Linux</text:p>
            </text:list-item>
            <text:list-item>
              <text:p text:style-name="List_20_1_Content"> streaming (Netflix, Amazon Prime, …)</text:p>
            </text:list-item>
            <text:list-item>
              <text:p text:style-name="List_20_1_Content_Last"> Problemfall DRM / Ebook Reader</text:p>
            </text:list-item>
          </text:list>
        </text:list-item>
      </text:list>
      <text:h text:style-name="Heading_20_2" text:outline-level="2"><text:bookmark-start text:name="__RefHeading___last_minute_4"/><text:bookmark-start text:name="last_minute"/>Last Minute<text:bookmark-end text:name="__RefHeading___last_minute_4"/><text:bookmark-end text:name="last_minute"/></text:h>
      <text:p text:style-name="Text_20_body">Moin,</text:p>
      <text:p text:style-name="Text_20_body">noch ein Hinweis in letzter Minute; Ähnliches haben letztes Mal schon die
Züricher gemacht, aber deren LPD-Veranstaltung ist erst nächste Woche:</text:p>
      <text:p text:style-name="Text_20_body">############################################
Der CCC Freiburg schlägt vor, während des Linux Presentation Day 1-2016
mit einer OS-Webkonferenz Plattform zu spielen, um die einzelnen
Veranstaltungen etwas zu vernetzen.</text:p>
      <text:p text:style-name="Text_20_body"><text:a xlink:type="simple" xlink:href="https://meet.jit.si/LPD" text:style-name="Internet_20_link" text:visited-style-name="Visited_20_Internet_20_Link">https://meet.jit.si/LPD</text:a></text:p>
      <text:p text:style-name="Text_20_body">Wir hatten jitsi [1] schon bei früheren CCC-Events probiert [2] und da
hat es ganz gut geklappt.</text:p>
      <text:p text:style-name="Text_20_body">Die demo Plattform läuft mit webRTC, also ganz ohne so Flash/Java murks
und kommt ohne registrierung aus, d.h. ihr könnt den link bei Interesse
schon mal vorab testen.</text:p>
      <text:p text:style-name="Text_20_body">Disclaimer:
Wir haben keinen Einfluss drauf, wie gut der Server grad läuft, die
packen auch ihre nightlies drauf. Da auch die Qualität der Netzanbindung
in Freiburg noch unklar ist, kündigen wir das als experimentell an ohne
jede Gewähr, dass wir selbst auch substanziell was beitragen können.</text:p>
      <text:p text:style-name="Text_20_body">Zeiten:
Wann wir definitiv versuchen online zu sein
12:23-12:42  Test/Absprachen ohne Publikum
14:23        Beginn Session1
15:23        Beginn Session2
16:23        Beginn Session3</text:p>
      <text:p text:style-name="Text_20_body">Ein inhaltliches Programm oder gar permanente Bespassung des Raums ist
unsererseits nicht geplant, Wir zeigen halt, wie es in Freiburg grad
läuft. Wenn jemand Interesse hat, kann man sich ja live verabreden, ob
wer wann was konkretes damit machen will.</text:p>
      <text:p text:style-name="Text_20_body">Readme:
Wenn Du drin bist, erst mal in den Einstellungen oben rechts eine eigene
Kennung setzen und dann die Kontaktliste unten rechts öffnen.
Da ist auch ein Chat…</text:p>
      <text:p text:style-name="Text_20_body">Systemanforderungen:
- Aktuelles Firefox oder Chromium
- wired LAN empfohlen
- Webcam (und Leute, die nix dagegen haben gefilmt zu werden)
- Audio</text:p>
      <text:list text:style-name="Numbering_20_1" text:continue-numbering="false">
        <text:list-item>
          <text:p text:style-name="Numbering_20_1_Content_First"> Einzelplatz: Headset wäre gut</text:p>
        </text:list-item>
        <text:list-item>
          <text:p text:style-name="Numbering_20_1_Content_Last"> Öffentlich:  Lautsprecher + Beamer</text:p>
        </text:list-item>
      </text:list>
      <text:p text:style-name="Text_20_body">+ Mikro für Sprecher: (Headset o.ä.)</text:p>
      <text:p text:style-name="Preformatted_20_Text"><text:s text:c="5"/>oder<text:line-break/><text:s text:c="3"/>+ Mikro für alle:<text:line-break/><text:s text:c="5"/>Was zum rum reichen oder profizeug mit echo canceller.</text:p>
      <text:p text:style-name="Text_20_body">Falls jemand was live vom eigenen Schirm zeigen will, installiere noch
die Jitsi-Extension JIDESHA für Firefox [3] bzw Chromium [4]</text:p>
      <text:p text:style-name="Text_20_body">Wir freuen uns, wenn jemand spontan mitmacht.</text:p>
      <text:p text:style-name="Text_20_body">Grüsse von
myon@cccfr.de</text:p>
      <text:p text:style-name="Text_20_body">[1] <text:a xlink:type="simple" xlink:href="https://github.com/jitsi" text:style-name="Internet_20_link" text:visited-style-name="Visited_20_Internet_20_Link">https://github.com/jitsi</text:a>
[2]
<text:a xlink:type="simple" xlink:href="https://events.ccc.de/congress/2015/wiki/Session:Congress_Everywhere_Breaktime" text:style-name="Internet_20_link" text:visited-style-name="Visited_20_Internet_20_Link">https://events.ccc.de/congress/2015/wiki/Session:Congress_Everywhere_Breaktime</text:a>
[3] <text:a xlink:type="simple" xlink:href="https://meet.jit.si/jidesha-0.1.1-fx.xpi" text:style-name="Internet_20_link" text:visited-style-name="Visited_20_Internet_20_Link">https://meet.jit.si/jidesha-0.1.1-fx.xpi</text:a>
[4]
<text:a xlink:type="simple" xlink:href="https://chrome.google.com/webstore/detail/jitsi-desktop-streamer/" text:style-name="Internet_20_link" text:visited-style-name="Visited_20_Internet_20_Link">https://chrome.google.com/webstore/detail/jitsi-desktop-streamer/</text:a>
diibjkoicjeejcmhdnailmkgecihlobk
############################################</text:p>
      <text:p text:style-name="Horizontal_20_Line"/>
      <text:p text:style-name="Text_20_body">um es für die Facebook-, Google+- und Twitter-Nutzer unter Euch etwas
komfortabler zu machen</text:p>
      <text:p text:style-name="Text_20_body"><text:a xlink:type="simple" xlink:href="https://www.facebook.com/linuxpresentationday/posts/886514574810467" text:style-name="Internet_20_link" text:visited-style-name="Visited_20_Internet_20_Link">https://www.facebook.com/linuxpresentationday/posts/886514574810467</text:a></text:p>
      <text:p text:style-name="Text_20_body"><text:a xlink:type="simple" xlink:href="https://plus.google.com/+LinuxpresentationdayDeDeutschlandweit/posts/" text:style-name="Internet_20_link" text:visited-style-name="Visited_20_Internet_20_Link">https://plus.google.com/+LinuxpresentationdayDeDeutschlandweit/posts/</text:a>
jcYgNBTEceP</text:p>
      <text:p text:style-name="Text_20_body"><text:a xlink:type="simple" xlink:href="https://twitter.com/linux_prstn_day/status/726179797693521921" text:style-name="Internet_20_link" text:visited-style-name="Visited_20_Internet_20_Link">https://twitter.com/linux_prstn_day/status/726179797693521921</text:a></text:p>
      <text:h text:style-name="Heading_20_2" text:outline-level="2"><text:bookmark-start text:name="__RefHeading___kommentare_5"/><text:bookmark-start text:name="kommentare"/>Kommentare<text:bookmark-end text:name="__RefHeading___kommentare_5"/><text:bookmark-end text:name="kommentare"/></text:h>
      <text:p text:style-name="Text_20_body">Die Diskussion erlaubt Threading. Antworten also möglichst als <text:span text:style-name="Strong_20_Emphasis">Antwort</text:span> auf den jeweiligen Beitrag und nicht einfach als neuen Beitrag. Eine Überschrift worum es im Beitrag geht wär nett. Threads die vollständig gelöst sind (oder oben eingepflegt) werden gelösch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1::57:50</meta:creation-date>
    <dc:creator>Generated</dc:creator>
    <dc:date>2026-08-21T01::57:50</dc:date>
    <dc:language>en-US</dc:language>
    <meta:editing-cycles>1</meta:editing-cycles>
    <meta:editing-duration>PT0S</meta:editing-duration>
    <dc:title>activitys:lpd-bs:raumplan_konzept_protohaus</dc:title>
  </office:meta>
</office:document-meta>
</file>