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start"/><text:bookmark-start text:name="__RefHeading___linux_presentation_day_in_braunschweig_1"/><text:bookmark-start text:name="linux_presentation_day_in_braunschweig"/>Linux Presentation Day in Braunschweig<text:bookmark-end text:name="__RefHeading___linux_presentation_day_in_braunschweig_1"/><text:bookmark-end text:name="linux_presentation_day_in_braunschweig"/></text:h>
      <text:h text:style-name="Heading_20_2" text:outline-level="2"><text:bookmark-start text:name="__RefHeading___der_linux-presentation-day_2016.2_in_braunschweig_kommt_im_oktober_2"/><text:bookmark-start text:name="der_linux-presentation-day_2016.2_in_braunschweig_kommt_im_oktober"/>Der Linux-Presentation-Day 2016.2 in Braunschweig kommt im Oktober<text:bookmark-end text:name="__RefHeading___der_linux-presentation-day_2016.2_in_braunschweig_kommt_im_oktober_2"/><text:bookmark-end text:name="der_linux-presentation-day_2016.2_in_braunschweig_kommt_im_oktober"/></text:h>
      <text:p text:style-name="Text_20_body">Noch &lt;COUNTDOWN:22.10.2016|zum&gt; <text:a xlink:type="simple" xlink:href="https://bs-lug.de/activitys/lpd-bs/lpd-bs.2016.2/start" text:style-name="Internet_20_link" text:visited-style-name="Visited_20_Internet_20_Link">LPD-BS.2016.2</text:a></text:p>
      <text:h text:style-name="Heading_20_4" text:outline-level="4"><text:bookmark-start text:name="__RefHeading___veranstaltung_3"/><text:bookmark-start text:name="veranstaltung"/>Veranstaltung<text:bookmark-end text:name="__RefHeading___veranstaltung_3"/><text:bookmark-end text:name="veranstaltung"/></text:h>
      <text:list text:style-name="List_20_1" text:continue-numbering="false">
        <text:list-item>
          <text:p text:style-name="LastListParagraph_List_20_1_Content_First"> Aufgrund der hohen Nachfrage kommt unser zweiter Braunschweiger Linux-Presentation-Day (<text:a xlink:type="simple" xlink:href="https://bs-lug.de/activitys/lpd-bs/lpd-bs.2016.2/start" text:style-name="Internet_20_link" text:visited-style-name="Visited_20_Internet_20_Link">LPD-BS.2016.2</text:a>) am 2016-10-22 wieder ins protohaus.</text:p>
        </text:list-item>
      </text:list>
      <text:p text:style-name="Text_20_body">Der Linux-Presentation-Day (kurz LPD) präsentiert Einsteigern das Betriebssystem Linux zeitgleich in über 100 Städten in Deutschland. Weitere im deutschsprachigen Raum (D-A-CH) und über 15 europäischen Ländern, einen Überblick gibt die interaktive Karte auf: <text:a xlink:type="simple" xlink:href="http://lpd.fkn-systems.de/osm_lpd/" text:style-name="Internet_20_link" text:visited-style-name="Visited_20_Internet_20_Link">http://lpd.fkn-systems.de/osm_lpd/</text:a>. Vereinzelt finden die Termine auch abweichend statt, bitte auf entsprechende Ankündigungen achten.</text:p>
      <text:p text:style-name="Text_20_body">Eine Übersicht der:</text:p>
      <text:list text:style-name="List_20_1" text:continue-numbering="false">
        <text:list-item>
          <text:p text:style-name="List_20_1_Content_First"> kommenden:</text:p>
          <text:list text:style-name="List_20_1">
            <text:list-item>
              <text:p text:style-name="List_20_1_Content"> <text:a xlink:type="simple" xlink:href="https://bs-lug.de/activitys/lpd-bs/lpd-bs.2016.2/start" text:style-name="Internet_20_link" text:visited-style-name="Visited_20_Internet_20_Link">LPD-BS.2016.2</text:a></text:p>
            </text:list-item>
          </text:list>
        </text:list-item>
        <text:list-item>
          <text:p text:style-name="List_20_1_Content"> und vergangenen Veranstaltungen:</text:p>
          <text:list text:style-name="List_20_1">
            <text:list-item>
              <text:p text:style-name="List_20_1_Content_Last"> <text:a xlink:type="simple" xlink:href="https://bs-lug.de/activitys/lpd-bs/lpd-bs.2016.1/start" text:style-name="Internet_20_link" text:visited-style-name="Visited_20_Internet_20_Link">LPD-BS.2016.1</text:a></text:p>
            </text:list-item>
          </text:list>
        </text:list-item>
      </text:list>
      <text:h text:style-name="Heading_20_2" text:outline-level="2"><text:bookmark-start text:name="__RefHeading___ueber_den_linux_presentation_day_4"/><text:bookmark-start text:name="ueber_den_linux_presentation_day"/>Über den Linux Presentation Day<text:bookmark-end text:name="__RefHeading___ueber_den_linux_presentation_day_4"/><text:bookmark-end text:name="ueber_den_linux_presentation_day"/></text:h>
      <text:p text:style-name="Text_20_body">Der Linux Presentation Day ist eine Veranstaltung, auf der Leute, die Linux gar nicht oder kaum kennen, einen Einblick in den Umgang mit dem Open-Source-Betriebssystem bekommen können. Unterschiedliche Linux-Varianten werden in typischen Alltagssituationen vorgeführt und können ausprobiert werden. Das Ziel der Veranstaltung, die kostenlos besucht werden kann, ist es, den Besuchern bei der Beantwortung der Frage zu helfen, ob auch sie irgendwann in Zukunft Linux nutzen wollen, als Ersatz für oder Ergänzung zu Windows.</text:p>
      <text:p text:style-name="Text_20_body">Melden Sie sich im <text:a xlink:type="simple" xlink:href="https://bs-lug.de/kontakt" text:style-name="Internet_20_link" text:visited-style-name="Visited_20_Internet_20_Link">Kontaktformular</text:a>, wenn</text:p>
      <text:list text:style-name="List_20_1" text:continue-numbering="false">
        <text:list-item>
          <text:p text:style-name="List_20_1_Content_First"> Sie ein erfahrener Linux-Nutzer sind und den Linux Presentation Day als Helfer unterstützen möchten</text:p>
        </text:list-item>
        <text:list-item>
          <text:p text:style-name="List_20_1_Content"> sich Ihre Organisation mit einem Standort beteiligen möchte oder Sie erst mal Fragen zu den Möglichkeit haben</text:p>
        </text:list-item>
        <text:list-item>
          <text:p text:style-name="List_20_1_Content"> Sie durch Bereitstellung von Räumen oder Computern die Durchführung an weiteren Standorten unterstützen möchten</text:p>
        </text:list-item>
        <text:list-item>
          <text:p text:style-name="List_20_1_Content"> Sie die Veranstaltung als Sponsor unterstützen möchten</text:p>
        </text:list-item>
        <text:list-item>
          <text:p text:style-name="List_20_1_Content_Last"> Sie über den Linux Presentation Day in Braunschweig berichten möchten.</text:p>
        </text:list-item>
      </text:list>
      <text:p text:style-name="Text_20_body">Wer für andere Orte etwas tun will, wird <text:a xlink:type="simple" xlink:href="http://www.linux-presentation-day.de/orte" text:style-name="Internet_20_link" text:visited-style-name="Visited_20_Internet_20_Link">hier</text:a> fündig.</text:p>
      <text:p text:style-name="Text_20_body">Erfahren Sie mehr über die Dachorganisation: <text:a xlink:type="simple" xlink:href="http://www.linux-presentation-day.de" text:style-name="Internet_20_link" text:visited-style-name="Visited_20_Internet_20_Link">http://www.linux-presentation-day.de</text:a></text:p>
      <text:h text:style-name="Heading_20_3" text:outline-level="3"><text:bookmark-start text:name="__RefHeading___weltweite_veranstaltungsuebersicht_5"/><text:bookmark-start text:name="weltweite_veranstaltungsuebersicht"/>Weltweite Veranstaltungsübersicht<text:bookmark-end text:name="__RefHeading___weltweite_veranstaltungsuebersicht_5"/><text:bookmark-end text:name="weltweite_veranstaltungsuebersicht"/></text:h>
      <text:p text:style-name="Text_20_body">Alle Veranstaltungen auf einer interaktiven Karte: <text:a xlink:type="simple" xlink:href="http://lpd.fkn-systems.de/osm_lpd/" text:style-name="Internet_20_link" text:visited-style-name="Visited_20_Internet_20_Link">OSM-Karte</text:a></text:p>
      <text:h text:style-name="Heading_20_4" text:outline-level="4"><text:bookmark-start text:name="__RefHeading___eintraege_hinzufuegen_oder_aendern_6"/><text:bookmark-start text:name="eintraege_hinzufuegen_oder_aendern"/>Einträge hinzufügen oder ändern<text:bookmark-end text:name="__RefHeading___eintraege_hinzufuegen_oder_aendern_6"/><text:bookmark-end text:name="eintraege_hinzufuegen_oder_aendern"/></text:h>
      <text:p text:style-name="Text_20_body">Veranstalter und Veranstaltungen können ihre Veranstaltungen nun direkt eintragen und Ihre Einträge verwalten: <text:a xlink:type="simple" xlink:href="http://lpd.fkn-systems.de/osm_lpd/?&amp;p=editor" text:style-name="Internet_20_link" text:visited-style-name="Visited_20_Internet_20_Link">OSM-Karte Regis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01:16</meta:creation-date>
    <dc:creator>Generated</dc:creator>
    <dc:date>2026-08-21T01::01:16</dc:date>
    <dc:language>en-US</dc:language>
    <meta:editing-cycles>1</meta:editing-cycles>
    <meta:editing-duration>PT0S</meta:editing-duration>
    <dc:title>activitys:lpd-bs:start</dc:title>
  </office:meta>
</office:document-meta>
</file>