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rpi:start"/><text:bookmark-start text:name="__RefHeading___raspberry_pi_runde_1"/><text:bookmark-start text:name="raspberry_pi_runde"/>Raspberry Pi Runde<text:bookmark-end text:name="__RefHeading___raspberry_pi_runde_1"/><text:bookmark-end text:name="raspberry_pi_runde"/></text:h>
      <text:p text:style-name="Text_20_body">Hier gibt es alle Informationen zu unserer RasPiRu.</text:p>
      <text:p text:style-name="Text_20_body">Unsere Mailingliste findet Ihr unter: <text:a xlink:type="simple" xlink:href="https://lists.fkn-systems.de/mailman/listinfo/raspiru" text:style-name="Internet_20_link" text:visited-style-name="Visited_20_Internet_20_Link">https://lists.fkn-systems.de/mailman/listinfo/raspiru</text:a></text:p>
      <text:p text:style-name="Text_20_body">Wer mitmachen möchte, ist herzlich eingeladen sich dort anzumeld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9::42:30</meta:creation-date>
    <dc:creator>Generated</dc:creator>
    <dc:date>2026-08-21T09::42:30</dc:date>
    <dc:language>en-US</dc:language>
    <meta:editing-cycles>1</meta:editing-cycles>
    <meta:editing-duration>PT0S</meta:editing-duration>
    <dc:title>activitys:rpi:start</dc:title>
  </office:meta>
</office:document-meta>
</file>