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
<text:a xlink:type="simple" xlink:href="entry&amp;#62;BS-LUG/Termine;-" text:style-name="Internet_20_link" text:visited-style-name="Visited_20_Internet_20_Link">entry&gt;BS-LUG/Termine;-</text:a></text:p>
      <text:h text:style-name="Heading_20_1" text:outline-level="1"><text:bookmark text:name="calendar:start"/><text:bookmark-start text:name="__RefHeading___bs-lug_termin_uebersicht_1"/><text:bookmark-start text:name="bs-lug_termin_uebersicht"/>BS-LUG Termin Übersicht<text:bookmark-end text:name="__RefHeading___bs-lug_termin_uebersicht_1"/><text:bookmark-end text:name="bs-lug_termin_uebersicht"/></text:h>
      <text:p text:style-name="Text_20_body">BS-LUG Termine zum einbinden in eigene Kalender (ICS):</text:p>
      <text:list text:style-name="List_20_1" text:continue-numbering="false">
        <text:list-item>
          <text:p text:style-name="List_20_1_Content_First">  <text:a xlink:type="simple" xlink:href="https://wolke8.fkn-systems.de/nextcloud/remote.php/dav/public-calendars/SqBtbw9YWefQN7eS?export" text:style-name="Internet_20_link" text:visited-style-name="Visited_20_Internet_20_Link">BS-LUG / Allgemeine Termine</text:a></text:p>
        </text:list-item>
        <text:list-item>
          <text:p text:style-name="List_20_1_Content_Last">  <text:a xlink:type="simple" xlink:href="https://wolke8.fkn-systems.de/nextcloud/remote.php/dav/public-calendars/Dxg2BebCC6DRWGW4?export" text:style-name="Internet_20_link" text:visited-style-name="Visited_20_Internet_20_Link">BS-LUG / Nur Vorträge</text:a></text:p>
        </text:list-item>
      </text:list>
      <text:h text:style-name="Heading_20_2" text:outline-level="2"><text:bookmark-start text:name="__RefHeading___vergangene_veranstaltungen_2"/><text:bookmark-start text:name="vergangene_veranstaltungen"/>Vergangene Veranstaltungen:<text:bookmark-end text:name="__RefHeading___vergangene_veranstaltungen_2"/><text:bookmark-end text:name="vergangene_veranstaltungen"/></text:h>
      <table:table table:style-name="Table">
        <table:table-column/>
        <table:table-column/>
        <table:table-column/>
        <table:table-column/>
        <table:table-column/>
        <table:table-cell office:value-type="string" table:style-name="tableheader"/>
        <table:table-cell office:value-type="string" table:style-name="tableheader"/>
        <table:table-cell office:value-type="string" table:style-name="tableheader"/>
        <table:table-cell office:value-type="string" table:style-name="tableheader"/>
        <table:table-cell office:value-type="string" table:style-name="tableheader"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naechste_veranstaltungen_200_tage_3"/><text:bookmark-start text:name="naechste_veranstaltungen_200_tage"/>Nächste Veranstaltungen (+200 Tage):<text:bookmark-end text:name="__RefHeading___naechste_veranstaltungen_200_tage_3"/><text:bookmark-end text:name="naechste_veranstaltungen_200_tage"/></text:h>
      <table:table table:style-name="Table">
        <table:table-column/>
        <table:table-column/>
        <table:table-column/>
        <table:table-column/>
        <table:table-column/>
        <table:table-cell office:value-type="string" table:style-name="tableheader"/>
        <table:table-cell office:value-type="string" table:style-name="tableheader"/>
        <table:table-cell office:value-type="string" table:style-name="tableheader"/>
        <table:table-cell office:value-type="string" table:style-name="tableheader"/>
        <table:table-cell office:value-type="string" table:style-name="tableheader"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3::29:37</meta:creation-date>
    <dc:creator>Generated</dc:creator>
    <dc:date>2026-08-24T23::29:37</dc:date>
    <dc:language>en-US</dc:language>
    <meta:editing-cycles>1</meta:editing-cycles>
    <meta:editing-duration>PT0S</meta:editing-duration>
    <dc:title>calendar:start</dc:title>
  </office:meta>
</office:document-meta>
</file>