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entry&amp;#62;Neuhier" text:style-name="Internet_20_link" text:visited-style-name="Visited_20_Internet_20_Link">entry&gt;Neuhier</text:a></text:p>
      <text:h text:style-name="Heading_20_1" text:outline-level="1"><text:bookmark text:name="neuhier"/><text:bookmark-start text:name="__RefHeading___neuhier_1"/><text:bookmark-start text:name="neuhier"/>#Neuhier?<text:bookmark-end text:name="__RefHeading___neuhier_1"/><text:bookmark-end text:name="neuhier"/></text:h>
      <text:p text:style-name="Text_20_body">Willkommen bei der BS-LUG! Neuhier?</text:p>
      <text:p text:style-name="Text_20_body">Kein Problem, wir helfen Dir beim Einstieg und dich zurechtzufinden.</text:p>
      <text:h text:style-name="Heading_20_2" text:outline-level="2"><text:bookmark-start text:name="__RefHeading___neuhier_was_nun_2"/><text:bookmark-start text:name="neuhier_was_nun"/>#Neuhier, was nun?<text:bookmark-end text:name="__RefHeading___neuhier_was_nun_2"/><text:bookmark-end text:name="neuhier_was_nun"/></text:h>
      <text:p text:style-name="Text_20_body">Auch wenn wir Wert auf möglichst regelfreies miteinander legen, haben sich im Laufe der Zeit doch einige BestPractice, Vorgehensweisen, und weiteres etabliert.</text:p>
      <text:p text:style-name="Text_20_body">Im Folgenden möchten wir Dir den Einstieg erleichtern indem wir auf dieser Seite einiges zusammenfassen.</text:p>
      <text:p text:style-name="Text_20_body">Die folgenden Unterseiten sind dafür relevant:</text:p>
      <text:list text:style-name="List_20_1" text:continue-numbering="false">
        <text:list-item>
          <text:p text:style-name="List_20_1_Content_First"> Vielleicht gibt es: <text:a xlink:type="simple" xlink:href="https://bs-lug.de/lugs_list" text:style-name="Internet_20_link" text:visited-style-name="Visited_20_Internet_20_Link">Weitere Lugs in der Umgebung</text:a>, die für Dich besser zu erreichen sind.</text:p>
        </text:list-item>
        <text:list-item>
          <text:p text:style-name="List_20_1_Content"> Wir treffen und immer Mittwochs 18 Uhr im <text:a xlink:type="simple" xlink:href="https://linux-events.org/DL_933306a9b481b0ea17fb7c261cd2c9d4" text:style-name="Internet_20_link" text:visited-style-name="Visited_20_Internet_20_Link">NBZ</text:a>, sowie jeden ersten Freitag 18 Uhr zum <text:span text:style-name="Strong_20_Emphasis">BS-LUG Unplugged</text:span> (meist im <text:a xlink:type="simple" xlink:href="https://osm.org/go/0G47sKgEN?m=" text:style-name="Internet_20_link" text:visited-style-name="Visited_20_Internet_20_Link">Riptide</text:a>). S.a.: <text:a xlink:type="simple" xlink:href="https://bs-lug.de/termine" text:style-name="Internet_20_link" text:visited-style-name="Visited_20_Internet_20_Link">Termine</text:a>.</text:p>
        </text:list-item>
        <text:list-item>
          <text:p text:style-name="List_20_1_Content"> Zum <text:a xlink:type="simple" xlink:href="https://bs-lug.de/vortraege/organisatorisches/20200102_protokoll_selbstverstaendnis_der_bs-lug" text:style-name="Internet_20_link" text:visited-style-name="Visited_20_Internet_20_Link">Selbstverständnis der BS-LUG [Code of Conduct]</text:a>.</text:p>
        </text:list-item>
        <text:list-item>
          <text:p text:style-name="List_20_1_Content"> Bitte melde dich auf unserer Mailingliste an, und verbinde Dich mit unserem Matrix Space: <text:a xlink:type="simple" xlink:href="https://bs-lug.de/streams" text:style-name="Internet_20_link" text:visited-style-name="Visited_20_Internet_20_Link">Datenströme &amp; Nachrichten-Feeds</text:a>.</text:p>
          <text:list text:style-name="List_20_1">
            <text:list-item>
              <text:p text:style-name="List_20_1_Content"> Es ist sinnvoll sich dann dort kurz vorzustellen.</text:p>
            </text:list-item>
          </text:list>
        </text:list-item>
        <text:list-item>
          <text:p text:style-name="List_20_1_Content"> Zu Vorträgen: <text:a xlink:type="simple" xlink:href="https://bs-lug.de/vortragskultur" text:style-name="Internet_20_link" text:visited-style-name="Visited_20_Internet_20_Link">Unsere Vortragskultur</text:a> und <text:a xlink:type="simple" xlink:href="https://bs-lug.de/vortrag_anmelden" text:style-name="Internet_20_link" text:visited-style-name="Visited_20_Internet_20_Link">Vorträge anmelden</text:a>.</text:p>
        </text:list-item>
        <text:list-item>
          <text:p text:style-name="List_20_1_Content"> Bücher und weiteres gibt es über die <text:a xlink:type="simple" xlink:href="https://bs-lug.de/ausleihe" text:style-name="Internet_20_link" text:visited-style-name="Visited_20_Internet_20_Link">Ausleihe</text:a>.</text:p>
        </text:list-item>
        <text:list-item>
          <text:p text:style-name="List_20_1_Content"> Was wir so getrieben haben: <text:a xlink:type="simple" xlink:href="https://bs-lug.de/activitys/start" text:style-name="Internet_20_link" text:visited-style-name="Visited_20_Internet_20_Link">Die BS-LUG engagiert sich!</text:a>.</text:p>
        </text:list-item>
        <text:list-item>
          <text:p text:style-name="List_20_1_Content_Last"> Beachte auch das <text:a xlink:type="simple" xlink:href="https://bs-lug.de/vortraege/organisatorisches/20221208_protokoll_haus_abschluss" text:style-name="Internet_20_link" text:visited-style-name="Visited_20_Internet_20_Link">Protokoll: Haus Abschluss</text:a>.</text:p>
        </text:list-item>
      </text:list>
      <text:p text:style-name="Text_20_body">Falls es noch offene Fragen gibt sprich einfach jemand von uns a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1::52:28</meta:creation-date>
    <dc:creator>Generated</dc:creator>
    <dc:date>2026-08-21T01::52:28</dc:date>
    <dc:language>en-US</dc:language>
    <meta:editing-cycles>1</meta:editing-cycles>
    <meta:editing-duration>PT0S</meta:editing-duration>
    <dc:title>neuhier</dc:title>
  </office:meta>
</office:document-meta>
</file>