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f9361941bf172a202b4296afd2f882.png"/>
  <manifest:file-entry manifest:media-type="image/jpeg" manifest:full-path="Pictures/9ac5d3404e4f2b48b2541646a04ba9a0.jpg"/>
  <manifest:file-entry manifest:media-type="image/jpeg" manifest:full-path="Pictures/11637d27c01984ec08d5fde9a3563700.jpg"/>
  <manifest:file-entry manifest:media-type="image/png" manifest:full-path="Pictures/f2a6db6c44d5354d760a68ec27b3305d.png"/>
  <manifest:file-entry manifest:media-type="image/png" manifest:full-path="Pictures/c640923947e3f86b1767595bc2c99033.png"/>
  <manifest:file-entry manifest:media-type="image/png" manifest:full-path="Pictures/65cb66b5f22426439aae7d01cfe897d4.png"/>
  <manifest:file-entry manifest:media-type="image/png" manifest:full-path="Pictures/816aeebc793fd5382e03929324928849.png"/>
  <manifest:file-entry manifest:media-type="image/jpeg" manifest:full-path="Pictures/bdfd23ff4c370a7a4b3073409462ac7b.jpg"/>
  <manifest:file-entry manifest:media-type="image/jpeg" manifest:full-path="Pictures/cb08d9de525d9cfc983d2a19b503dc02.jpg"/>
  <manifest:file-entry manifest:media-type="image/jpeg" manifest:full-path="Pictures/e7598ee1b0057c3bf176737dc2c47788.jpg"/>
  <manifest:file-entry manifest:media-type="image/jpeg" manifest:full-path="Pictures/62e053649ccd2588994ed04726ba0e78.jpg"/>
  <manifest:file-entry manifest:media-type="image/gif" manifest:full-path="Pictures/161d2e8abdf42297a9915d27c27d71af.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ll:bslug-logo"/><text:bookmark-start text:name="__RefHeading___abstimmungauf_der_suche_nach_dem_bs-lug_logo_1"/><text:bookmark-start text:name="abstimmungauf_der_suche_nach_dem_bs-lug_logo"/>Abstimmung: Auf der Suche nach dem BS-LUG Logo<text:bookmark-end text:name="__RefHeading___abstimmungauf_der_suche_nach_dem_bs-lug_logo_1"/><text:bookmark-end text:name="abstimmungauf_der_suche_nach_dem_bs-lug_logo"/></text:h>
      <text:p text:style-name="Text_20_body">Hier erfolgt mit der Abstimmung die Wahl eines Logos für die BS-LUG.</text:p>
      <text:p text:style-name="Text_20_body">Zur Zeit werden noch Vorschläge gesammelt um diese dann hier gemeinsam zu präsentieren und zur Wahl zu stellen. Der Termin dafür wird auf der Startseite bekanntgegeben.</text:p>
      <text:p text:style-name="Text_20_body">Sende uns Deinen Vorschlag über das <text:a xlink:type="simple" xlink:href="https://bs-lug.de/kontakt" text:style-name="Internet_20_link" text:visited-style-name="Visited_20_Internet_20_Link">Kontaktformular</text:a>, einzigste Bedingung: Das Logo muss frei von Rechten Dritter sein, und geht - nach der Wahl - incl. aller Rechte in den Besitz der BS-LUG über. Als Format bitte ein Bildformat wie PNG, JPG, TIFF, SVG - <text:span text:style-name="underline"><text:span text:style-name="Emphasis">PDF ist keines</text:span></text:span>. Die eingesendeten Vorschläge werden anschliessend hier zur Auswahl gestellt, und der Gewinner erhält eine Jahreskarte freien BS-LUG Beitritt. <draw:frame draw:style-name="media" draw:name="0" text:anchor-type="as-char" draw:z-index="0" svg:width="0.52916666666667cm" svg:height="0.52916666666667cm"><draw:image xlink:href="Pictures/7bf9361941bf172a202b4296afd2f882.png" xlink:type="simple" xlink:show="embed" xlink:actuate="onLoad"/></draw:frame> Viel Glück!</text:p>
      <text:h text:style-name="Heading_20_2" text:outline-level="2"><text:bookmark-start text:name="__RefHeading___erste_vorschlaege_in_text_und_bild_2"/><text:bookmark-start text:name="erste_vorschlaege_in_text_und_bild"/>Erste Vorschläge in Text und Bild<text:bookmark-end text:name="__RefHeading___erste_vorschlaege_in_text_und_bild_2"/><text:bookmark-end text:name="erste_vorschlaege_in_text_und_bild"/></text:h>
      <text:p text:style-name="Text_20_body">(Die Abstimmung geht erst los wenn auch ausreichend verschiedene zur Verfügung stehen. Die Textvorschläge werden nach und nach in erste Bilder umgesetzt. Skizzen und Entwürfe werden erst nach Vorwahl fertig ausgestaltet.)</text:p>
      <text:p text:style-name="Text_20_body"><text:span text:style-name="Strong_20_Emphasis">Diskussionen bitte IRL, also beim nächsten Treffen.</text:span></text:p>
      <text:p text:style-name="Text_20_body">Von: Henning  Schucht /
So oder ähnlich. Dieses ist nur ein Vorschlag und auch nicht exakt, also nur mal so zusammen gebastelt. Der Löwe darf vielleicht garnicht verwendet werden!? Habe ihn vom Original nur gespiegelt. <draw:frame draw:style-name="media" draw:name="1" text:anchor-type="as-char" draw:z-index="1" svg:width="5.2916666666667cm" style:rel-width="100%" svg:height="3.192349726776cm" style:rel-height="scale"><draw:image xlink:href="Pictures/9ac5d3404e4f2b48b2541646a04ba9a0.jpg" xlink:type="simple" xlink:show="embed" xlink:actuate="onLoad"/></draw:frame>
Oder so: <draw:frame draw:style-name="media" draw:name="2" text:anchor-type="as-char" draw:z-index="2" svg:width="5.2916666666667cm" style:rel-width="100%" svg:height="3.7570833333333cm" style:rel-height="scale"><draw:image xlink:href="Pictures/11637d27c01984ec08d5fde9a3563700.jpg" xlink:type="simple" xlink:show="embed" xlink:actuate="onLoad"/></draw:frame>
Von: Bernd Kockrick / 
Weil ich grafisch nicht so bewandert bin schlage ich nur vor: Ich denke an eine Landschaft o.ä., geformt aus den Buchstaben LUG, auf denen mehrere (eine Gruppe) von typischen Pinguinen verstreut sitzen.
Von: Marius / <draw:frame draw:style-name="media" draw:name="3" text:anchor-type="as-char" draw:z-index="3" svg:width="2.6458333333333cm" style:rel-width="100%" svg:height="4.2196479885057cm" style:rel-height="scale"><draw:image xlink:href="Pictures/f2a6db6c44d5354d760a68ec27b3305d.png" xlink:type="simple" xlink:show="embed" xlink:actuate="onLoad"/></draw:frame> <draw:frame draw:style-name="media" draw:name="4" text:anchor-type="as-char" draw:z-index="4" svg:width="2.6458333333333cm" style:rel-width="100%" svg:height="3.7941984953704cm" style:rel-height="scale"><draw:image xlink:href="Pictures/c640923947e3f86b1767595bc2c99033.png" xlink:type="simple" xlink:show="embed" xlink:actuate="onLoad"/></draw:frame> <draw:frame draw:style-name="media" draw:name="5" text:anchor-type="as-char" draw:z-index="5" svg:width="2.6458333333333cm" style:rel-width="100%" svg:height="3.1276624068158cm" style:rel-height="scale"><draw:image xlink:href="Pictures/65cb66b5f22426439aae7d01cfe897d4.png" xlink:type="simple" xlink:show="embed" xlink:actuate="onLoad"/></draw:frame> <draw:frame draw:style-name="media" draw:name="6" text:anchor-type="as-char" draw:z-index="6" svg:width="2.6458333333333cm" style:rel-width="100%" svg:height="4.3918690958165cm" style:rel-height="scale"><draw:image xlink:href="Pictures/816aeebc793fd5382e03929324928849.png" xlink:type="simple" xlink:show="embed" xlink:actuate="onLoad"/></draw:frame> <draw:frame draw:style-name="media" draw:name="7" text:anchor-type="as-char" draw:z-index="7" svg:width="2.6458333333333cm" style:rel-width="100%" svg:height="4.1968390804598cm" style:rel-height="scale"><draw:image xlink:href="Pictures/bdfd23ff4c370a7a4b3073409462ac7b.jpg" xlink:type="simple" xlink:show="embed" xlink:actuate="onLoad"/></draw:frame> <draw:frame draw:style-name="media" draw:name="8" text:anchor-type="as-char" draw:z-index="8" svg:width="2.6458333333333cm" style:rel-width="100%" svg:height="3.6817501069748cm" style:rel-height="scale"><draw:image xlink:href="Pictures/cb08d9de525d9cfc983d2a19b503dc02.jpg" xlink:type="simple" xlink:show="embed" xlink:actuate="onLoad"/></draw:frame> <draw:frame draw:style-name="media" draw:name="Das ist die Basis für weitere Scrips Legend" text:anchor-type="as-char" draw:z-index="0" svg:width="5.2916666666667cm" style:rel-width="100%"><draw:text-box><text:p text:style-name="legendcenter"><draw:frame draw:style-name="media" draw:name="Das ist die Basis für weitere Scrips" text:anchor-type="as-char" draw:z-index="9" svg:width="5.2916666666667cm" style:rel-width="100%" svg:height="7.5595238095238cm" style:rel-height="scale"><draw:image xlink:href="Pictures/e7598ee1b0057c3bf176737dc2c47788.jpg" xlink:type="simple" xlink:show="embed" xlink:actuate="onLoad"/></draw:frame>Das ist die Basis für weitere Scrips</text:p></draw:text-box></draw:frame>pinguintest2_a.jpg ist die Basis für weitere Scrips, rechtschauend, mehr in die Kamera und mehr Dynamic beim aufreissen des Kostüms. Festgelegt beim LUG-Treffen  — <text:span text:style-name="Emphasis"><text:a xlink:type="simple" xlink:href="#poll:bslug-logo" text:style-name="Local_20_link" text:visited-style-name="Visited_20_Local_20_Link">Franke</text:a> 2016-07-13 21:55</text:span></text:p>
      <text:p text:style-name="Text_20_body"><draw:frame draw:style-name="mediacenter" draw:name="10" text:anchor-type="paragraph" draw:z-index="10" svg:width="21.166666666667cm" style:rel-width="100%" svg:height="14.963892056252cm" style:rel-height="scale"><draw:image xlink:href="Pictures/62e053649ccd2588994ed04726ba0e78.jpg" xlink:type="simple" xlink:show="embed" xlink:actuate="onLoad"/></draw:frame>  — <text:span text:style-name="Emphasis"><text:a xlink:type="simple" xlink:href="#poll:bslug-logo" text:style-name="Local_20_link" text:visited-style-name="Visited_20_Local_20_Link">Marius</text:a> 2016-07-17 21:39</text:span></text:p>
      <text:p text:style-name="Text_20_body">Von: Frank / Basierend auf Marius' LionTux fände ich ein SuperLionTux nett. Pose: Sich gerade das Löwenkostüm wie Supermann aufreißend. Eventuell auch mit Logo auf der Brust: ST oder BS-LUG<draw:frame draw:style-name="media" draw:name="11" text:anchor-type="as-char" draw:z-index="11" svg:width="6.7733333333333cm" style:rel-width="100%" svg:height="6.7733333333333cm" style:rel-height="scale"><draw:image xlink:href="Pictures/161d2e8abdf42297a9915d27c27d71af.gif" xlink:type="simple" xlink:show="embed" xlink:actuate="onLoad"/></draw:frame>
Da sich der Super-Lion-Tux immer mehr zu einem Maskottchen entwickelt, habe ich mir mal erlaubt auf der Basis ein Logo zu bauen. Interessant ist wie sich der Tux mit zunehmender Verkleinerung (siehe Logo und Favicon) immer mehr in den Löwenkopf zurückzieht.</text:p>
      <text:p text:style-name="Text_20_body">— <text:span text:style-name="Emphasis"><text:a xlink:type="simple" xlink:href="#poll:bslug-logo" text:style-name="Local_20_link" text:visited-style-name="Visited_20_Local_20_Link">Franke</text:a> 2016-08-03 10:38</text:span></text:p>
      <text:p text:style-name="Text_20_body">Von: Dali / Ich hab mal jemand Unbeteiligten die Logos gezeigt (meiner Gattin), sie meinte dass sieht aus, als ob der Löwe den Pinguin fressen würde, grad wegen den Zähnen. <draw:frame draw:style-name="media" draw:name="12" text:anchor-type="as-char" draw:z-index="12" svg:width="0.52916666666667cm" svg:height="0.52916666666667cm"><draw:image xlink:href="Pictures/7bf9361941bf172a202b4296afd2f882.png" xlink:type="simple" xlink:show="embed" xlink:actuate="onLoad"/></draw:frame> Seit dem sie das gesagt hat, sehe ich das auch so… Seht ihr die „Gefahr“ auch?Mein Präferenz war vorher B mit ohne Augenbrauen (F).</text:p>
      <text:p text:style-name="Text_20_body">Jetzt wäre mir der hier lieber:
<draw:frame draw:style-name="media" draw:name="13" text:anchor-type="as-char" draw:z-index="13" svg:width="2.6458333333333cm" style:rel-width="100%" svg:height="3.7941984953704cm" style:rel-height="scale"><draw:image xlink:href="Pictures/c640923947e3f86b1767595bc2c99033.png" xlink:type="simple" xlink:show="embed" xlink:actuate="onLoad"/></draw:frame>
Süße Knopfaugen des Löwen, freundliches Pinguin-Grinsen…</text:p>
      <text:p text:style-name="Text_20_body">Vielleicht mit offenem Kostüm ohne die Muskeln angedeutet, haben wir doch auch nicht, höchstens am Bauch <draw:frame draw:style-name="media" draw:name="14" text:anchor-type="as-char" draw:z-index="14" svg:width="0.52916666666667cm" svg:height="0.52916666666667cm"><draw:image xlink:href="Pictures/7bf9361941bf172a202b4296afd2f882.png" xlink:type="simple" xlink:show="embed" xlink:actuate="onLoad"/></draw:frame></text:p>
      <text:p text:style-name="Text_20_body">Von: Dir / Wo bleibt dein Vorschlag? <draw:frame draw:style-name="media" draw:name="15" text:anchor-type="as-char" draw:z-index="15" svg:width="0.52916666666667cm" svg:height="0.52916666666667cm"><draw:image xlink:href="Pictures/7bf9361941bf172a202b4296afd2f882.png" xlink:type="simple" xlink:show="embed" xlink:actuate="onLoad"/></draw:fram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6::34:38</meta:creation-date>
    <dc:creator>Generated</dc:creator>
    <dc:date>2026-08-21T06::34:38</dc:date>
    <dc:language>en-US</dc:language>
    <meta:editing-cycles>1</meta:editing-cycles>
    <meta:editing-duration>PT0S</meta:editing-duration>
    <dc:title>poll:bslug-logo</dc:title>
  </office:meta>
</office:document-meta>
</file>