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12c43a0ce06e01339f02e7d3b7c2a65.png"/>
  <manifest:file-entry manifest:media-type="image/png" manifest:full-path="Pictures/2498cbfda9078306a0f2cacb84b539f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staff:templates:bslug_ip"/><text:bookmark-start text:name="__RefHeading___installations-party_am_mittwoch_28._mai_18_uhr_1"/><text:bookmark-start text:name="installations-party_am_mittwoch_28._mai_18_uhr"/>Installations-Party am Mittwoch, 28. Mai, 18 Uhr!<text:bookmark-end text:name="__RefHeading___installations-party_am_mittwoch_28._mai_18_uhr_1"/><text:bookmark-end text:name="installations-party_am_mittwoch_28._mai_18_uhr"/></text:h>
      <text:p text:style-name="Text_20_body">
Dann gibt es wieder was auf die Rechner!! <draw:frame draw:style-name="media" draw:name="0" text:anchor-type="as-char" draw:z-index="0" svg:width="0.52916666666667cm" svg:height="0.52916666666667cm"><draw:image xlink:href="Pictures/112c43a0ce06e01339f02e7d3b7c2a65.png" xlink:type="simple" xlink:show="embed" xlink:actuate="onLoad"/></draw:frame> </text:p>
      <text:list text:style-name="List_20_1" text:continue-numbering="false">
        <text:list-item>
          <text:p text:style-name="List_20_1_Content_First"> Dein Rechner erfüllt nicht die Anforderungen an das neue Upgrade?</text:p>
        </text:list-item>
        <text:list-item>
          <text:p text:style-name="List_20_1_Content"> Kein Bock mehr auf Bevormundung?</text:p>
        </text:list-item>
        <text:list-item>
          <text:p text:style-name="List_20_1_Content"> Deinstallierte APPs sollen gefälligst deinstalliert bleiben?</text:p>
        </text:list-item>
        <text:list-item>
          <text:p text:style-name="List_20_1_Content_Last"> Dein Rechner soll endlich Dir gehören?</text:p>
        </text:list-item>
      </text:list>
      <text:p text:style-name="Text_20_body">Dann komm vorbei! <draw:frame draw:style-name="media" draw:name="1" text:anchor-type="as-char" draw:z-index="1" svg:width="0.52916666666667cm" svg:height="0.52916666666667cm"><draw:image xlink:href="Pictures/2498cbfda9078306a0f2cacb84b539f6.png" xlink:type="simple" xlink:show="embed" xlink:actuate="onLoad"/></draw:frame> </text:p>
      <text:p text:style-name="Text_20_body">Wir helfen Besuchern ein LINUX auf den mitgebrachten Rechnern zu installieren.</text:p>
      <text:p text:style-name="Text_20_body">Zur Anmeldung und weitere Informationen geht es <text:a xlink:type="simple" xlink:href="https://bs-lug.de/activitys/2025/20250528_installations_party/start" text:style-name="Internet_20_link" text:visited-style-name="Visited_20_Internet_20_Link">hier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3T21::35:17</meta:creation-date>
    <dc:creator>Generated</dc:creator>
    <dc:date>2026-08-23T21::35:17</dc:date>
    <dc:language>en-US</dc:language>
    <meta:editing-cycles>1</meta:editing-cycles>
    <meta:editing-duration>PT0S</meta:editing-duration>
    <dc:title>staff:templates:bslug_ip</dc:title>
  </office:meta>
</office:document-meta>
</file>