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27b085c67708ad408e5a69d29bc944.png"/>
  <manifest:file-entry manifest:media-type="image/png" manifest:full-path="Pictures/22a8cd4f42f5492fabe7df9cb283c1ab.png"/>
  <manifest:file-entry manifest:media-type="image/png" manifest:full-path="Pictures/7bf9361941bf172a202b4296afd2f8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aff:templates:bslug_lpd"/><text:bookmark-start text:name="__RefHeading___linux-presentation-day_in_braunschweig_1"/><text:bookmark-start text:name="linux-presentation-day_in_braunschweig"/>Linux-Presentation-Day in Braunschweig<text:bookmark-end text:name="__RefHeading___linux-presentation-day_in_braunschweig_1"/><text:bookmark-end text:name="linux-presentation-day_in_braunschweig"/></text:h>
      <text:p text:style-name="Text_20_body">
Am Mittwoch den 29. Oktober, 18 Uhr, veranstalten wir den Linux-Presentation-Day in Braunschweig.</text:p>
      <text:p text:style-name="Text_20_body"><text:span text:style-name=""><text:span text:style-name=""><text:span text:style-name="Emphasis">LINUX für die ganze Familie!</text:span></text:span></text:span></text:p>
      <text:p text:style-name="Text_20_body">Dann könnt ihr uns wieder mit euren Fragen löchern, euch verschiedenes anschauen, ausprobieren und erklären lassen. <draw:frame draw:style-name="media" draw:name="0" text:anchor-type="as-char" draw:z-index="0" svg:width="0.52916666666667cm" svg:height="0.52916666666667cm"><draw:image xlink:href="Pictures/ce27b085c67708ad408e5a69d29bc944.png" xlink:type="simple" xlink:show="embed" xlink:actuate="onLoad"/></draw:frame>
Begleitend gibt es Speis' und Trank für's leibliche Wohl. <draw:frame draw:style-name="media" draw:name="1" text:anchor-type="as-char" draw:z-index="1" svg:width="0.52916666666667cm" svg:height="0.52916666666667cm"><draw:image xlink:href="Pictures/22a8cd4f42f5492fabe7df9cb283c1ab.png" xlink:type="simple" xlink:show="embed" xlink:actuate="onLoad"/></draw:frame> </text:p>
      <text:p text:style-name="Text_20_body"><text:a xlink:type="simple" xlink:href="https://bs-lug.de/activitys/lpd-bs/lpd-bs.2025.2/start" text:style-name="Internet_20_link" text:visited-style-name="Visited_20_Internet_20_Link">Weiterlesen</text:a>.</text:p>
      <text:p text:style-name="Text_20_body"><text:span text:style-name="underline">Übrigens</text:span>: Wer zu weit weg wohnt muss jetzt nicht weinen. <draw:frame draw:style-name="media" draw:name="2" text:anchor-type="as-char" draw:z-index="2" svg:width="0.52916666666667cm" svg:height="0.52916666666667cm"><draw:image xlink:href="Pictures/7bf9361941bf172a202b4296afd2f882.png" xlink:type="simple" xlink:show="embed" xlink:actuate="onLoad"/></draw:frame> Es gibt da draußen noch viel mehr Veranstaltungen rund um LINUX. Schaut doch einfach mal rein: <text:a xlink:type="simple" xlink:href="https://Linux-Events.Org" text:style-name="Internet_20_link" text:visited-style-name="Visited_20_Internet_20_Link">https://Linux-Events.Org</text:a>
(#Weitersage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3::34:55</meta:creation-date>
    <dc:creator>Generated</dc:creator>
    <dc:date>2026-08-21T03::34:55</dc:date>
    <dc:language>en-US</dc:language>
    <meta:editing-cycles>1</meta:editing-cycles>
    <meta:editing-duration>PT0S</meta:editing-duration>
    <dc:title>staff:templates:bslug_lpd</dc:title>
  </office:meta>
</office:document-meta>
</file>