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015a185e95b153dfe6ad81fc3c5a05.png"/>
  <manifest:file-entry manifest:media-type="image/png" manifest:full-path="Pictures/a7aba7f92a23e5d8eab39c101102e8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aff:templates:bslug_mml"/><text:bookmark-start text:name="__RefHeading___mitmach-linux_2025_mml.2025_jan-dez_1"/><text:bookmark-start text:name="mitmach-linux_2025_mml.2025_jan-dez"/>Mitmach-LINUX 2025 [MML.2025] (JAN-DEZ)<text:bookmark-end text:name="__RefHeading___mitmach-linux_2025_mml.2025_jan-dez_1"/><text:bookmark-end text:name="mitmach-linux_2025_mml.2025_jan-dez"/></text:h>
      <text:p text:style-name="Text_20_body">2025 wird die BS-LUG zur Akadamie und veranstaltet jeden Monat ein Mitmach-LINUX! <draw:frame draw:style-name="media" draw:name="0" text:anchor-type="as-char" draw:z-index="0" svg:width="0.52916666666667cm" svg:height="0.52916666666667cm"><draw:image xlink:href="Pictures/6f015a185e95b153dfe6ad81fc3c5a05.png" xlink:type="simple" xlink:show="embed" xlink:actuate="onLoad"/></draw:frame></text:p>
      <text:p text:style-name="Text_20_body">Jeden dritten Mittwoch im Monat gibt es dann die Gelegenheit den Umgang mit LibreOffice kennen und beherrschen zu lernen. <draw:frame draw:style-name="media" draw:name="1" text:anchor-type="as-char" draw:z-index="1" svg:width="0.52916666666667cm" svg:height="0.52916666666667cm"><draw:image xlink:href="Pictures/a7aba7f92a23e5d8eab39c101102e8b9.png" xlink:type="simple" xlink:show="embed" xlink:actuate="onLoad"/></draw:frame> </text:p>
      <text:p text:style-name="Text_20_body"><text:span text:style-name=""><text:span text:style-name=""><text:span text:style-name="Emphasis">Gleich <text:a xlink:type="simple" xlink:href="https://bs-lug.de/staff/templates/anmelden" text:style-name="Internet_20_link" text:visited-style-name="Visited_20_Internet_20_Link">Anmelden</text:a>!</text:span></text:span></text:span> / <text:a xlink:type="simple" xlink:href="https://bs-lug.de/activitys/2025/2025-01-12_mitmach_linux/start" text:style-name="Internet_20_link" text:visited-style-name="Visited_20_Internet_20_Link">Zum Program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5::23:12</meta:creation-date>
    <dc:creator>Generated</dc:creator>
    <dc:date>2026-08-21T05::23:12</dc:date>
    <dc:language>en-US</dc:language>
    <meta:editing-cycles>1</meta:editing-cycles>
    <meta:editing-duration>PT0S</meta:editing-duration>
    <dc:title>staff:templates:bslug_mml</dc:title>
  </office:meta>
</office:document-meta>
</file>