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7b085c67708ad408e5a69d29bc9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ff:templates:bslug_sommerfest"/><text:bookmark-start text:name="__RefHeading___bs-lug_auf_dem_sommerfest_1"/><text:bookmark-start text:name="bs-lug_auf_dem_sommerfest"/>BS-LUG auf dem Sommerfest<text:bookmark-end text:name="__RefHeading___bs-lug_auf_dem_sommerfest_1"/><text:bookmark-end text:name="bs-lug_auf_dem_sommerfest"/></text:h>
      <text:p text:style-name="Text_20_body">Am Samstag den 17. August, 15 Uhr, sind wir auf dem <text:a xlink:type="simple" xlink:href="https://bs-west.de/start#veranstaltungshinweis" text:style-name="Internet_20_link" text:visited-style-name="Visited_20_Internet_20_Link">Sommerfest der Weststadt</text:a></text:p>
      <text:p text:style-name="Text_20_body"><text:span text:style-name=""><text:span text:style-name=""><text:span text:style-name="Emphasis">LINUX für die ganze Familie!</text:span></text:span></text:span></text:p>
      <text:p text:style-name="Text_20_body">Neben Informationen rund um LINUX, haben wir Spielspaß dabei. Einfach mal vorbei schauen! <draw:frame draw:style-name="media" draw:name="0" text:anchor-type="as-char" draw:z-index="0" svg:width="0.52916666666667cm" svg:height="0.52916666666667cm"><draw:image xlink:href="Pictures/ce27b085c67708ad408e5a69d29bc94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16:16</meta:creation-date>
    <dc:creator>Generated</dc:creator>
    <dc:date>2026-08-21T04::16:16</dc:date>
    <dc:language>en-US</dc:language>
    <meta:editing-cycles>1</meta:editing-cycles>
    <meta:editing-duration>PT0S</meta:editing-duration>
    <dc:title>staff:templates:bslug_sommerfest</dc:title>
  </office:meta>
</office:document-meta>
</file>