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27b085c67708ad408e5a69d29bc944.png"/>
  <manifest:file-entry manifest:media-type="image/png" manifest:full-path="Pictures/7bf9361941bf172a202b4296afd2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staff:templates:bslug_sticker"/>
      <text:p text:style-name="Text_20_body">Ihr seid gefragt eure Ideen und Vorschläge einzureichen.<text:line-break/>
<text:line-break/>Einreichungen bitte als <text:span text:style-name="underline">ZIP|TGZ im Namensformat</text:span>:</text:p>
      <text:p text:style-name="Text_20_body">'bslug_sticker_-_$nick_-_2024-MM-TT.$suf' ($nick = euer Nickname / Vname.Nname)</text:p>
      <text:p text:style-name="Text_20_body">Damit es für Rückfragen auch zugeordnet werden kann. <draw:frame draw:style-name="media" draw:name="0" text:anchor-type="as-char" draw:z-index="0" svg:width="0.52916666666667cm" svg:height="0.52916666666667cm"><draw:image xlink:href="Pictures/ce27b085c67708ad408e5a69d29bc944.png" xlink:type="simple" xlink:show="embed" xlink:actuate="onLoad"/></draw:frame></text:p>
      <text:p text:style-name="Text_20_body">Unseren S-Tux zum einbauen findet Ihr <text:a xlink:type="simple" xlink:href="https://bs-lug.de/pressestelle/start#medien" text:style-name="Internet_20_link" text:visited-style-name="Visited_20_Internet_20_Link">hier</text:a>.</text:p>
      <text:p text:style-name="Text_20_body">Bei den Inhalten möglichst Inkscape (SVG) und Openoffice-Draw (odg) verwenden.</text:p>
      <text:p text:style-name="Text_20_body">Dann hier hochladen: <text:a xlink:type="simple" xlink:href="https://wolke8.fkn-systems.de/nextcloud/s/HbR3zsNDxgJzgFJ" text:style-name="Internet_20_link" text:visited-style-name="Visited_20_Internet_20_Link">https://wolke8.fkn-systems.de/nextcloud/s/HbR3zsNDxgJzgFJ</text:a></text:p>
      <text:p text:style-name="Text_20_body">Die besten Einsendungen gewinnen vielleicht ein Buch. <draw:frame draw:style-name="media" draw:name="1" text:anchor-type="as-char" draw:z-index="1" svg:width="0.52916666666667cm" svg:height="0.52916666666667cm"><draw:image xlink:href="Pictures/7bf9361941bf172a202b4296afd2f882.png" xlink:type="simple" xlink:show="embed" xlink:actuate="onLoad"/></draw:frame></text:p>
      <text:p text:style-name="Text_20_body">— <text:span text:style-name="Emphasis"><text:a xlink:type="simple" xlink:href="https://bs-lug.de/user/franke" text:style-name="Internet_20_link" text:visited-style-name="Visited_20_Internet_20_Link">Franke</text:a> 2025-05-30 14:37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3::34:45</meta:creation-date>
    <dc:creator>Generated</dc:creator>
    <dc:date>2026-08-21T03::34:45</dc:date>
    <dc:language>en-US</dc:language>
    <meta:editing-cycles>1</meta:editing-cycles>
    <meta:editing-duration>PT0S</meta:editing-duration>
    <dc:title>staff:templates:bslug_sticker</dc:title>
  </office:meta>
</office:document-meta>
</file>