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orträge/Videos;-" text:style-name="Internet_20_link" text:visited-style-name="Visited_20_Internet_20_Link">entry&gt;Vorträge/Videos;-</text:a></text:p>
      <text:h text:style-name="Heading_20_1" text:outline-level="1"><text:bookmark text:name="videos:start"/><text:bookmark-start text:name="__RefHeading___vortraegevideos_1"/><text:bookmark-start text:name="vortraegevideos"/>Vorträge / Videos<text:bookmark-end text:name="__RefHeading___vortraegevideos_1"/><text:bookmark-end text:name="vortraegevideos"/></text:h>
      <text:p text:style-name="Text_20_body">Videos der BS-LUG….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p text:style-name="Text_20_body"><text:a xlink:type="simple" xlink:href="subjectindex&amp;#62;noabstract;border=both;cols=3;section=0;proper;title;nohideatoz;default;showorder;showcount;nohidejump;regex=Videos/20[0-9]+.*" text:style-name="Internet_20_link" text:visited-style-name="Visited_20_Internet_20_Link">subjectindex&gt;noabstract;border=both;cols=3;section=0;proper;title;nohideatoz;default;showorder;showcount;nohidejump;regex=Videos/20[0-9]+.*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21:18</meta:creation-date>
    <dc:creator>Generated</dc:creator>
    <dc:date>2026-08-21T05::21:18</dc:date>
    <dc:language>en-US</dc:language>
    <meta:editing-cycles>1</meta:editing-cycles>
    <meta:editing-duration>PT0S</meta:editing-duration>
    <dc:title>videos:start</dc:title>
  </office:meta>
</office:document-meta>
</file>