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55152929fb9eace2a8f8d9abc82d7db.jpg"/>
  <manifest:file-entry manifest:media-type="image/jpeg" manifest:full-path="Pictures/e2e7a70be2c47daee553ce7784831da5.jpg"/>
  <manifest:file-entry manifest:media-type="image/jpeg" manifest:full-path="Pictures/a63a5dee0ad6379772141f39429b5daf.jpg"/>
  <manifest:file-entry manifest:media-type="image/jpeg" manifest:full-path="Pictures/22818985b4fe84a951d1417cd043ecc7.jpg"/>
  <manifest:file-entry manifest:media-type="image/jpeg" manifest:full-path="Pictures/b1d66f40f46d0090a970805e463052b3.jpg"/>
  <manifest:file-entry manifest:media-type="image/jpeg" manifest:full-path="Pictures/3cce1fc9af9bc721fc738a9eb0f88f70.jpg"/>
  <manifest:file-entry manifest:media-type="image/jpeg" manifest:full-path="Pictures/c3bd2e8b3eca88b52cffc541cde8e3ea.jpg"/>
  <manifest:file-entry manifest:media-type="image/jpeg" manifest:full-path="Pictures/9a010439f2221df3c58acee86a6cc69b.jpg"/>
  <manifest:file-entry manifest:media-type="image/jpeg" manifest:full-path="Pictures/3b29b2cf1348f4dec105c593b44abb98.jpg"/>
  <manifest:file-entry manifest:media-type="image/jpeg" manifest:full-path="Pictures/7afa735ab4f0e11a36102b495936047d.jpg"/>
  <manifest:file-entry manifest:media-type="image/jpeg" manifest:full-path="Pictures/ee4942d343f2df7a9269d7280a5cfb51.jpg"/>
  <manifest:file-entry manifest:media-type="image/jpeg" manifest:full-path="Pictures/58244a802db96a8f75868626944865f2.jpg"/>
  <manifest:file-entry manifest:media-type="image/jpeg" manifest:full-path="Pictures/46dc74065f26b4cdb36dd64a7e6b7336.jpg"/>
  <manifest:file-entry manifest:media-type="image/jpeg" manifest:full-path="Pictures/b23b5ce58031d89be476af94351491d2.jpg"/>
  <manifest:file-entry manifest:media-type="image/jpeg" manifest:full-path="Pictures/7f094e57094bf2984d28487cea9a6d4b.jpg"/>
  <manifest:file-entry manifest:media-type="image/jpeg" manifest:full-path="Pictures/a32967deefb937746457fc077bbdc79f.jpg"/>
  <manifest:file-entry manifest:media-type="image/jpeg" manifest:full-path="Pictures/47cf3dbd3109a37345f2d95136434794.jpg"/>
  <manifest:file-entry manifest:media-type="image/jpeg" manifest:full-path="Pictures/57f5d876fb46f2952217c1943af4192a.jpg"/>
  <manifest:file-entry manifest:media-type="image/jpeg" manifest:full-path="Pictures/b81ab57b7f9e086a397ac399c0c9d52b.jpg"/>
  <manifest:file-entry manifest:media-type="image/jpeg" manifest:full-path="Pictures/cd1e48a064c832abdb8309072e2bb37a.jpg"/>
  <manifest:file-entry manifest:media-type="image/jpeg" manifest:full-path="Pictures/2e581e5395acd792fe5a069d67d8d748.jpg"/>
  <manifest:file-entry manifest:media-type="image/jpeg" manifest:full-path="Pictures/9a9ea9cf5e930557da96d83933e25f30.jpg"/>
  <manifest:file-entry manifest:media-type="image/jpeg" manifest:full-path="Pictures/131363a038ac7d1849c34367a5df8b87.jpg"/>
  <manifest:file-entry manifest:media-type="image/jpeg" manifest:full-path="Pictures/9173b6a4f5be084a98d4ef5bb7bf722d.jpg"/>
  <manifest:file-entry manifest:media-type="image/jpeg" manifest:full-path="Pictures/8ceb0ccf296d2ec6690b236dd3244eec.jpg"/>
  <manifest:file-entry manifest:media-type="image/jpeg" manifest:full-path="Pictures/29e7363ba06d7aad51a365d0987f7d17.jpg"/>
  <manifest:file-entry manifest:media-type="image/jpeg" manifest:full-path="Pictures/5ae226f8f4fe920d94cbb24ffcbfca6c.jpg"/>
  <manifest:file-entry manifest:media-type="image/jpeg" manifest:full-path="Pictures/05cdbc163c0b3e379dbd18d2692bef75.jpg"/>
  <manifest:file-entry manifest:media-type="image/jpeg" manifest:full-path="Pictures/d2379ba8d687632387ef367ebf626aa6.jpg"/>
  <manifest:file-entry manifest:media-type="image/jpeg" manifest:full-path="Pictures/7004b05a89709b10bf1871791b46390d.jpg"/>
  <manifest:file-entry manifest:media-type="image/jpeg" manifest:full-path="Pictures/686a0d251a11d2e67c6ff6ebb3b80f7f.jpg"/>
  <manifest:file-entry manifest:media-type="image/jpeg" manifest:full-path="Pictures/6f11a9914ef6cea938898b4e9cc4278f.jpg"/>
  <manifest:file-entry manifest:media-type="image/jpeg" manifest:full-path="Pictures/e8fc279279a9b358a1bab4e962f7b040.jpg"/>
  <manifest:file-entry manifest:media-type="image/jpeg" manifest:full-path="Pictures/9b865c9129af5e4494f3573abdb85b44.jpg"/>
  <manifest:file-entry manifest:media-type="image/jpeg" manifest:full-path="Pictures/7adb23f23814b533c30628ae930c5ec6.jpg"/>
  <manifest:file-entry manifest:media-type="image/jpeg" manifest:full-path="Pictures/5aab23d30acafd4aa2502905101f2bae.jpg"/>
  <manifest:file-entry manifest:media-type="image/jpeg" manifest:full-path="Pictures/27c1d4bb4865a95c149e4d85e624a1e5.jpg"/>
  <manifest:file-entry manifest:media-type="image/jpeg" manifest:full-path="Pictures/77082c43fd2d58a1cf01a3430a5dfde0.jpg"/>
  <manifest:file-entry manifest:media-type="image/jpeg" manifest:full-path="Pictures/1753e6418b180779bf905abb04083eb3.jpg"/>
  <manifest:file-entry manifest:media-type="image/jpeg" manifest:full-path="Pictures/deba84eab3d61fdff29a98c4986f113c.jpg"/>
  <manifest:file-entry manifest:media-type="image/jpeg" manifest:full-path="Pictures/b893be1a5d9245833eef10ab895f8598.jpg"/>
  <manifest:file-entry manifest:media-type="image/jpeg" manifest:full-path="Pictures/a1ebbd9ae2a4f7ad1ff3b23b3967a0ed.jpg"/>
  <manifest:file-entry manifest:media-type="image/jpeg" manifest:full-path="Pictures/dc2637b7394813b4e4f6eac688065dc9.jpg"/>
  <manifest:file-entry manifest:media-type="image/jpeg" manifest:full-path="Pictures/f1c67ff601d20d476f6949745bb0f178.jpg"/>
  <manifest:file-entry manifest:media-type="image/jpeg" manifest:full-path="Pictures/56cdcf17eb6fe7fc3297efddfffea198.jpg"/>
  <manifest:file-entry manifest:media-type="image/jpeg" manifest:full-path="Pictures/14c38d8715ca9133d910585031d380b8.jpg"/>
  <manifest:file-entry manifest:media-type="image/jpeg" manifest:full-path="Pictures/5ba169050e4c9b1675414881854d584d.jpg"/>
  <manifest:file-entry manifest:media-type="image/jpeg" manifest:full-path="Pictures/b672c5be6e9b601502558884a688ceb0.jpg"/>
  <manifest:file-entry manifest:media-type="image/jpeg" manifest:full-path="Pictures/c9e746cc0b08e6da6bfc5196ae141877.jpg"/>
  <manifest:file-entry manifest:media-type="image/jpeg" manifest:full-path="Pictures/4d53c1210c23086169db4d6067337020.jpg"/>
  <manifest:file-entry manifest:media-type="image/jpeg" manifest:full-path="Pictures/1d29da923c7c5e2696994ede013ad52a.jpg"/>
  <manifest:file-entry manifest:media-type="image/jpeg" manifest:full-path="Pictures/d9258120603a0434d65027fc96a03b4f.jpg"/>
  <manifest:file-entry manifest:media-type="image/jpeg" manifest:full-path="Pictures/68debafc07a6f05e85194776d3360561.jpg"/>
  <manifest:file-entry manifest:media-type="image/jpeg" manifest:full-path="Pictures/dd1bad3ef9b7de541ab23c31abe7d794.jpg"/>
  <manifest:file-entry manifest:media-type="image/jpeg" manifest:full-path="Pictures/02e9b50029078374554fcc7463e68d6a.jpg"/>
  <manifest:file-entry manifest:media-type="image/jpeg" manifest:full-path="Pictures/d81a10f1b538d9afff9a832621986e6d.jpg"/>
  <manifest:file-entry manifest:media-type="image/jpeg" manifest:full-path="Pictures/3468304c0bfb757934e446052a635d3e.jpg"/>
  <manifest:file-entry manifest:media-type="image/jpeg" manifest:full-path="Pictures/86e350ea72ee54be0ae830eda55b2846.jpg"/>
  <manifest:file-entry manifest:media-type="image/jpeg" manifest:full-path="Pictures/efc778a8de085268ad3e1ed6a2fb6c97.jpg"/>
  <manifest:file-entry manifest:media-type="image/jpeg" manifest:full-path="Pictures/e43e21f1272a194815b1326af87e2723.jpg"/>
  <manifest:file-entry manifest:media-type="image/jpeg" manifest:full-path="Pictures/d06ddafe183c2e64f8237157d551c719.jpg"/>
  <manifest:file-entry manifest:media-type="image/jpeg" manifest:full-path="Pictures/7e631b6acdf3315bd78683e3bb38baef.jpg"/>
  <manifest:file-entry manifest:media-type="image/jpeg" manifest:full-path="Pictures/828626a1ffd76678b0c7913d2eb68522.jpg"/>
  <manifest:file-entry manifest:media-type="image/jpeg" manifest:full-path="Pictures/664d7b1e381087a0de565d78b994e503.jpg"/>
  <manifest:file-entry manifest:media-type="image/jpeg" manifest:full-path="Pictures/652cb22b5ba509eb39b348d0c467e651.jpg"/>
  <manifest:file-entry manifest:media-type="image/jpeg" manifest:full-path="Pictures/5279ba668eee96b07702b8a68c413a51.jpg"/>
  <manifest:file-entry manifest:media-type="image/jpeg" manifest:full-path="Pictures/46fa973a662a84daf2ef9f47fc83d0ab.jpg"/>
  <manifest:file-entry manifest:media-type="image/jpeg" manifest:full-path="Pictures/dc1b88140867752d5ac1387eecafb2a4.jpg"/>
  <manifest:file-entry manifest:media-type="image/jpeg" manifest:full-path="Pictures/501cf953359828f23de817dc4bcbd5ef.jpg"/>
  <manifest:file-entry manifest:media-type="image/jpeg" manifest:full-path="Pictures/c8f36bd4f0da6687f37dc361f2d0c850.jpg"/>
  <manifest:file-entry manifest:media-type="image/jpeg" manifest:full-path="Pictures/4b1212e4d6fc1b14157904e02eb6461c.jpg"/>
  <manifest:file-entry manifest:media-type="image/jpeg" manifest:full-path="Pictures/27d24a6a65cab44e3dd9b4c3578df6fe.jpg"/>
  <manifest:file-entry manifest:media-type="image/jpeg" manifest:full-path="Pictures/62a42ced6eaba1fdd182cd7d1b13a556.jpg"/>
  <manifest:file-entry manifest:media-type="image/jpeg" manifest:full-path="Pictures/79e2d4c8316d84a33a9e440283111101.jpg"/>
  <manifest:file-entry manifest:media-type="image/jpeg" manifest:full-path="Pictures/101d1792a02415834f9f5f595769b0dc.jpg"/>
  <manifest:file-entry manifest:media-type="image/jpeg" manifest:full-path="Pictures/07f9da3f662b773fa5fb1316f0c9953d.jpg"/>
  <manifest:file-entry manifest:media-type="image/jpeg" manifest:full-path="Pictures/91d3e317bedba0d6f2d55f2b0ba85d6e.jpg"/>
  <manifest:file-entry manifest:media-type="image/jpeg" manifest:full-path="Pictures/a36ae344fd8683f8f0f39b614f6ba712.jpg"/>
  <manifest:file-entry manifest:media-type="image/jpeg" manifest:full-path="Pictures/265b92dff6d77ee0a365a1c270cfbd69.jpg"/>
  <manifest:file-entry manifest:media-type="image/jpeg" manifest:full-path="Pictures/e30e3dbb46fd145da9a8962c18b6ae3a.jpg"/>
  <manifest:file-entry manifest:media-type="image/jpeg" manifest:full-path="Pictures/994520ce47c206782633ae900389c5f0.jpg"/>
  <manifest:file-entry manifest:media-type="image/jpeg" manifest:full-path="Pictures/2d8f326675a616436e7777428a885a38.jpg"/>
  <manifest:file-entry manifest:media-type="image/jpeg" manifest:full-path="Pictures/6e9e1e55e96989cfe9233218b06eb0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rtraege:distribution:opensuse:installation20160609"/><text:bookmark-start text:name="__RefHeading___installation_von_opensuse_1"/><text:bookmark-start text:name="installation_von_opensuse"/>Installation von openSUSE<text:bookmark-end text:name="__RefHeading___installation_von_opensuse_1"/><text:bookmark-end text:name="installation_von_opensuse"/></text:h>
      <text:p text:style-name="Text_20_body">Auf der folgenden Bilderstrecke seht Ihr eine openSUSE Installation und Erweiterung am Beispiel Tumbleweed.</text:p>
      <text:p text:style-name="Text_20_body">Tumbleweed ist eine Rolling-Release. Bedeutet: Sie hält sich ständig aktuell und wird nicht in Versionen unterteilt.</text:p>
      <text:p text:style-name="Text_20_body">Einfach auf das erste Bild klicken um die Slideshow zu starten, und dann mit Cursor-Rechts und -Links durchblättern, ESC beendet die Funktion.</text:p>
      <text:p text:style-name="Text_20_body"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0" svg:width="21.166666666667cm" style:rel-width="100%" svg:height="15.875cm" style:rel-height="scale"><draw:image xlink:href="Pictures/355152929fb9eace2a8f8d9abc82d7db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" svg:width="21.166666666667cm" style:rel-width="100%" svg:height="15.875cm" style:rel-height="scale"><draw:image xlink:href="Pictures/e2e7a70be2c47daee553ce7784831da5.jpg" xlink:type="simple" xlink:show="embed" xlink:actuate="onLoad"/></draw:frame>Array</text:p></draw:text-box></draw:frame><draw:frame draw:style-name="media" draw:name="Array Legend" text:anchor-type="as-char" draw:z-index="0" svg:width="19.05cm" style:rel-width="100%"><draw:text-box><text:p text:style-name="legendcenter"><draw:frame draw:style-name="media" draw:name="Array" text:anchor-type="as-char" draw:z-index="2" svg:width="19.05cm" style:rel-width="100%" svg:height="10.583333333333cm" style:rel-height="scale"><draw:image xlink:href="Pictures/a63a5dee0ad6379772141f39429b5daf.jpg" xlink:type="simple" xlink:show="embed" xlink:actuate="onLoad"/></draw:frame>Array</text:p></draw:text-box></draw:frame><draw:frame draw:style-name="media" draw:name="Array Legend" text:anchor-type="as-char" draw:z-index="0" svg:width="19.05cm" style:rel-width="100%"><draw:text-box><text:p text:style-name="legendcenter"><draw:frame draw:style-name="media" draw:name="Array" text:anchor-type="as-char" draw:z-index="3" svg:width="19.05cm" style:rel-width="100%" svg:height="10.583333333333cm" style:rel-height="scale"><draw:image xlink:href="Pictures/22818985b4fe84a951d1417cd043ecc7.jpg" xlink:type="simple" xlink:show="embed" xlink:actuate="onLoad"/></draw:frame>Array</text:p></draw:text-box></draw:frame><draw:frame draw:style-name="media" draw:name="Array Legend" text:anchor-type="as-char" draw:z-index="0" svg:width="19.05cm" style:rel-width="100%"><draw:text-box><text:p text:style-name="legendcenter"><draw:frame draw:style-name="media" draw:name="Array" text:anchor-type="as-char" draw:z-index="4" svg:width="19.05cm" style:rel-width="100%" svg:height="10.583333333333cm" style:rel-height="scale"><draw:image xlink:href="Pictures/b1d66f40f46d0090a970805e463052b3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5" svg:width="27.093333333333cm" style:rel-width="100%" svg:height="20.32cm" style:rel-height="scale"><draw:image xlink:href="Pictures/3cce1fc9af9bc721fc738a9eb0f88f70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6" svg:width="27.093333333333cm" style:rel-width="100%" svg:height="20.32cm" style:rel-height="scale"><draw:image xlink:href="Pictures/c3bd2e8b3eca88b52cffc541cde8e3ea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7" svg:width="27.093333333333cm" style:rel-width="100%" svg:height="20.32cm" style:rel-height="scale"><draw:image xlink:href="Pictures/9a010439f2221df3c58acee86a6cc69b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8" svg:width="27.093333333333cm" style:rel-width="100%" svg:height="20.32cm" style:rel-height="scale"><draw:image xlink:href="Pictures/3b29b2cf1348f4dec105c593b44abb98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9" svg:width="27.093333333333cm" style:rel-width="100%" svg:height="20.32cm" style:rel-height="scale"><draw:image xlink:href="Pictures/7afa735ab4f0e11a36102b495936047d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0" svg:width="27.093333333333cm" style:rel-width="100%" svg:height="20.32cm" style:rel-height="scale"><draw:image xlink:href="Pictures/ee4942d343f2df7a9269d7280a5cfb51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1" svg:width="27.093333333333cm" style:rel-width="100%" svg:height="20.32cm" style:rel-height="scale"><draw:image xlink:href="Pictures/58244a802db96a8f75868626944865f2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2" svg:width="27.093333333333cm" style:rel-width="100%" svg:height="20.32cm" style:rel-height="scale"><draw:image xlink:href="Pictures/46dc74065f26b4cdb36dd64a7e6b7336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3" svg:width="27.093333333333cm" style:rel-width="100%" svg:height="20.32cm" style:rel-height="scale"><draw:image xlink:href="Pictures/b23b5ce58031d89be476af94351491d2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4" svg:width="27.093333333333cm" style:rel-width="100%" svg:height="20.32cm" style:rel-height="scale"><draw:image xlink:href="Pictures/7f094e57094bf2984d28487cea9a6d4b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5" svg:width="27.093333333333cm" style:rel-width="100%" svg:height="20.32cm" style:rel-height="scale"><draw:image xlink:href="Pictures/a32967deefb937746457fc077bbdc79f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6" svg:width="27.093333333333cm" style:rel-width="100%" svg:height="20.32cm" style:rel-height="scale"><draw:image xlink:href="Pictures/47cf3dbd3109a37345f2d95136434794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7" svg:width="27.093333333333cm" style:rel-width="100%" svg:height="20.32cm" style:rel-height="scale"><draw:image xlink:href="Pictures/57f5d876fb46f2952217c1943af4192a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8" svg:width="27.093333333333cm" style:rel-width="100%" svg:height="20.32cm" style:rel-height="scale"><draw:image xlink:href="Pictures/b81ab57b7f9e086a397ac399c0c9d52b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19" svg:width="27.093333333333cm" style:rel-width="100%" svg:height="20.32cm" style:rel-height="scale"><draw:image xlink:href="Pictures/cd1e48a064c832abdb8309072e2bb37a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0" svg:width="27.093333333333cm" style:rel-width="100%" svg:height="20.32cm" style:rel-height="scale"><draw:image xlink:href="Pictures/2e581e5395acd792fe5a069d67d8d748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1" svg:width="27.093333333333cm" style:rel-width="100%" svg:height="20.32cm" style:rel-height="scale"><draw:image xlink:href="Pictures/9a9ea9cf5e930557da96d83933e25f30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2" svg:width="27.093333333333cm" style:rel-width="100%" svg:height="20.32cm" style:rel-height="scale"><draw:image xlink:href="Pictures/131363a038ac7d1849c34367a5df8b87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3" svg:width="27.093333333333cm" style:rel-width="100%" svg:height="20.32cm" style:rel-height="scale"><draw:image xlink:href="Pictures/9173b6a4f5be084a98d4ef5bb7bf722d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4" svg:width="27.093333333333cm" style:rel-width="100%" svg:height="20.32cm" style:rel-height="scale"><draw:image xlink:href="Pictures/8ceb0ccf296d2ec6690b236dd3244eec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5" svg:width="27.093333333333cm" style:rel-width="100%" svg:height="20.32cm" style:rel-height="scale"><draw:image xlink:href="Pictures/29e7363ba06d7aad51a365d0987f7d17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6" svg:width="27.093333333333cm" style:rel-width="100%" svg:height="20.32cm" style:rel-height="scale"><draw:image xlink:href="Pictures/5ae226f8f4fe920d94cbb24ffcbfca6c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7" svg:width="21.166666666667cm" style:rel-width="100%" svg:height="15.875cm" style:rel-height="scale"><draw:image xlink:href="Pictures/05cdbc163c0b3e379dbd18d2692bef75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28" svg:width="21.166666666667cm" style:rel-width="100%" svg:height="15.875cm" style:rel-height="scale"><draw:image xlink:href="Pictures/d2379ba8d687632387ef367ebf626aa6.jpg" xlink:type="simple" xlink:show="embed" xlink:actuate="onLoad"/></draw:frame>Array</text:p></draw:text-box></draw:frame><draw:frame draw:style-name="media" draw:name="Array Legend" text:anchor-type="as-char" draw:z-index="0" svg:width="16.933333333333cm"><draw:text-box><text:p text:style-name="legendcenter"><draw:frame draw:style-name="media" draw:name="Array" text:anchor-type="as-char" draw:z-index="29" svg:width="16.933333333333cm" svg:height="12.7cm"><draw:image xlink:href="Pictures/7004b05a89709b10bf1871791b46390d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30" svg:width="30.268333333333cm" style:rel-width="100%" svg:height="21.510625cm" style:rel-height="scale"><draw:image xlink:href="Pictures/686a0d251a11d2e67c6ff6ebb3b80f7f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31" svg:width="30.268333333333cm" style:rel-width="100%" svg:height="21.510625cm" style:rel-height="scale"><draw:image xlink:href="Pictures/6f11a9914ef6cea938898b4e9cc4278f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32" svg:width="30.268333333333cm" style:rel-width="100%" svg:height="21.510625cm" style:rel-height="scale"><draw:image xlink:href="Pictures/e8fc279279a9b358a1bab4e962f7b040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33" svg:width="30.268333333333cm" style:rel-width="100%" svg:height="21.510625cm" style:rel-height="scale"><draw:image xlink:href="Pictures/9b865c9129af5e4494f3573abdb85b44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34" svg:width="30.268333333333cm" style:rel-width="100%" svg:height="21.510625cm" style:rel-height="scale"><draw:image xlink:href="Pictures/7adb23f23814b533c30628ae930c5ec6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35" svg:width="30.268333333333cm" style:rel-width="100%" svg:height="21.510625cm" style:rel-height="scale"><draw:image xlink:href="Pictures/5aab23d30acafd4aa2502905101f2bae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36" svg:width="30.268333333333cm" style:rel-width="100%" svg:height="21.510625cm" style:rel-height="scale"><draw:image xlink:href="Pictures/27c1d4bb4865a95c149e4d85e624a1e5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37" svg:width="30.268333333333cm" style:rel-width="100%" svg:height="21.510625cm" style:rel-height="scale"><draw:image xlink:href="Pictures/77082c43fd2d58a1cf01a3430a5dfde0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38" svg:width="30.268333333333cm" style:rel-width="100%" svg:height="21.510625cm" style:rel-height="scale"><draw:image xlink:href="Pictures/1753e6418b180779bf905abb04083eb3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39" svg:width="30.268333333333cm" style:rel-width="100%" svg:height="21.510625cm" style:rel-height="scale"><draw:image xlink:href="Pictures/deba84eab3d61fdff29a98c4986f113c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40" svg:width="30.268333333333cm" style:rel-width="100%" svg:height="21.510625cm" style:rel-height="scale"><draw:image xlink:href="Pictures/b893be1a5d9245833eef10ab895f8598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41" svg:width="30.268333333333cm" style:rel-width="100%" svg:height="21.510625cm" style:rel-height="scale"><draw:image xlink:href="Pictures/a1ebbd9ae2a4f7ad1ff3b23b3967a0ed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42" svg:width="30.268333333333cm" style:rel-width="100%" svg:height="21.510625cm" style:rel-height="scale"><draw:image xlink:href="Pictures/dc2637b7394813b4e4f6eac688065dc9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43" svg:width="30.268333333333cm" style:rel-width="100%" svg:height="21.510625cm" style:rel-height="scale"><draw:image xlink:href="Pictures/f1c67ff601d20d476f6949745bb0f178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44" svg:width="30.268333333333cm" style:rel-width="100%" svg:height="21.510625cm" style:rel-height="scale"><draw:image xlink:href="Pictures/56cdcf17eb6fe7fc3297efddfffea198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45" svg:width="30.268333333333cm" style:rel-width="100%" svg:height="21.510625cm" style:rel-height="scale"><draw:image xlink:href="Pictures/14c38d8715ca9133d910585031d380b8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46" svg:width="30.268333333333cm" style:rel-width="100%" svg:height="21.510625cm" style:rel-height="scale"><draw:image xlink:href="Pictures/5ba169050e4c9b1675414881854d584d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47" svg:width="30.268333333333cm" style:rel-width="100%" svg:height="21.510625cm" style:rel-height="scale"><draw:image xlink:href="Pictures/b672c5be6e9b601502558884a688ceb0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48" svg:width="30.268333333333cm" style:rel-width="100%" svg:height="21.510625cm" style:rel-height="scale"><draw:image xlink:href="Pictures/c9e746cc0b08e6da6bfc5196ae141877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49" svg:width="30.268333333333cm" style:rel-width="100%" svg:height="21.510625cm" style:rel-height="scale"><draw:image xlink:href="Pictures/4d53c1210c23086169db4d6067337020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50" svg:width="30.268333333333cm" style:rel-width="100%" svg:height="21.510625cm" style:rel-height="scale"><draw:image xlink:href="Pictures/1d29da923c7c5e2696994ede013ad52a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51" svg:width="30.268333333333cm" style:rel-width="100%" svg:height="21.510625cm" style:rel-height="scale"><draw:image xlink:href="Pictures/d9258120603a0434d65027fc96a03b4f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52" svg:width="30.268333333333cm" style:rel-width="100%" svg:height="21.510625cm" style:rel-height="scale"><draw:image xlink:href="Pictures/68debafc07a6f05e85194776d3360561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53" svg:width="30.268333333333cm" style:rel-width="100%" svg:height="21.510625cm" style:rel-height="scale"><draw:image xlink:href="Pictures/dd1bad3ef9b7de541ab23c31abe7d794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54" svg:width="30.268333333333cm" style:rel-width="100%" svg:height="21.510625cm" style:rel-height="scale"><draw:image xlink:href="Pictures/02e9b50029078374554fcc7463e68d6a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55" svg:width="30.268333333333cm" style:rel-width="100%" svg:height="21.510625cm" style:rel-height="scale"><draw:image xlink:href="Pictures/d81a10f1b538d9afff9a832621986e6d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56" svg:width="30.268333333333cm" style:rel-width="100%" svg:height="21.510625cm" style:rel-height="scale"><draw:image xlink:href="Pictures/3468304c0bfb757934e446052a635d3e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57" svg:width="30.268333333333cm" style:rel-width="100%" svg:height="21.510625cm" style:rel-height="scale"><draw:image xlink:href="Pictures/86e350ea72ee54be0ae830eda55b2846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58" svg:width="30.268333333333cm" style:rel-width="100%" svg:height="21.510625cm" style:rel-height="scale"><draw:image xlink:href="Pictures/efc778a8de085268ad3e1ed6a2fb6c97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59" svg:width="30.268333333333cm" style:rel-width="100%" svg:height="21.510625cm" style:rel-height="scale"><draw:image xlink:href="Pictures/e43e21f1272a194815b1326af87e2723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60" svg:width="30.268333333333cm" style:rel-width="100%" svg:height="21.510625cm" style:rel-height="scale"><draw:image xlink:href="Pictures/d06ddafe183c2e64f8237157d551c719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61" svg:width="30.268333333333cm" style:rel-width="100%" svg:height="21.510625cm" style:rel-height="scale"><draw:image xlink:href="Pictures/7e631b6acdf3315bd78683e3bb38baef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62" svg:width="30.268333333333cm" style:rel-width="100%" svg:height="21.510625cm" style:rel-height="scale"><draw:image xlink:href="Pictures/828626a1ffd76678b0c7913d2eb68522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63" svg:width="30.268333333333cm" style:rel-width="100%" svg:height="21.510625cm" style:rel-height="scale"><draw:image xlink:href="Pictures/664d7b1e381087a0de565d78b994e503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64" svg:width="30.268333333333cm" style:rel-width="100%" svg:height="21.510625cm" style:rel-height="scale"><draw:image xlink:href="Pictures/652cb22b5ba509eb39b348d0c467e651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65" svg:width="30.268333333333cm" style:rel-width="100%" svg:height="21.510625cm" style:rel-height="scale"><draw:image xlink:href="Pictures/5279ba668eee96b07702b8a68c413a51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66" svg:width="30.268333333333cm" style:rel-width="100%" svg:height="21.510625cm" style:rel-height="scale"><draw:image xlink:href="Pictures/46fa973a662a84daf2ef9f47fc83d0ab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67" svg:width="30.268333333333cm" style:rel-width="100%" svg:height="21.510625cm" style:rel-height="scale"><draw:image xlink:href="Pictures/dc1b88140867752d5ac1387eecafb2a4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68" svg:width="30.268333333333cm" style:rel-width="100%" svg:height="21.510625cm" style:rel-height="scale"><draw:image xlink:href="Pictures/501cf953359828f23de817dc4bcbd5ef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69" svg:width="30.268333333333cm" style:rel-width="100%" svg:height="21.510625cm" style:rel-height="scale"><draw:image xlink:href="Pictures/c8f36bd4f0da6687f37dc361f2d0c850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70" svg:width="30.268333333333cm" style:rel-width="100%" svg:height="21.510625cm" style:rel-height="scale"><draw:image xlink:href="Pictures/4b1212e4d6fc1b14157904e02eb6461c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71" svg:width="30.268333333333cm" style:rel-width="100%" svg:height="21.510625cm" style:rel-height="scale"><draw:image xlink:href="Pictures/27d24a6a65cab44e3dd9b4c3578df6fe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72" svg:width="30.268333333333cm" style:rel-width="100%" svg:height="21.510625cm" style:rel-height="scale"><draw:image xlink:href="Pictures/62a42ced6eaba1fdd182cd7d1b13a556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73" svg:width="30.268333333333cm" style:rel-width="100%" svg:height="21.510625cm" style:rel-height="scale"><draw:image xlink:href="Pictures/79e2d4c8316d84a33a9e440283111101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74" svg:width="30.268333333333cm" style:rel-width="100%" svg:height="21.510625cm" style:rel-height="scale"><draw:image xlink:href="Pictures/101d1792a02415834f9f5f595769b0dc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75" svg:width="30.268333333333cm" style:rel-width="100%" svg:height="21.510625cm" style:rel-height="scale"><draw:image xlink:href="Pictures/07f9da3f662b773fa5fb1316f0c9953d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76" svg:width="30.268333333333cm" style:rel-width="100%" svg:height="21.510625cm" style:rel-height="scale"><draw:image xlink:href="Pictures/91d3e317bedba0d6f2d55f2b0ba85d6e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77" svg:width="30.268333333333cm" style:rel-width="100%" svg:height="21.510625cm" style:rel-height="scale"><draw:image xlink:href="Pictures/a36ae344fd8683f8f0f39b614f6ba712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78" svg:width="30.268333333333cm" style:rel-width="100%" svg:height="21.510625cm" style:rel-height="scale"><draw:image xlink:href="Pictures/265b92dff6d77ee0a365a1c270cfbd69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79" svg:width="30.268333333333cm" style:rel-width="100%" svg:height="21.510625cm" style:rel-height="scale"><draw:image xlink:href="Pictures/e30e3dbb46fd145da9a8962c18b6ae3a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80" svg:width="30.268333333333cm" style:rel-width="100%" svg:height="21.510625cm" style:rel-height="scale"><draw:image xlink:href="Pictures/994520ce47c206782633ae900389c5f0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81" svg:width="30.268333333333cm" style:rel-width="100%" svg:height="21.510625cm" style:rel-height="scale"><draw:image xlink:href="Pictures/2d8f326675a616436e7777428a885a38.jpg" xlink:type="simple" xlink:show="embed" xlink:actuate="onLoad"/></draw:frame>Array</text:p></draw:text-box></draw:frame><draw:frame draw:style-name="media" draw:name="Array Legend" text:anchor-type="as-char" draw:z-index="0" svg:width="30.268333333333cm" style:rel-width="100%"><draw:text-box><text:p text:style-name="legendcenter"><draw:frame draw:style-name="media" draw:name="Array" text:anchor-type="as-char" draw:z-index="82" svg:width="30.268333333333cm" style:rel-width="100%" svg:height="21.510625cm" style:rel-height="scale"><draw:image xlink:href="Pictures/6e9e1e55e96989cfe9233218b06eb0d1.jpg" xlink:type="simple" xlink:show="embed" xlink:actuate="onLoad"/></draw:frame>Array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5::25:17</meta:creation-date>
    <dc:creator>Generated</dc:creator>
    <dc:date>2026-08-21T05::25:17</dc:date>
    <dc:language>en-US</dc:language>
    <meta:editing-cycles>1</meta:editing-cycles>
    <meta:editing-duration>PT0S</meta:editing-duration>
    <dc:title>vortraege:distribution:opensuse:installation20160609</dc:title>
  </office:meta>
</office:document-meta>
</file>