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7d9ab2847d6af183018325a1fa6fd15.jpg"/>
  <manifest:file-entry manifest:media-type="image/jpeg" manifest:full-path="Pictures/0b21bc21d27d862309aef640c58febb2.jpg"/>
  <manifest:file-entry manifest:media-type="image/jpeg" manifest:full-path="Pictures/54991b36ed1e681ed8cfcb184f1415b8.jpg"/>
  <manifest:file-entry manifest:media-type="image/jpeg" manifest:full-path="Pictures/676b4eace0c02fb3a14d1d7a4a7f5eac.jpg"/>
  <manifest:file-entry manifest:media-type="image/jpeg" manifest:full-path="Pictures/54dcaed0af91651b6a6a364923b4443f.jpg"/>
  <manifest:file-entry manifest:media-type="image/jpeg" manifest:full-path="Pictures/ca18a4de132f8d6b50ee408d686e00d1.jpg"/>
  <manifest:file-entry manifest:media-type="image/jpeg" manifest:full-path="Pictures/31ecba276253ae8cb515a4f44aa8583b.jpg"/>
  <manifest:file-entry manifest:media-type="image/jpeg" manifest:full-path="Pictures/4bba9dd83df918433d6d0b2893b6d15b.jpg"/>
  <manifest:file-entry manifest:media-type="image/jpeg" manifest:full-path="Pictures/02250fb29961759d0eb20c4f151ab66c.jpg"/>
  <manifest:file-entry manifest:media-type="image/jpeg" manifest:full-path="Pictures/f178aaeaf33e6115d9498bf7e008f60f.jpg"/>
  <manifest:file-entry manifest:media-type="image/jpeg" manifest:full-path="Pictures/7559b1170bf35276f708ae898bad6501.jpg"/>
  <manifest:file-entry manifest:media-type="image/jpeg" manifest:full-path="Pictures/050396d2dee96384bb586b4581d88bfa.jpg"/>
  <manifest:file-entry manifest:media-type="image/jpeg" manifest:full-path="Pictures/ab668bb34bae0e94b44e02014b0edb8a.jpg"/>
  <manifest:file-entry manifest:media-type="image/jpeg" manifest:full-path="Pictures/ccf5012cdbad4b38ab37483d0e0586f6.jpg"/>
  <manifest:file-entry manifest:media-type="image/jpeg" manifest:full-path="Pictures/ecba25b9ecb01ff9d637219b286cd94e.jpg"/>
  <manifest:file-entry manifest:media-type="image/jpeg" manifest:full-path="Pictures/f39fafcccabe0ee7d883a2de419c003b.jpg"/>
  <manifest:file-entry manifest:media-type="image/jpeg" manifest:full-path="Pictures/da72b5b3d0fe5a671ed13fb75a32da69.jpg"/>
  <manifest:file-entry manifest:media-type="image/jpeg" manifest:full-path="Pictures/30b5ea73ea20a8bd4d9f28d3f5427fe3.jpg"/>
  <manifest:file-entry manifest:media-type="image/jpeg" manifest:full-path="Pictures/e98a2909e9f647dded3a552436976aa3.jpg"/>
  <manifest:file-entry manifest:media-type="image/jpeg" manifest:full-path="Pictures/0ac61b243409a9c157af078db57f8ba3.jpg"/>
  <manifest:file-entry manifest:media-type="image/jpeg" manifest:full-path="Pictures/61514aec127af63da62aa9f09d180e51.jpg"/>
  <manifest:file-entry manifest:media-type="image/jpeg" manifest:full-path="Pictures/fa620e431a641da26b195101e3995186.jpg"/>
  <manifest:file-entry manifest:media-type="image/jpeg" manifest:full-path="Pictures/04ce45bf5702e2d45c016a83b3225af6.jpg"/>
  <manifest:file-entry manifest:media-type="image/jpeg" manifest:full-path="Pictures/e7bee2e5780abde734d65b265397c32d.jpg"/>
  <manifest:file-entry manifest:media-type="image/jpeg" manifest:full-path="Pictures/c7cf134b4cdc46596849826ca28515a1.jpg"/>
  <manifest:file-entry manifest:media-type="image/jpeg" manifest:full-path="Pictures/b654ad20f40ac47ddeeb95d48c012642.jpg"/>
  <manifest:file-entry manifest:media-type="image/jpeg" manifest:full-path="Pictures/2c7578f8c0014771b8258e35a623910a.jpg"/>
  <manifest:file-entry manifest:media-type="image/jpeg" manifest:full-path="Pictures/51a5c73193aa43a16a1692a4dec392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Installation/Ubuntu/16.4 LTS;-" text:style-name="Internet_20_link" text:visited-style-name="Visited_20_Internet_20_Link">entry&gt;Installation/Ubuntu/16.4 LTS;-</text:a></text:p>
      <text:h text:style-name="Heading_20_1" text:outline-level="1"><text:bookmark text:name="vortraege:distribution:ubuntu:installation20160707"/><text:bookmark-start text:name="__RefHeading___installation_von_ubuntu_16.4_lts_1"/><text:bookmark-start text:name="installation_von_ubuntu_16.4_lts"/>Installation von Ubuntu 16.4 LTS<text:bookmark-end text:name="__RefHeading___installation_von_ubuntu_16.4_lts_1"/><text:bookmark-end text:name="installation_von_ubuntu_16.4_lts"/></text:h>
      <text:p text:style-name="Text_20_body">Auf der folgenden Bilderstrecke seht Ihr eine Ubuntu Installation und zum Ende wie man Einstellungen und Passwörter ändert.</text:p>
      <text:p text:style-name="Text_20_body">Eine LTS ist eine Long-Time-Release. Bedeutet: Sie wird längerfristig - über mehrere Jahre- aktuell gehalten.</text:p>
      <text:p text:style-name="Text_20_body">Einfach auf das erste Bild klicken um die Slideshow zu starten, und dann mit Cursor-Rechts und -Links durchblättern, ESC beendet die Funktion.</text:p>
      <text:p text:style-name="Text_20_body"><draw:frame draw:style-name="media" draw:name="Array Legend" text:anchor-type="as-char" draw:z-index="0" svg:width="19.05cm" style:rel-width="100%"><draw:text-box><text:p text:style-name="legendcenter"><draw:frame draw:style-name="media" draw:name="Array" text:anchor-type="as-char" draw:z-index="0" svg:width="19.05cm" style:rel-width="100%" svg:height="10.583333333333cm" style:rel-height="scale"><draw:image xlink:href="Pictures/37d9ab2847d6af183018325a1fa6fd15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" svg:width="27.093333333333cm" style:rel-width="100%" svg:height="20.32cm" style:rel-height="scale"><draw:image xlink:href="Pictures/0b21bc21d27d862309aef640c58febb2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" svg:width="27.093333333333cm" style:rel-width="100%" svg:height="20.32cm" style:rel-height="scale"><draw:image xlink:href="Pictures/54991b36ed1e681ed8cfcb184f1415b8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3" svg:width="27.093333333333cm" style:rel-width="100%" svg:height="20.32cm" style:rel-height="scale"><draw:image xlink:href="Pictures/676b4eace0c02fb3a14d1d7a4a7f5eac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4" svg:width="27.093333333333cm" style:rel-width="100%" svg:height="20.32cm" style:rel-height="scale"><draw:image xlink:href="Pictures/54dcaed0af91651b6a6a364923b4443f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5" svg:width="27.093333333333cm" style:rel-width="100%" svg:height="20.32cm" style:rel-height="scale"><draw:image xlink:href="Pictures/ca18a4de132f8d6b50ee408d686e00d1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6" svg:width="27.093333333333cm" style:rel-width="100%" svg:height="20.32cm" style:rel-height="scale"><draw:image xlink:href="Pictures/31ecba276253ae8cb515a4f44aa8583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7" svg:width="27.093333333333cm" style:rel-width="100%" svg:height="20.32cm" style:rel-height="scale"><draw:image xlink:href="Pictures/4bba9dd83df918433d6d0b2893b6d15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8" svg:width="27.093333333333cm" style:rel-width="100%" svg:height="20.32cm" style:rel-height="scale"><draw:image xlink:href="Pictures/02250fb29961759d0eb20c4f151ab66c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9" svg:width="27.093333333333cm" style:rel-width="100%" svg:height="20.32cm" style:rel-height="scale"><draw:image xlink:href="Pictures/f178aaeaf33e6115d9498bf7e008f60f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0" svg:width="27.093333333333cm" style:rel-width="100%" svg:height="20.32cm" style:rel-height="scale"><draw:image xlink:href="Pictures/7559b1170bf35276f708ae898bad6501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1" svg:width="27.093333333333cm" style:rel-width="100%" svg:height="20.32cm" style:rel-height="scale"><draw:image xlink:href="Pictures/050396d2dee96384bb586b4581d88bf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2" svg:width="27.093333333333cm" style:rel-width="100%" svg:height="20.32cm" style:rel-height="scale"><draw:image xlink:href="Pictures/ab668bb34bae0e94b44e02014b0edb8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3" svg:width="27.093333333333cm" style:rel-width="100%" svg:height="20.32cm" style:rel-height="scale"><draw:image xlink:href="Pictures/ccf5012cdbad4b38ab37483d0e0586f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4" svg:width="27.093333333333cm" style:rel-width="100%" svg:height="20.32cm" style:rel-height="scale"><draw:image xlink:href="Pictures/ecba25b9ecb01ff9d637219b286cd94e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5" svg:width="27.093333333333cm" style:rel-width="100%" svg:height="20.32cm" style:rel-height="scale"><draw:image xlink:href="Pictures/f39fafcccabe0ee7d883a2de419c003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6" svg:width="27.093333333333cm" style:rel-width="100%" svg:height="20.32cm" style:rel-height="scale"><draw:image xlink:href="Pictures/da72b5b3d0fe5a671ed13fb75a32da6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7" svg:width="27.093333333333cm" style:rel-width="100%" svg:height="20.32cm" style:rel-height="scale"><draw:image xlink:href="Pictures/30b5ea73ea20a8bd4d9f28d3f5427fe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8" svg:width="27.093333333333cm" style:rel-width="100%" svg:height="20.32cm" style:rel-height="scale"><draw:image xlink:href="Pictures/e98a2909e9f647dded3a552436976aa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9" svg:width="27.093333333333cm" style:rel-width="100%" svg:height="20.32cm" style:rel-height="scale"><draw:image xlink:href="Pictures/0ac61b243409a9c157af078db57f8ba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0" svg:width="27.093333333333cm" style:rel-width="100%" svg:height="20.32cm" style:rel-height="scale"><draw:image xlink:href="Pictures/61514aec127af63da62aa9f09d180e51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1" svg:width="27.093333333333cm" style:rel-width="100%" svg:height="20.32cm" style:rel-height="scale"><draw:image xlink:href="Pictures/fa620e431a641da26b195101e399518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2" svg:width="27.093333333333cm" style:rel-width="100%" svg:height="20.32cm" style:rel-height="scale"><draw:image xlink:href="Pictures/04ce45bf5702e2d45c016a83b3225af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20.32cm" style:rel-height="scale"><draw:image xlink:href="Pictures/e7bee2e5780abde734d65b265397c32d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4" svg:width="27.093333333333cm" style:rel-width="100%" svg:height="20.32cm" style:rel-height="scale"><draw:image xlink:href="Pictures/c7cf134b4cdc46596849826ca28515a1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5" svg:width="27.093333333333cm" style:rel-width="100%" svg:height="20.32cm" style:rel-height="scale"><draw:image xlink:href="Pictures/b654ad20f40ac47ddeeb95d48c012642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6" svg:width="27.093333333333cm" style:rel-width="100%" svg:height="20.32cm" style:rel-height="scale"><draw:image xlink:href="Pictures/2c7578f8c0014771b8258e35a623910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7" svg:width="27.093333333333cm" style:rel-width="100%" svg:height="20.32cm" style:rel-height="scale"><draw:image xlink:href="Pictures/51a5c73193aa43a16a1692a4dec3920a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3::00:39</meta:creation-date>
    <dc:creator>Generated</dc:creator>
    <dc:date>2026-08-22T03::00:39</dc:date>
    <dc:language>en-US</dc:language>
    <meta:editing-cycles>1</meta:editing-cycles>
    <meta:editing-duration>PT0S</meta:editing-duration>
    <dc:title>vortraege:distribution:ubuntu:installation20160707</dc:title>
  </office:meta>
</office:document-meta>
</file>