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entry&amp;#62;Vorträge/Unfertig;-" text:style-name="Internet_20_link" text:visited-style-name="Visited_20_Internet_20_Link">entry&gt;Vorträge/Unfertig;-</text:a>
<text:a xlink:type="simple" xlink:href="entry&amp;#62;Vorträge/Freie Software;-" text:style-name="Internet_20_link" text:visited-style-name="Visited_20_Internet_20_Link">entry&gt;Vorträge/Freie Software;-</text:a></text:p>
      <text:h text:style-name="Heading_20_1" text:outline-level="1"><text:bookmark text:name="vortraege:freie_software"/><text:bookmark-start text:name="__RefHeading___freie_software_1"/><text:bookmark-start text:name="freie_software"/>Freie Software<text:bookmark-end text:name="__RefHeading___freie_software_1"/><text:bookmark-end text:name="freie_software"/></text:h>
      <text:list text:style-name="List_20_1" text:continue-numbering="false">
        <text:list-item>
          <text:p text:style-name="List_20_1_Content_First"> Was ist FreieSoftware</text:p>
        </text:list-item>
        <text:list-item>
          <text:p text:style-name="List_20_1_Content"> OSS</text:p>
        </text:list-item>
        <text:list-item>
          <text:p text:style-name="List_20_1_Content"> Lizenzen</text:p>
          <text:list text:style-name="List_20_1">
            <text:list-item>
              <text:p text:style-name="List_20_1_Content"> Beispiel: GPL, LGPL, …</text:p>
            </text:list-item>
            <text:list-item>
              <text:p text:style-name="List_20_1_Content"> Copyleft</text:p>
            </text:list-item>
          </text:list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5::20:39</meta:creation-date>
    <dc:creator>Generated</dc:creator>
    <dc:date>2026-08-21T05::20:39</dc:date>
    <dc:language>en-US</dc:language>
    <meta:editing-cycles>1</meta:editing-cycles>
    <meta:editing-duration>PT0S</meta:editing-duration>
    <dc:title>vortraege:freie_software</dc:title>
  </office:meta>
</office:document-meta>
</file>