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48e190b60077ecd5429428c482a4f5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entry&amp;#62;Vorträge/Unfertig;-" text:style-name="Internet_20_link" text:visited-style-name="Visited_20_Internet_20_Link">entry&gt;Vorträge/Unfertig;-</text:a>
<text:a xlink:type="simple" xlink:href="entry&amp;#62;Vorträge/Linux/Geschichte und Derivate;-" text:style-name="Internet_20_link" text:visited-style-name="Visited_20_Internet_20_Link">entry&gt;Vorträge/Linux/Geschichte und Derivate;-</text:a></text:p>
      <text:h text:style-name="Heading_20_1" text:outline-level="1"><text:bookmark text:name="vortraege:linux_geschichte_und_derivate"/><text:bookmark-start text:name="__RefHeading___linux_geschichte_und_derivate_1"/><text:bookmark-start text:name="linux_geschichte_und_derivate"/>LINUX Geschichte und Derivate<text:bookmark-end text:name="__RefHeading___linux_geschichte_und_derivate_1"/><text:bookmark-end text:name="linux_geschichte_und_derivate"/></text:h>
      <text:p text:style-name="Text_20_body">Linux</text:p>
      <text:p text:style-name="Text_20_body"><text:a xlink:type="simple" xlink:href="https://de.wikipedia.org/wiki/Liste_von_Linux-Distributionen" text:style-name="Internet_20_link" text:visited-style-name="Visited_20_Internet_20_Link">https://de.wikipedia.org/wiki/Liste_von_Linux-Distributionen</text:a>
<text:a xlink:type="simple" xlink:href="https://de.wikipedia.org/wiki/Linux-Distribution" text:style-name="Internet_20_link" text:visited-style-name="Visited_20_Internet_20_Link">https://de.wikipedia.org/wiki/Linux-Distribution</text:a></text:p>
      <text:p text:style-name="Text_20_body"><text:a xlink:type="simple" xlink:href="http://futurist.se/gldt/" text:style-name="Internet_20_link" text:visited-style-name="Visited_20_Internet_20_Link">http://futurist.se/gldt/</text:a></text:p>
      <text:p text:style-name="Text_20_body"><draw:frame draw:style-name="media" draw:name="0" text:anchor-type="as-char" draw:z-index="0" svg:width="34.395833333333cm" style:rel-width="100%" svg:height="156.70245870871cm" style:rel-height="scale"><draw:image xlink:href="Pictures/c48e190b60077ecd5429428c482a4f52.png" xlink:type="simple" xlink:show="embed" xlink:actuate="onLoad"/></draw:frame></text:p>
      <text:p text:style-name="Text_20_body"><text:a xlink:type="simple" xlink:href="https://bs-lug.de/vortraege/gldt1210.tar.bz2" text:style-name="Internet_20_link" text:visited-style-name="Visited_20_Internet_20_Link">gldt1210.tar.bz2</text:a></text:p>
      <text:p text:style-name="Text_20_body">Unix</text:p>
      <text:p text:style-name="Text_20_body"><text:a xlink:type="simple" xlink:href="https://de.wikipedia.org/wiki/Unix" text:style-name="Internet_20_link" text:visited-style-name="Visited_20_Internet_20_Link">https://de.wikipedia.org/wiki/Uni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5::20:41</meta:creation-date>
    <dc:creator>Generated</dc:creator>
    <dc:date>2026-08-21T05::20:41</dc:date>
    <dc:language>en-US</dc:language>
    <meta:editing-cycles>1</meta:editing-cycles>
    <meta:editing-duration>PT0S</meta:editing-duration>
    <dc:title>vortraege:linux_geschichte_und_derivate</dc:title>
  </office:meta>
</office:document-meta>
</file>